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keep-with-next="auto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  <style:text-properties style:font-name="Arial" style:font-name-asian="Arial1" style:font-name-complex="Arial1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1.9cm" style:auto-text-indent="false" fo:break-before="auto" fo:break-after="auto" fo:keep-with-next="auto"/>
      <style:text-properties style:font-name="Arial" style:font-name-asian="Arial1" style:font-name-complex="Arial1"/>
    </style:style>
    <style:style style:name="P6" style:family="paragraph" style:parent-style-name="Standard">
      <style:paragraph-properties fo:margin-left="0cm" fo:margin-right="0cm" fo:text-align="justify" style:justify-single-word="false" fo:orphans="2" fo:widows="2" fo:text-indent="1.9cm" style:auto-text-indent="false"/>
      <style:text-properties style:font-name="Arial" style:font-name-asian="Arial1" style:font-name-complex="Arial1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2" fo:widows="2" fo:text-indent="0cm" style:auto-text-indent="false"/>
    </style:style>
    <style:style style:name="P13" style:family="paragraph" style:parent-style-name="Standard" style:master-page-name="Standard">
      <style:paragraph-properties fo:margin-left="0cm" fo:margin-right="0cm" fo:line-height="100%" fo:text-align="justify" style:justify-single-word="false" fo:text-indent="1.27cm" style:auto-text-indent="false" style:page-number="1"/>
      <style:text-properties style:font-name="Arial" fo:font-weight="bold" style:font-name-asian="Arial1" style:font-weight-asian="bold" style:font-name-complex="Arial1" style:font-weight-complex="bold"/>
    </style:style>
    <style:style style:name="P14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Arial" fo:font-weight="bold" style:font-name-asian="Arial1" style:font-weight-asian="bold" style:font-name-complex="Arial1" style:font-weight-complex="bold"/>
    </style:style>
    <style:style style:name="P15" style:family="paragraph" style:parent-style-name="Standard">
      <style:paragraph-properties fo:margin-top="0.423cm" fo:margin-bottom="0.423cm" style:contextual-spacing="false" fo:line-height="100%" fo:text-align="center" style:justify-single-word="false" fo:orphans="2" fo:widows="2"/>
      <style:text-properties style:font-name="Arial" fo:font-weight="bold" style:font-name-asian="Arial1" style:font-weight-asian="bold" style:font-name-complex="Arial1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background-color="#ffffff" style:font-name-asian="Arial1" style:font-name-complex="Arial1"/>
    </style:style>
    <style:style style:name="P1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0f4970" fo:background-color="#ffffff" style:font-name-asian="Arial1" style:font-name-complex="Arial1"/>
    </style:style>
    <style:style style:name="P1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2" fo:widows="2"/>
      <style:text-properties style:font-name="Arial" style:font-name-asian="Arial1" style:font-name-complex="Arial1"/>
    </style:style>
    <style:style style:name="P1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2" fo:widows="2"/>
      <style:text-properties style:font-name="Arial" officeooo:paragraph-rsid="000f4970" style:font-name-asian="Arial1" style:font-name-complex="Arial1"/>
    </style:style>
    <style:style style:name="P20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21" style:family="paragraph" style:parent-style-name="Standard">
      <style:paragraph-properties fo:margin-left="0cm" fo:margin-right="0cm" fo:text-align="justify" style:justify-single-word="false" fo:orphans="2" fo:widows="2" fo:text-indent="1.9cm" style:auto-text-indent="false"/>
      <style:text-properties style:font-name="Arial" officeooo:paragraph-rsid="000f4970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officeooo:rsid="000f4970" style:font-name-asian="Arial1" style:font-style-asian="normal" style:font-name-complex="Arial1" style:font-style-complex="normal"/>
    </style:style>
    <style:style style:name="T3" style:family="text">
      <style:text-properties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font-name="Arial" fo:font-weight="bold" fo:background-color="#ffffff" loext:char-shading-value="0" style:font-name-asian="Arial1" style:font-weight-asian="bold" style:font-name-complex="Arial1" style:font-weight-complex="bold"/>
    </style:style>
    <style:style style:name="T5" style:family="text">
      <style:text-properties style:font-name="Arial" style:font-name-asian="Arial1" style:font-name-complex="Arial1"/>
    </style:style>
    <style:style style:name="T6" style:family="text">
      <style:text-properties style:font-name="Arial" fo:background-color="#ffffff" loext:char-shading-value="0" style:font-name-asian="Arial1" style:font-name-complex="Arial1"/>
    </style:style>
    <style:style style:name="T7" style:family="text">
      <style:text-properties fo:color="#00000a" loext:opacity="100%" style:font-name="Arial" style:font-name-asian="Arial1" style:font-name-complex="Arial1"/>
    </style:style>
    <style:style style:name="T8" style:family="text">
      <style:text-properties officeooo:rsid="000f4970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tab/><text:tab/><text:tab/>JUSTIFICATIVA</text:p>
      <text:p text:style-name="P15"/>
      <text:p text:style-name="P19"><text:tab/><text:tab/></text:p>
      <text:p text:style-name="P19"><text:tab/><text:tab/>O presente Projeto de Lei tem por objetivo instituir diretrizes para a consolidação do Programa Amigos do Bebê como política pública de atenção integral à gestante, à puérpera e à criança no primeiro ano de vida no Município de Novo Hamburgo.</text:p>
      <text:p text:style-name="P18"><text:tab/><text:tab/>A proposta parte do reconhecimento de uma iniciativa já existente no âmbito da rede municipal de saúde, construída a partir da prática dos serviços e do compromisso dos profissionais com o cuidado à primeira infância. Ao estabelecer diretrizes para sua consolidação, o projeto promove um avanço qualitativo ao conferir maior estabilidade, continuidade e integração às ações desenvolvidas, superando a lógica de iniciativas isoladas e fortalecendo sua caracterização como política pública permanente.</text:p>
      <text:p text:style-name="P18"><text:tab/><text:tab/>A distinção entre programa e política pública é central para a efetividade das ações. Enquanto programas podem estar sujeitos à descontinuidade administrativa, políticas públicas estruturadas orientam a atuação do Estado de forma contínua, articulada e baseada em diretrizes, assegurando maior previsibilidade, organização e alcance das ações. Nesse sentido, a consolidação do Programa Amigos do Bebê como política pública contribui para a proteção integral da primeira infância e para a qualificação da rede de atenção à saúde.</text:p>
      <text:p text:style-name="P18"><text:tab/><text:tab/>O projeto dialoga diretamente com as diretrizes do Programa Nacional de Imunizações (PNI), uma das mais relevantes políticas públicas de saúde do país, reconhecida por sua elevada capacidade de prevenção e pelo impacto positivo nos indicadores de saúde materno-infantil. A imunização é compreendida, nesse contexto, como eixo estruturante da atenção à saúde de gestantes, puérperas e crianças.</text:p>
      <text:p text:style-name="P18"><text:tab/><text:tab/>A promoção e o monitoramento da vacinação, integrados ao acompanhamento da gestação, ao puerpério e ao desenvolvimento infantil, fortalecem a atuação preventiva da rede de saúde, ampliam a cobertura vacinal e reduzem riscos evitáveis, em consonância com as orientações do Ministério da Saúde.</text:p>
      <text:p text:style-name="P18"><text:tab/><text:tab/>A proposta também reforça a importância da articulação entre maternidades, atenção básica e a Estratégia Saúde da Família, reconhecendo que o cuidado integral na primeira infância depende de uma rede organizada, capaz de garantir acesso oportuno, continuidade do acompanhamento e identificação precoce de situações de risco.</text:p>
      <text:p text:style-name="P18"><text:tab/><text:tab/>Importa destacar que a redação do projeto respeita os limites da competência legislativa municipal, não implicando criação de cargos, funções, estruturas administrativas ou despesas obrigatórias, tampouco interferindo na organização do Poder Executivo. Trata-se de iniciativa de caráter orientador, que estabelece diretrizes gerais e fortalece políticas já desenvolvidas no Município.</text:p>
      <text:p text:style-name="P18"><text:tab/><text:tab/>Ao consolidar o Programa Amigos do Bebê como política pública, o Município reafirma seu compromisso com a saúde, com a primeira infância e com a <text:soft-page-break/>prevenção, qualificando ações existentes e ampliando sua capacidade de produzir resultados efetivos para as famílias.</text:p>
      <text:p text:style-name="P18"><text:tab/><text:tab/>Diante do exposto, submete-se a presente proposição à apreciação dos nobres pares.</text:p>
      <text:p text:style-name="P12"><text:span text:style-name="T1"><text:tab/><text:tab/>Novo Hamburgo, 1</text:span><text:span text:style-name="T2">4</text:span><text:span text:style-name="T1"> de abril </text:span><text:span text:style-name="T5"><text:s/></text:span><text:span text:style-name="T1">de </text:span><text:span text:style-name="T5">2026</text:span><text:span text:style-name="T1">.</text:span></text:p>
      <text:p text:style-name="P12"><text:span text:style-name="T1"/></text:p>
      <text:p text:style-name="P3"><text:span text:style-name="T1"/></text:p>
      <text:p text:style-name="P3"><text:span text:style-name="T1"/></text:p>
      <text:p text:style-name="P6"/>
      <text:p text:style-name="P21"><text:tab/><text:tab/><text:tab/><text:tab/><text:tab/>Vereadora Professora Luciana Martins</text:p>
      <text:p text:style-name="P21"><text:line-break/></text:p>
      <text:p text:style-name="P5"/>
      <text:p text:style-name="P5"/>
      <text:p text:style-name="P2"><text:span text:style-name="T1"><text:s/><text:line-break/><text:line-break/><text:line-break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4T12:45:23.536545307</dc:date>
    <meta:editing-duration>PT11M11S</meta:editing-duration>
    <meta:editing-cycles>2</meta:editing-cycles>
    <meta:document-statistic meta:table-count="0" meta:image-count="1" meta:object-count="0" meta:page-count="2" meta:paragraph-count="21" meta:word-count="512" meta:character-count="3470" meta:non-whitespace-character-count="2938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