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BC00000114FEB6BD12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Nimbus Roman No9 L" fo:font-weight="bold" style:font-weight-asian="bold" style:font-weight-complex="bold"/>
    </style:style>
    <style:style style:name="P2" style:family="paragraph" style:parent-style-name="Text_20_body">
      <style:paragraph-properties fo:margin-left="0cm" fo:margin-right="0cm" fo:margin-top="0cm" fo:margin-bottom="0.51cm" fo:text-align="justify" style:justify-single-word="false" fo:text-indent="3.016cm" style:auto-text-indent="false"/>
      <style:text-properties style:font-name="Nimbus Roman No9 L" fo:font-weight="normal" style:font-weight-asian="normal" style:font-weight-complex="normal"/>
    </style:style>
    <style:style style:name="P3" style:family="paragraph" style:parent-style-name="Text_20_body">
      <style:paragraph-properties fo:margin-left="0cm" fo:margin-right="0cm" fo:margin-top="0cm" fo:margin-bottom="0.51cm" fo:text-indent="2.999cm" style:auto-text-indent="false"/>
      <style:text-properties style:font-name="Nimbus Roman No9 L" fo:font-weight="normal" style:font-weight-asian="normal" style:font-weight-complex="normal"/>
    </style:style>
    <style:style style:name="P4" style:family="paragraph" style:parent-style-name="Text_20_body">
      <style:paragraph-properties fo:text-align="end" style:justify-single-word="false"/>
      <style:text-properties style:font-name="Nimbus Roman No9 L" fo:font-weight="normal" style:font-weight-asian="normal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Nimbus Roman No9 L" fo:font-weight="normal" style:font-weight-asian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JUSTIFICATIVA</text:p>
      <text:p text:style-name="P1"/>
      <text:p text:style-name="P1"/>
      <text:p text:style-name="P1">HISTÓRICO</text:p>
      <text:p text:style-name="P1"/>
      <text:p text:style-name="P1"/>
      <text:p text:style-name="P2">ERNI NIVALDO MÜLLER, nascido em 28/04/1941, na localidade de Fazenda Fialho na cidade de Taquara – RS, filho de Alfredo Urbano Müller e Maria Anilda Müller, agricultores. Segundo filho de uma família de cinco irmãos, desde cedo se mostrou um tipo de “professor Pardal”, criando e desenvolvendo alguns artifícios para melhorar o desempenho do alambique da família. Estudou até a quinta série em uma pequena escola na localidade de Fazenda Fialho. Músico, ele e seu irmão Selço formaram uma dupla sertaneja e animavam as festas na localidade, mais tarde ingressou na banda União onde tocou por três anos em diversas cidades da região.</text:p>
      <text:p text:style-name="P2">Em 1961 prestou serviço militar no 19º BMTIZ de São Leopoldo. Em 25 de junho de 1966 casou-se com Lorena Martin Müller, com quem teve dois filhos, Valdir Alexandre Müller, nascido em 06/08/1967, e Ricardo Claudir Müller, nascido em 16/09/1968, continuando suas atividades na agricultura. Em 18/07/1969, depois que uma chuva com granizo arrasou toda a lavoura, desgostoso, veio para Novo Hamburgo à procura de uma vida nova.</text:p>
      <text:p text:style-name="P2">Logo conseguiu emprego na empresa Ernildo Koste &amp; Cia Ltda, trabalhando como ajudante de serralheiro por dois anos. Em 01/10/1969 comprou um terreno na vila Kroeff no bairro Santo Afonso onde construiu sua casa. Em 01/08/1971 foi trabalhar na Esquadria Engelmann em Novo Hamburgo. Em 15/02/1972 voltou para a empresa Ernildo Koste &amp; Cia Ltda,que pelo seu espírito de liderança foi convidado a trabalhar como gerente de um setor de produção e dois anos mais tarde tornou-se gerente geral de produção até 30/04/1978. Em 02/05/1978 foi trabalhar como gerente de produção na Palini &amp; Cia Ltda até 01/07/1979. Em 01/08/1978 fundaram uma pequena empresa ele e um amigo, chamava-se Kaiser &amp; Müller, mas esta sociedade não durou muito por divergências de conduta e encerraram as atividades em 01/03/1979. Em 02/03/1979 voltou para a Palini &amp; Cia Ltda, para gerenciar a produção da empresa, mas cultivava consigo um sonho de ter seu próprio negócio.</text:p>
      <text:p text:style-name="P2">Mesmo tendo pouco estudo, era um líder nato. Muito dedicado à leitura e aos estudos, sempre participava nas APEMEN´s dos colégios onde seus filhos estudavam e também participava das lideranças de sua igreja, fazendo frente aos eventos realizados no bairro.</text:p>
      <text:p text:style-name="P2">Foi então que, em 01/11/1982, juntando esforços com sua esposa e filhos, conseguiu dar início ao sonho, fundou a Luminar Esquadrias Metálicas Ltda., em Novo Hamburgo, onde administrou a empresa até 12/04/1996 quando veio a falecer. Deste dia em diante a empresa passou a ser comandada por sua esposa e seus dois filhos, os quais deram seqüência às suas idéias e planos transformando-a em uma empresa sólida e de constante crescimento, gerando assim empregos e renda para o município. </text:p>
      <text:p text:style-name="P3">Novo Hamburgo, 10 de março de 2008.</text:p>
      <text:p text:style-name="P4"/>
      <text:p text:style-name="P4"/>
      <text:p text:style-name="P4">Vereador Teo Reichert</text:p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Aria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bold" style:font-size-asian="18pt" style:font-weight-asian="bold" style:font-size-complex="18pt"/>
    </style:style>
    <style:style style:name="P3" style:family="paragraph" style:parent-style-name="Header">
      <style:paragraph-properties fo:text-align="center" style:justify-single-word="false"/>
      <style:text-properties style:font-name="Nimbus Roman No9 L" fo:font-size="9pt" style:font-size-asian="9pt" style:font-size-complex="9pt"/>
    </style:style>
    <style:style style:name="P4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6.298cm" style:type="right"/>
        </style:tab-stops>
      </style:paragraph-properties>
      <style:text-properties style:font-name="Nimbus Roman No9 L" fo:font-size="7pt" fo:font-weight="bold" style:font-size-asian="7pt" style:font-weight-asian="bold" style:font-size-complex="7pt" style:font-weight-complex="bold"/>
    </style:style>
    <style:style style:name="P5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1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  <text:p text:style-name="P3"/>
      </style:header>
      <style:footer>
        <text:p text:style-name="P4">Histórico anexo ao Projeto-de-Lei Nº 38/14L/2008<text:tab/><text:tab/><text:tab/>Página <text:page-number text:select-page="current">2</text:page-number></text:p>
        <text:p text:style-name="P5">“Contribua com o Fundo Municipal da Criança e do Adolescente”<text:tab/><text:tab/> <text:s text:c="20"/>“Doe sangue, doe órgãos, SALVE UMA VIDA.”</text:p>
        <text:p text:style-name="P5"><text:s text:c="7"/>(Lei Municipal Nº 1.180/2004, de 13 de outubro de 2004.)<text:tab/><text:tab/> <text:s text:c="19"/>(Lei Municipal Nº 31/98, de 19 de maio de 1998.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BrOffice.org/2.0$Linux OpenOffice.org_project/680m5$Build-9073</meta:generator>
    <meta:creation-date>2008-03-10T14:06:44</meta:creation-date>
    <dc:date>2008-03-10T14:17:37</dc:date>
    <dc:language>pt-BR</dc:language>
    <meta:editing-cycles>2</meta:editing-cycles>
    <meta:editing-duration>PT10M55S</meta:editing-duration>
    <meta:template xlink:type="simple" xlink:actuate="onRequest" xlink:role="template" xlink:href="../../.broffice.org2/user/template/Base.ott" xlink:title="Base" meta:date="2008-03-10T14:06:43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2" meta:paragraph-count="15" meta:word-count="546" meta:character-count="3191"/>
  </office:meta>
</office:document-meta>
</file>