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BC00000114FEB6BD12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1" svg:font-family="'Nimbus Roman No9 L'" style:font-family-generic="roman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 style:master-page-name="">
      <style:paragraph-properties fo:margin-left="9.999cm" fo:margin-right="0cm" fo:margin-top="1.401cm" fo:margin-bottom="0cm" loext:contextual-spacing="false" fo:text-align="center" style:justify-single-word="false" fo:text-indent="0cm" style:auto-text-indent="false" style:page-number="auto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9.999cm" fo:margin-right="0cm" fo:margin-top="0cm" fo:margin-bottom="0cm" loext:contextual-spacing="false" fo:text-align="center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style:font-name="Nimbus Roman No9 L" fo:font-size="12pt" fo:font-weight="normal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normal" officeooo:paragraph-rsid="0013ad10" fo:background-color="transparent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0507d1" officeooo:paragraph-rsid="0013c4ee" fo:background-color="transparent" style:font-size-asian="12pt" style:font-weight-asian="bold" style:font-size-complex="12pt" style:font-weight-complex="bold"/>
    </style:style>
    <style:style style:name="P13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style:font-name="Nimbus Roman No9 L" fo:font-weight="normal" officeooo:paragraph-rsid="00121d78" style:font-weight-asian="normal" style:font-weight-complex="normal"/>
    </style:style>
    <style:style style:name="P14" style:family="paragraph" style:parent-style-name="Standard" style:master-page-name="">
      <style:paragraph-properties fo:margin-left="7.999cm" fo:margin-right="0cm" fo:margin-top="1.499cm" fo:margin-bottom="1.401cm" loext:contextual-spacing="false" fo:text-align="justify" style:justify-single-word="false" fo:text-indent="0cm" style:auto-text-indent="false" style:page-number="auto"/>
      <style:text-properties style:font-name="Nimbus Roman No9 L1" fo:font-size="12pt" fo:font-weight="normal" officeooo:rsid="0003f712" officeooo:paragraph-rsid="0018e1cf" fo:background-color="transparent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2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normal" officeooo:rsid="0013c4ee" officeooo:paragraph-rsid="0018e1cf" fo:background-color="transparent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normal" officeooo:paragraph-rsid="001bb2fe" fo:background-color="transparent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bold" officeooo:rsid="000507d1" officeooo:paragraph-rsid="001bb2fe" fo:background-color="transparent" style:font-size-asian="12pt" style:font-weight-asian="bold" style:font-size-complex="12pt" style:font-weight-complex="bold"/>
    </style:style>
    <style:style style:name="P18" style:family="paragraph" style:parent-style-name="Standard">
      <style:paragraph-properties fo:margin-left="2cm" fo:margin-right="0cm" fo:margin-top="0.101cm" fo:margin-bottom="0.101cm" loext:contextual-spacing="false" fo:text-align="justify" style:justify-single-word="false" fo:text-indent="0cm" style:auto-text-indent="false">
        <style:tab-stops>
          <style:tab-stop style:position="4.493cm"/>
        </style:tab-stops>
      </style:paragraph-properties>
      <style:text-properties style:font-name="Nimbus Roman No9 L" fo:font-size="12pt" fo:font-weight="normal" officeooo:rsid="0013c4ee" officeooo:paragraph-rsid="001bb2fe" fo:background-color="transparent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13c4ee" style:font-weight-asian="normal" style:font-weight-complex="normal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tyle="normal" fo:font-weight="normal" style:font-size-asian="10.5pt" style:font-style-asian="normal" style:font-weight-asian="normal" style:font-style-complex="normal" style:font-weight-complex="normal"/>
    </style:style>
    <style:style style:name="T5" style:family="text">
      <style:text-properties fo:font-style="normal" fo:font-weight="normal" officeooo:rsid="001c0515" style:font-size-asian="10.5pt" style:font-style-asian="normal" style:font-weight-asian="normal" style:font-style-complex="normal" style:font-weight-complex="normal"/>
    </style:style>
    <style:style style:name="T6" style:family="text">
      <style:text-properties fo:font-style="normal" fo:font-weight="normal" officeooo:rsid="0018e1cf" style:font-style-asian="normal" style:font-weight-asian="normal" style:font-style-complex="normal" style:font-weight-complex="normal"/>
    </style:style>
    <style:style style:name="T7" style:family="text">
      <style:text-properties fo:font-style="normal" fo:font-weight="normal" officeooo:rsid="001c0515" style:font-style-asian="normal" style:font-weight-asian="normal" style:font-style-complex="normal" style:font-weight-complex="normal"/>
    </style:style>
    <style:style style:name="T8" style:family="text">
      <style:text-properties fo:font-style="normal" officeooo:rsid="0018e1cf" style:font-style-asian="normal" style:font-style-complex="normal"/>
    </style:style>
    <style:style style:name="T9" style:family="text">
      <style:text-properties fo:font-style="normal" officeooo:rsid="001c0515" style:font-style-asian="normal" style:font-style-complex="normal"/>
    </style:style>
    <style:style style:name="T10" style:family="text">
      <style:text-properties officeooo:rsid="000abf68"/>
    </style:style>
    <style:style style:name="T11" style:family="text">
      <style:text-properties fo:font-size="12pt" style:font-size-asian="12pt" style:font-size-complex="12pt"/>
    </style:style>
    <style:style style:name="T12" style:family="text">
      <style:text-properties fo:font-size="12pt" officeooo:rsid="00121d78" style:font-size-asian="12pt" style:font-size-complex="12pt"/>
    </style:style>
    <style:style style:name="T13" style:family="text">
      <style:text-properties officeooo:rsid="00121d78"/>
    </style:style>
    <style:style style:name="T14" style:family="text">
      <style:text-properties officeooo:rsid="00151bdf"/>
    </style:style>
    <style:style style:name="T15" style:family="text">
      <style:text-properties officeooo:rsid="0018e1cf"/>
    </style:style>
    <style:style style:name="T16" style:family="text">
      <style:text-properties fo:font-style="italic" officeooo:rsid="0018e1cf" style:font-style-asian="italic" style:font-style-complex="italic"/>
    </style:style>
    <style:style style:name="T17" style:family="text">
      <style:text-properties officeooo:rsid="001c0515"/>
    </style:style>
    <style:style style:name="T18" style:family="text">
      <style:text-properties officeooo:rsid="001bb2fe"/>
    </style:style>
    <style:style style:name="T19" style:family="text">
      <style:text-properties officeooo:rsid="001da78a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9">REDAÇÃO FINAL DO SUBSTITUTIVO AO </text:span>PROJETO DE LEI Nº <text:span text:style-name="T14">25</text:span>/201<text:span text:style-name="T10">7</text:span></text:p>
      <text:p text:style-name="P14"><text:span text:style-name="T15">Dá nova redação ao art. 5º da Lei nº 1.397, de 23 de maio de 2006, que criou a Coordenadoria Municipal de defesa Civil - COMDEC</text:span>.</text:p>
      <text:p text:style-name="P10"><text:span text:style-name="T13">A</text:span> PREFEIT<text:span text:style-name="T13">A</text:span> DE NOVO HAMBURGO:</text:p>
      <text:p text:style-name="P10">Faço saber que o Poder Legislativo Municipal aprovou e eu sanciono e promulgo a presente Lei:</text:p>
      <text:p text:style-name="P11"><text:span text:style-name="T3">Art. 1º</text:span> <text:span text:style-name="T15">O </text:span><text:span text:style-name="T16">caput</text:span><text:span text:style-name="T8"> do</text:span><text:span text:style-name="T15"> art. 5º da Lei nº 1.397, de 23 de maio de 2006, que criou a Coordenadoria Municipal de Defesa Civil – COMDEC, passa a vigorar com a seguinte redação:</text:span></text:p>
      <text:p text:style-name="P15">"Art. 5º <text:span text:style-name="T15">A COMDEC encaminhará, anualmente, em todo o mês de julho, ao Prefeito Municipal, relatório indicando suas constatações, ações e medidas a serem adotadas</text:span>." (<text:span text:style-name="T15">NR)</text:span></text:p>
      <text:p text:style-name="P16"><text:span text:style-name="T3">Art. 2º</text:span> <text:span text:style-name="T15">O parágrafo único do art. 5º da Lei nº 1.397, de 23 de maio de 2006, fica renomeado como § 1º, passando a vigorar com a seguinte redação:</text:span></text:p>
      <text:p text:style-name="P18">"<text:span text:style-name="T17">§ 1º O Prefeito Municipal poderá convocar, anualmente, no mês de setembro, audiência pública para discutir o relatório apresentado pela COMDEC, bem como discutirá sobre as áreas invadidas, as áreas de risco, planejamento de prevenção de catástrofes, planejamento de ações educativas para a população, além de repasses púbicos e privados para a Coordenadoria</text:span>." (<text:span text:style-name="T15">NR</text:span>)</text:p>
      <text:p text:style-name="P17">Art. <text:span text:style-name="T18">3º</text:span><text:span text:style-name="T1"> </text:span><text:span text:style-name="T5">O </text:span><text:span text:style-name="T6">art. 5º da Lei nº 1.397, de 23 de maio de 2006, fica </text:span><text:span text:style-name="T7">acrescido do § 2º, com a seguinte redação:</text:span></text:p>
      <text:p text:style-name="P18"><text:span text:style-name="T9">"§ 2º Quando o Prefeito Municipal não efetuar a convocação preconizada no § 1º, esta será feita pelo Presidente da Câmara Municipal." (AC)</text:span></text:p>
      <text:p text:style-name="P12">Art. <text:span text:style-name="T18">4</text:span>º<text:span text:style-name="T1"> </text:span><text:span text:style-name="T2">Esta Lei entra em vigor no ano seguinte à data de sua publicação</text:span><text:span text:style-name="T4">.</text:span></text:p>
      <text:p text:style-name="P13"><text:span text:style-name="T11">GABINETE D</text:span><text:span text:style-name="T12">A</text:span><text:span text:style-name="T11"> PREFEIT</text:span><text:span text:style-name="T12">A</text:span><text:span text:style-name="T11"> MUNICIPAL DE NOVO HAMBURGO, aos . . . . . . . . . . . . . . . .</text:span></text:p>
      <text:p text:style-name="P7"/>
      <text:p text:style-name="P8">Prefeit<text:span text:style-name="T13">a</text:span> Municip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Nimbus Roman No9 L1" svg:font-family="'Nimbus Roman No9 L'" style:font-family-generic="roman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5">Contribua com o Fundo Municipal da Criança e do Adolescente (Lei nº 1.180, de 13 de outubro de 2004)</text:p>
        <text:p text:style-name="MP6">Doe Medula Óssea, Sangue do Cordão Umbilical e Placentário - PRÓ-MEDULA (Lei nº 2.310, de<text:span text:style-name="MT1"> 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PEDIDO DE PROVIDÊNCIAS</dc:title>
    <meta:creation-date>2010-09-29T13:22:34</meta:creation-date>
    <dc:date>2011-02-23T17:38:42</dc:date>
    <meta:print-date>2016-12-02T12:24:44.371000000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9" meta:word-count="354" meta:character-count="1915" meta:non-whitespace-character-count="157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../../tmp/usr/lib/openoffice/share/template/pt-BR/CMNH/ped-provid.odt" meta:date="2010-09-29T13:22:32"/>
  </office:meta>
</office:document-meta>
</file>