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margin-left="0.026cm" fo:margin-right="0cm" fo:line-height="100%" fo:text-align="center" style:justify-single-word="false" fo:text-indent="0cm" style:auto-text-indent="false"/>
      <style:text-properties style:font-name="Linux Libertine"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P2" style:family="paragraph" style:parent-style-name="Standard">
      <style:paragraph-properties fo:margin-left="0.026cm" fo:margin-right="0cm" fo:line-height="100%" fo:text-align="justify" style:justify-single-word="false" fo:text-indent="4.974cm" style:auto-text-indent="false"/>
      <style:text-properties style:font-name="Linux Libertine" fo:font-size="13pt" fo:font-style="normal" style:font-size-asian="13pt" style:font-style-asian="normal" style:font-size-complex="13pt" style:font-style-complex="normal"/>
    </style:style>
    <style:style style:name="P3" style:family="paragraph" style:parent-style-name="Text_20_body">
      <style:paragraph-properties fo:margin-left="4.948cm" fo:margin-right="0cm" fo:margin-top="0cm" fo:margin-bottom="0cm" fo:line-height="100%" fo:text-align="justify" style:justify-single-word="false" fo:text-indent="0cm" style:auto-text-indent="false"/>
    </style:style>
    <style:style style:name="P4" style:family="paragraph" style:parent-style-name="Standard">
      <style:paragraph-properties fo:margin-left="0.026cm" fo:margin-right="0cm" fo:line-height="100%" fo:text-align="justify" style:justify-single-word="false" fo:text-indent="4.974cm" style:auto-text-indent="false"/>
      <style:text-properties style:font-name="Linux Libertine" fo:font-size="13pt" fo:font-style="italic" style:font-size-asian="13pt" style:font-style-asian="italic" style:font-size-complex="13pt" style:font-style-complex="italic"/>
    </style:style>
    <style:style style:name="P5" style:family="paragraph" style:parent-style-name="Standard">
      <style:paragraph-properties fo:margin-left="5.001cm" fo:margin-right="0cm" fo:line-height="100%" fo:text-align="justify" style:justify-single-word="false" fo:text-indent="-0.026cm" style:auto-text-indent="false">
        <style:tab-stops/>
      </style:paragraph-properties>
      <style:text-properties style:font-name="Linux Libertine" fo:font-size="13pt" fo:font-style="italic" style:font-size-asian="13pt" style:font-style-asian="italic" style:font-size-complex="13pt" style:font-style-complex="italic"/>
    </style:style>
    <style:style style:name="P6" style:family="paragraph" style:parent-style-name="Standard">
      <style:paragraph-properties fo:margin-left="0.026cm" fo:margin-right="0cm" fo:line-height="100%" fo:text-align="center" style:justify-single-word="false" fo:text-indent="0cm" style:auto-text-indent="false"/>
      <style:text-properties style:font-name="Linux Libertine" fo:font-size="13pt" fo:font-style="normal" style:font-size-asian="13pt" style:font-style-asian="normal" style:font-size-complex="13pt" style:font-style-complex="normal"/>
    </style:style>
    <style:style style:name="P7" style:family="paragraph" style:parent-style-name="Standard">
      <style:paragraph-properties fo:margin-left="0.026cm" fo:margin-right="0cm" fo:line-height="100%" fo:text-align="center" style:justify-single-word="false" fo:text-indent="0cm" style:auto-text-indent="false"/>
      <style:text-properties style:font-name="Linux Libertine" fo:font-size="13pt" fo:font-style="normal" fo:font-weight="normal" style:font-size-asian="13pt" style:font-style-asian="normal" style:font-weight-asian="normal" style:font-size-complex="13pt" style:font-style-complex="normal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style:font-name="Linux Libertine" fo:font-size="13pt" fo:font-style="italic" style:font-size-asian="13pt" style:font-style-asian="italic" style:font-size-complex="13pt" style:font-style-complex="italic"/>
    </style:style>
    <style:style style:name="T3" style:family="text">
      <style:text-properties style:use-window-font-color="true" style:font-name="Linux Libertine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4" style:family="text">
      <style:text-properties style:use-window-font-color="true" style:font-name="Linux Libertine" fo:font-size="13pt" fo:font-style="italic" style:font-size-asian="13pt" style:font-style-asian="italic" style:font-size-complex="13pt" style:font-style-complex="italic"/>
    </style:style>
    <style:style style:name="T5" style:family="text">
      <style:text-properties style:use-window-font-color="true" style:font-name="Linux Libertine" fo:font-size="13pt" fo:font-style="italic" style:font-size-asian="13pt" style:font-style-asian="italic" style:font-size-complex="13pt" style:font-style-complex="italic"/>
    </style:style>
    <style:style style:name="T6" style:family="text">
      <style:text-properties style:use-window-font-color="true" style:font-name="Linux Libertine" fo:font-size="13pt" fo:font-style="italic" style:text-underline-style="none" fo:font-weight="bold" style:font-size-asian="13pt" style:font-style-asian="italic" style:font-weight-asian="bold" style:font-size-complex="13pt" style:font-style-complex="italic" style:font-weight-complex="bold"/>
    </style:style>
    <style:style style:name="T7" style:family="text">
      <style:text-properties style:use-window-font-color="true" style:font-name="Linux Libertine" fo:font-size="13pt" fo:font-style="italic" style:text-underline-style="none" style:font-size-asian="13pt" style:font-style-asian="italic" style:font-size-complex="13pt" style:font-style-complex="italic"/>
    </style:style>
    <style:style style:name="T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tyle="normal" style:font-style-asian="normal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JUSTIFICATIVA</text:p>
      <text:p text:style-name="P1"/>
      <text:p text:style-name="P2"/>
      <text:p text:style-name="P2">Senhor Presidente,</text:p>
      <text:p text:style-name="P2">Senhoras Vereadoras,</text:p>
      <text:p text:style-name="P2">Senhores Vereadores,</text:p>
      <text:p text:style-name="P2"/>
      <text:p text:style-name="P2">Vimos à presença de Vossas Senhorias, com o objetivo de remeter, em apenso proposta de Emenda à lei Orgânica Municipal, buscando instituir no âmbito de nosso Município a supressão de artigo de lei por manifestamente inconstitucional.</text:p>
      <text:p text:style-name="P2"/>
      <text:p text:style-name="P2">O art. 79 da LOM determina: <text:span text:style-name="T1">“O tempo de serviço público federal, estadual e municipal prestado à Administração Pública direta e indireta, inclusive fundações públicas, será computado integralmente para fins de gratificações e adicionais por tempo de serviço, aposentadoria e disponibilidade.”</text:span></text:p>
      <text:p text:style-name="P2"/>
      <text:p text:style-name="P2">Por outro lado, o art. 40, § 9º da Constituição Federal dispõe:</text:p>
      <text:p text:style-name="P2"/>
      <text:p text:style-name="P3"><text:span text:style-name="T2">“</text:span><text:span text:style-name="T3">Art. 40.</text:span><text:span text:style-name="T4"> Aos servidores titulares de cargos efetivos da União, dos Estados, do Distrito Federal e dos Municípios, incluídas suas autarquias e fundações, é assegurado regime de previdência de caráter contributivo e solidário, mediante contribuição do respectivo ente público, dos servidores ativos e inativos e dos pensionistas, observados critérios que preservem o equilíbrio financeiro e atuarial e o disposto neste artigo. </text:span><text:a xlink:type="simple" xlink:href="https://www.planalto.gov.br/ccivil_03/Constituicao/Emendas/Emc/emc41.htm#art40"><text:span text:style-name="T5">(Redação dada pela Emenda Constitucional nº 41, 19.12.2003)</text:span></text:a></text:p>
      <text:p text:style-name="P3"><text:a xlink:type="simple" xlink:href="https://www.planalto.gov.br/ccivil_03/Constituicao/Emendas/Emc/emc41.htm#art40"><text:span text:style-name="T6">§ 1º ...</text:span></text:a></text:p>
      <text:p text:style-name="P3"><text:bookmark text:name="art40§9"/><text:span text:style-name="T3">§ 9º</text:span><text:span text:style-name="T4"> - O tempo de contribuição federal, estadual ou municipal será contado para efeito de aposentadoria e o tempo de serviço correspondente para efeito de disponibilidade. </text:span><text:a xlink:type="simple" xlink:href="https://www.planalto.gov.br/ccivil_03/Constituicao/Emendas/Emc/emc20.htm#art40"><text:span text:style-name="T5">(Incluído pela Emenda Constitucional nº 20, de 15/12/98)</text:span></text:a><text:a xlink:type="simple" xlink:href="https://www.planalto.gov.br/ccivil_03/Constituicao/Emendas/Emc/emc20.htm#art40"><text:span text:style-name="T7">”</text:span></text:a></text:p>
      <text:p text:style-name="P2"/>
      <text:p text:style-name="P2">Verifica-se que a Constituição Federal considera o tempo de contribuição federal, estadual ou municipal, <text:span text:style-name="T8">apenas</text:span> para efeito de aposentadoria e disponibilidade, enquanto que a LOM estende o benefício para fins de gratificações e adicionais</text:p>
      <text:p text:style-name="P2"/>
      <text:p text:style-name="P2">Vale transcrever trecho do parecer do DD. Procurador de Justiça junto ao Acórdão 70009346073 oriundo do TJ/RS, que julgou esta matéria, <text:span text:style-name="T1">in verbis:</text:span></text:p>
      <text:p text:style-name="P4"/>
      <text:p text:style-name="P5">“Inexiste, na aludida norma constitucional, qualquer referência a sua incidência para gerar direitos a gratificações ou adicionais, <text:span text:style-name="T9">não podendo legislação infraconstitucional estender os efeitos do tempo de serviço, mas apenas discipliná-lo.</text:span>”<text:span text:style-name="T10"> (grifou-se)</text:span></text:p>
      <text:p text:style-name="P2"/>
      <text:p text:style-name="P2">Desta forma, faz-se necessária a supressão de tal dispositivo em nossa Lei Orgânica por trazer interpretação errônea ao próprio Servidor Público que, a primeira vista entende ser seu direito enquanto o E. Tribunal de Justiça do RS já se manifestou contrariamente. A exemplo de indeferimento de tais pedidos, não incomum o servidor público ingressa com Mandado de Segurança suscitando seu “direito” que é julgado improcedente pelo fato deste estar em colisão com a Constituição Federal de 1988.</text:p>
      <text:p text:style-name="P2"/>
      <text:p text:style-name="P2">Diante de todo o exposto, na expectativa da plena acolhida desta proposta, votos de estima,</text:p>
      <text:p text:style-name="P2"/>
      <text:p text:style-name="P2">Novo Hamburgo, 11 de novembro de 2008.</text:p>
      <text:p text:style-name="P2"/>
      <text:p text:style-name="P2"/>
      <text:p text:style-name="P2"/>
      <text:p text:style-name="P6">Vereador Gilberto Koch<text:tab/><text:tab/><text:tab/>Vereador Jesus Maciel</text:p>
      <text:p text:style-name="P6"/>
      <text:p text:style-name="P6"/>
      <text:p text:style-name="P6"/>
      <text:p text:style-name="P6">Vereador Jorge Luz<text:tab/><text:tab/>Vereador Paulo Kopschina</text:p>
      <text:p text:style-name="P6"/>
      <text:p text:style-name="P6"/>
      <text:p text:style-name="P6"/>
      <text:p text:style-name="P7">Vereador Soli Silv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Linux Libertine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nux Libertine" fo:font-size="20pt" fo:font-weight="bold" style:font-size-asian="20pt" style:font-weight-asian="bold" style:font-size-complex="20pt"/>
    </style:style>
    <style:style style:name="P3" style:family="paragraph" style:parent-style-name="Header">
      <style:paragraph-properties fo:text-align="center" style:justify-single-word="false"/>
      <style:text-properties style:font-name="Linux Libertine" fo:font-size="10pt" style:font-size-asian="10pt" style:font-size-complex="10pt"/>
    </style:style>
    <style:style style:name="P4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5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nux Libertine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1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4"/>
      </style:header>
      <style:footer>
        <text:p text:style-name="P5">“Contribua com o Fundo Municipal da Criança e do Adolescente”<text:tab/><text:tab/> <text:s text:c="23"/>“Doe sangue, doe órgãos, SALVE UMA VIDA.”</text:p>
        <text:p text:style-name="P5"><text:s text:c="8"/>(Lei Municipal Nº 1.180/2004, de 13 de outubro de 2004)<text:tab/><text:tab/> <text:s text:c="23"/>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11-11T15:19:58</meta:creation-date>
    <dc:date>2008-11-11T15:21:43</dc:date>
    <dc:language>pt-BR</dc:language>
    <meta:editing-cycles>3</meta:editing-cycles>
    <meta:editing-duration>PT1M47S</meta:editing-duration>
    <meta:template xlink:type="simple" xlink:actuate="onRequest" xlink:role="template" xlink:href="../../.broffice.org2/user/template/padrao-31.ott" xlink:title="padrao-3" meta:date="2008-11-11T15:19:5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2" meta:paragraph-count="24" meta:word-count="458" meta:character-count="3075"/>
  </office:meta>
</office:document-meta>
</file>