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8C23EAFF2B46031A.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Nimbus Roman" svg:font-family="'Nimbus Roman'" style:font-pitch="variable"/>
    <style:font-face style:name="Liberation Sans" svg:font-family="'Liberation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Arial" svg:font-family="Arial" style:font-family-generic="system" style:font-pitch="variable"/>
    <style:font-face style:name="Calibri" svg:font-family="Calibri" style:font-family-generic="system" style:font-pitch="variable"/>
    <style:font-face style:name="Microsoft YaHei" svg:font-family="'Microsoft YaHei'" style:font-family-generic="system" style:font-pitch="variable"/>
    <style:font-face style:name="Nimbus Roman No9 L1" svg:font-family="'Nimbus Roman No9 L'" style:font-family-generic="system" style:font-pitch="variable"/>
    <style:font-face style:name="Times New Roman1" svg:font-family="'Times New Roman'" style:font-family-generic="system" style:font-pitch="variable"/>
  </office:font-face-decls>
  <office:automatic-styles>
    <style:style style:name="Tabela4" style:family="table">
      <style:table-properties style:width="16.508cm" fo:margin-left="0.002cm" fo:margin-top="0cm" fo:margin-bottom="0cm" table:align="left" style:writing-mode="lr-tb"/>
    </style:style>
    <style:style style:name="Tabela4.A" style:family="table-column">
      <style:table-column-properties style:column-width="5.502cm"/>
    </style:style>
    <style:style style:name="Tabela4.B" style:family="table-column">
      <style:table-column-properties style:column-width="5.503cm"/>
    </style:style>
    <style:style style:name="Tabela4.1" style:family="table-row">
      <style:table-row-properties fo:keep-together="auto"/>
    </style:style>
    <style:style style:name="Tabela4.A1" style:family="table-cell">
      <style:table-cell-properties fo:background-color="transparent" fo:padding-left="0.095cm" fo:padding-right="0.097cm" fo:padding-top="0.097cm" fo:padding-bottom="0.097cm" fo:border-left="0.25pt solid #000000" fo:border-right="none" fo:border-top="0.25pt solid #000000" fo:border-bottom="0.25pt solid #000000">
        <style:background-image/>
      </style:table-cell-properties>
    </style:style>
    <style:style style:name="Tabela4.C1" style:family="table-cell">
      <style:table-cell-properties fo:background-color="transparent" fo:padding-left="0.095cm" fo:padding-right="0.097cm" fo:padding-top="0.097cm" fo:padding-bottom="0.097cm" fo:border="0.25pt solid #000000">
        <style:background-image/>
      </style:table-cell-properties>
    </style:style>
    <style:style style:name="Tabela5" style:family="table">
      <style:table-properties style:width="16.508cm" style:rel-width="100%" fo:margin-left="-0.191cm" fo:margin-top="0cm" fo:margin-bottom="0cm" table:align="left" style:writing-mode="lr-tb"/>
    </style:style>
    <style:style style:name="Tabela5.A" style:family="table-column">
      <style:table-column-properties style:column-width="5.503cm" style:rel-column-width="21845*"/>
    </style:style>
    <style:style style:name="Tabela5.1" style:family="table-row">
      <style:table-row-properties fo:keep-together="auto"/>
    </style:style>
    <style:style style:name="Tabela5.A1" style:family="table-cell">
      <style:table-cell-properties fo:background-color="transparent" fo:padding-left="0.191cm" fo:padding-right="0.191cm" fo:padding-top="0cm" fo:padding-bottom="0cm" fo:border="none">
        <style:background-image/>
      </style:table-cell-properties>
    </style:style>
    <style:style style:name="Tabela6" style:family="table">
      <style:table-properties style:width="16.508cm" fo:margin-left="0.002cm" fo:margin-top="0cm" fo:margin-bottom="0cm" table:align="left" style:writing-mode="lr-tb"/>
    </style:style>
    <style:style style:name="Tabela6.A" style:family="table-column">
      <style:table-column-properties style:column-width="5.502cm"/>
    </style:style>
    <style:style style:name="Tabela6.B" style:family="table-column">
      <style:table-column-properties style:column-width="5.503cm"/>
    </style:style>
    <style:style style:name="Tabela6.1" style:family="table-row">
      <style:table-row-properties fo:keep-together="auto"/>
    </style:style>
    <style:style style:name="Tabela6.A1" style:family="table-cell">
      <style:table-cell-properties fo:background-color="transparent" fo:padding-left="0.095cm" fo:padding-right="0.097cm" fo:padding-top="0.097cm" fo:padding-bottom="0.097cm" fo:border-left="0.25pt solid #000000" fo:border-right="none" fo:border-top="0.25pt solid #000000" fo:border-bottom="0.25pt solid #000000">
        <style:background-image/>
      </style:table-cell-properties>
    </style:style>
    <style:style style:name="Tabela6.C1" style:family="table-cell">
      <style:table-cell-properties fo:background-color="transparent" fo:padding-left="0.095cm" fo:padding-right="0.097cm" fo:padding-top="0.097cm" fo:padding-bottom="0.097cm" fo:border="0.25pt solid #000000">
        <style:background-image/>
      </style:table-cell-properties>
    </style:style>
    <style:style style:name="Tabela7" style:family="table">
      <style:table-properties style:width="16.508cm" style:rel-width="100%" fo:margin-left="-0.191cm" fo:margin-top="0cm" fo:margin-bottom="0cm" table:align="left" style:writing-mode="lr-tb"/>
    </style:style>
    <style:style style:name="Tabela7.A" style:family="table-column">
      <style:table-column-properties style:column-width="5.503cm" style:rel-column-width="21845*"/>
    </style:style>
    <style:style style:name="Tabela7.1" style:family="table-row">
      <style:table-row-properties fo:keep-together="auto"/>
    </style:style>
    <style:style style:name="Tabela7.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Header">
      <style:paragraph-properties fo:margin-top="0cm" fo:margin-bottom="0cm" style:contextual-spacing="false" fo:line-height="100%" fo:text-align="center" style:justify-single-word="false"/>
      <style:text-properties style:font-name="Nimbus Roman No9 L" fo:font-weight="bold" officeooo:paragraph-rsid="001b11ca" style:font-weight-asian="bold"/>
    </style:style>
    <style:style style:name="P2" style:family="paragraph" style:parent-style-name="Header">
      <style:paragraph-properties fo:margin-top="0cm" fo:margin-bottom="0cm" style:contextual-spacing="false" fo:line-height="100%" fo:text-align="center" style:justify-single-word="false"/>
      <style:text-properties style:font-name="Nimbus Roman No9 L" fo:font-size="18pt" fo:font-weight="normal" officeooo:paragraph-rsid="001b11ca" style:font-size-asian="18pt" style:font-weight-asian="normal" style:font-size-complex="18pt" style:font-weight-complex="normal"/>
    </style:style>
    <style:style style:name="P3" style:family="paragraph" style:parent-style-name="Header">
      <style:paragraph-properties fo:margin-top="0cm" fo:margin-bottom="0cm" style:contextual-spacing="false" fo:line-height="100%" fo:text-align="center" style:justify-single-word="false" fo:orphans="2" fo:widows="2" fo:padding="0cm" fo:border-left="none" fo:border-right="none" fo:border-top="none" fo:border-bottom="0.51pt solid #000000" style:shadow="none" style:writing-mode="lr-tb"/>
      <style:text-properties style:font-name="Nimbus Roman No9 L" fo:font-size="8pt" officeooo:paragraph-rsid="001b11ca" style:font-size-asian="8pt" style:font-size-complex="8pt"/>
    </style:style>
    <style:style style:name="P4" style:family="paragraph" style:parent-style-name="Standard">
      <style:paragraph-properties fo:margin-top="0cm" fo:margin-bottom="0.635cm" style:contextual-spacing="false" fo:text-align="center" style:justify-single-word="false" fo:orphans="2" fo:widows="2" style:writing-mode="lr-tb">
        <style:tab-stops>
          <style:tab-stop style:position="7.795cm" style:type="center"/>
          <style:tab-stop style:position="10.213cm"/>
          <style:tab-stop style:position="15.589cm" style:type="right"/>
        </style:tab-stops>
      </style:paragraph-properties>
      <style:text-properties officeooo:paragraph-rsid="001b11ca"/>
    </style:style>
    <style:style style:name="P5" style:family="paragraph" style:parent-style-name="Standard">
      <style:paragraph-properties fo:margin-left="0cm" fo:margin-right="1.499cm" fo:margin-top="0cm" fo:margin-bottom="0cm" style:contextual-spacing="false" fo:text-align="justify" style:justify-single-word="false" fo:orphans="2" fo:widows="2" fo:text-indent="2.499cm" style:auto-text-indent="false" style:writing-mode="lr-tb"/>
    </style:style>
    <style:style style:name="P6" style:family="paragraph" style:parent-style-name="Standard">
      <style:paragraph-properties fo:margin-left="0cm" fo:margin-right="1.499cm" fo:margin-top="0cm" fo:margin-bottom="0cm" style:contextual-spacing="false" fo:text-align="justify" style:justify-single-word="false" fo:orphans="2" fo:widows="2" fo:text-indent="2.499cm" style:auto-text-indent="false" style:writing-mode="lr-tb"/>
      <style:text-properties fo:color="#00000a" loext:opacity="100%" style:font-name="Nimbus Roman"/>
    </style:style>
    <style:style style:name="P7" style:family="paragraph" style:parent-style-name="Standard">
      <style:paragraph-properties fo:margin-left="0cm" fo:margin-right="1.499cm" fo:margin-top="0cm" fo:margin-bottom="0cm" style:contextual-spacing="false" fo:text-align="justify" style:justify-single-word="false" fo:orphans="2" fo:widows="2" fo:text-indent="2.499cm" style:auto-text-indent="false" style:writing-mode="lr-tb"/>
      <style:text-properties style:font-name="Nimbus Roman"/>
    </style:style>
    <style:style style:name="P8" style:family="paragraph" style:parent-style-name="Standard">
      <style:paragraph-properties fo:margin-left="0cm" fo:margin-right="1.499cm" fo:margin-top="0cm" fo:margin-bottom="0cm" style:contextual-spacing="false" fo:text-align="center" style:justify-single-word="false" fo:orphans="2" fo:widows="2" fo:text-indent="2.499cm" style:auto-text-indent="false" style:writing-mode="lr-tb"/>
      <style:text-properties style:font-name="Nimbus Roman"/>
    </style:style>
    <style:style style:name="P9" style:family="paragraph" style:parent-style-name="Standard">
      <style:paragraph-properties fo:margin-left="0cm" fo:margin-right="1.499cm" fo:margin-top="0cm" fo:margin-bottom="0cm" style:contextual-spacing="false" fo:text-align="justify" style:justify-single-word="false" fo:orphans="2" fo:widows="2" fo:text-indent="2.499cm" style:auto-text-indent="false" style:writing-mode="lr-tb"/>
      <style:text-properties style:font-name="Nimbus Roman" fo:font-weight="bold" style:font-weight-asian="bold" style:font-weight-complex="bold"/>
    </style:style>
    <style:style style:name="P10" style:family="paragraph" style:parent-style-name="Standard">
      <style:paragraph-properties fo:margin-left="0cm" fo:margin-right="1.499cm" fo:margin-top="0cm" fo:margin-bottom="0cm" style:contextual-spacing="false" fo:orphans="2" fo:widows="2" fo:text-indent="2.499cm" style:auto-text-indent="false" style:writing-mode="lr-tb"/>
      <style:text-properties style:font-name="Nimbus Roman"/>
    </style:style>
    <style:style style:name="P11" style:family="paragraph" style:parent-style-name="Standard">
      <style:paragraph-properties fo:margin-left="0cm" fo:margin-right="1.499cm" fo:margin-top="0cm" fo:margin-bottom="0.635cm" style:contextual-spacing="false" fo:text-align="justify" style:justify-single-word="false" fo:orphans="2" fo:widows="2" fo:text-indent="2.499cm" style:auto-text-indent="false" style:writing-mode="lr-tb"/>
      <style:text-properties style:font-name="Nimbus Roman"/>
    </style:style>
    <style:style style:name="P12" style:family="paragraph" style:parent-style-name="Standard">
      <style:paragraph-properties fo:margin-left="0cm" fo:margin-right="0cm" fo:text-align="justify" style:justify-single-word="false" fo:text-indent="2.499cm" style:auto-text-indent="false"/>
      <style:text-properties style:font-name="Nimbus Roman"/>
    </style:style>
    <style:style style:name="P13" style:family="paragraph" style:parent-style-name="Standard">
      <style:paragraph-properties fo:margin-left="0cm" fo:margin-right="0cm" fo:text-align="center" style:justify-single-word="false" fo:text-indent="2.499cm" style:auto-text-indent="false"/>
      <style:text-properties style:font-name="Nimbus Roman"/>
    </style:style>
    <style:style style:name="P14" style:family="paragraph" style:parent-style-name="Standard">
      <style:paragraph-properties fo:margin-left="0cm" fo:margin-right="0cm" fo:margin-top="0cm" fo:margin-bottom="0cm" style:contextual-spacing="false" fo:text-align="justify" style:justify-single-word="false" fo:text-indent="2.499cm" style:auto-text-indent="false"/>
      <style:text-properties fo:color="#00000a" loext:opacity="100%" style:font-name="Nimbus Roman"/>
    </style:style>
    <style:style style:name="P15" style:family="paragraph" style:parent-style-name="Standard">
      <style:paragraph-properties fo:margin-left="0cm" fo:margin-right="0cm" fo:margin-top="0cm" fo:margin-bottom="0cm" style:contextual-spacing="false" fo:text-align="justify" style:justify-single-word="false" fo:text-indent="2.499cm" style:auto-text-indent="false"/>
      <style:text-properties style:font-name="Nimbus Roman"/>
    </style:style>
    <style:style style:name="P16" style:family="paragraph" style:parent-style-name="Standard">
      <style:paragraph-properties fo:margin-left="0cm" fo:margin-right="0cm" fo:margin-top="0cm" fo:margin-bottom="0cm" style:contextual-spacing="false" fo:text-align="center" style:justify-single-word="false" fo:text-indent="2.499cm" style:auto-text-indent="false"/>
      <style:text-properties style:font-name="Nimbus Roman"/>
    </style:style>
    <style:style style:name="P17" style:family="paragraph" style:parent-style-name="Standard">
      <style:paragraph-properties fo:margin-left="0cm" fo:margin-right="0cm" fo:margin-top="0cm" fo:margin-bottom="0cm" style:contextual-spacing="false" fo:text-align="justify" style:justify-single-word="false" fo:text-indent="2.499cm" style:auto-text-indent="false"/>
      <style:text-properties style:font-name="Nimbus Roman" fo:font-weight="bold" style:font-weight-asian="bold" style:font-weight-complex="bold"/>
    </style:style>
    <style:style style:name="P18" style:family="paragraph" style:parent-style-name="Standard">
      <style:paragraph-properties fo:margin-left="0cm" fo:margin-right="1.499cm" fo:margin-top="0cm" fo:margin-bottom="0cm" style:contextual-spacing="false" fo:text-align="center" style:justify-single-word="false" fo:orphans="2" fo:widows="2" fo:text-indent="0cm" style:auto-text-indent="false" style:writing-mode="lr-tb"/>
      <style:text-properties style:font-name="Nimbus Roman"/>
    </style:style>
    <style:style style:name="P19" style:family="paragraph" style:parent-style-name="Standard">
      <style:paragraph-properties fo:margin-left="0cm" fo:margin-right="1.499cm" fo:margin-top="0cm" fo:margin-bottom="0cm" style:contextual-spacing="false" fo:text-align="justify" style:justify-single-word="false" fo:orphans="2" fo:widows="2" fo:text-indent="0cm" style:auto-text-indent="false" style:writing-mode="lr-tb"/>
      <style:text-properties style:font-name="Nimbus Roman"/>
    </style:style>
    <style:style style:name="P20" style:family="paragraph" style:parent-style-name="Standard">
      <style:paragraph-properties fo:margin-left="0cm" fo:margin-right="1.499cm" fo:margin-top="0cm" fo:margin-bottom="0cm" style:contextual-spacing="false" fo:text-align="center" style:justify-single-word="false" fo:orphans="2" fo:widows="2" fo:text-indent="0cm" style:auto-text-indent="false" style:writing-mode="lr-tb"/>
      <style:text-properties style:font-name="Nimbus Roman" fo:font-weight="bold" style:font-weight-asian="bold" style:font-weight-complex="bold"/>
    </style:style>
    <style:style style:name="P21" style:family="paragraph" style:parent-style-name="Standard" style:master-page-name="Standard">
      <style:paragraph-properties fo:margin-left="0cm" fo:margin-right="1.499cm" fo:margin-top="0cm" fo:margin-bottom="0cm" style:contextual-spacing="false" fo:text-align="justify" style:justify-single-word="false" fo:orphans="2" fo:widows="2" fo:text-indent="0cm" style:auto-text-indent="false" style:page-number="auto" style:writing-mode="lr-tb"/>
    </style:style>
    <style:style style:name="P22" style:family="paragraph" style:parent-style-name="Standard">
      <style:paragraph-properties fo:margin-left="8.5cm" fo:margin-right="1.499cm" fo:margin-top="0cm" fo:margin-bottom="0cm" style:contextual-spacing="false" fo:text-align="justify" style:justify-single-word="false" fo:orphans="2" fo:widows="2" fo:text-indent="0cm" style:auto-text-indent="false" style:writing-mode="lr-tb"/>
      <style:text-properties style:font-name="Nimbus Roman" fo:font-weight="bold" style:font-weight-asian="bold" style:font-weight-complex="bold"/>
    </style:style>
    <style:style style:name="P23" style:family="paragraph" style:parent-style-name="Standard">
      <style:paragraph-properties fo:margin-left="5.001cm" fo:margin-right="1.499cm" fo:margin-top="0cm" fo:margin-bottom="0cm" style:contextual-spacing="false" fo:text-align="justify" style:justify-single-word="false" fo:orphans="2" fo:widows="2" fo:text-indent="0cm" style:auto-text-indent="false" style:writing-mode="lr-tb"/>
      <style:text-properties fo:color="#00000a" loext:opacity="100%" style:font-name="Nimbus Roman"/>
    </style:style>
    <style:style style:name="P24" style:family="paragraph" style:parent-style-name="Standard">
      <style:paragraph-properties fo:margin-left="5.001cm" fo:margin-right="1.499cm" fo:margin-top="0cm" fo:margin-bottom="0cm" style:contextual-spacing="false" fo:text-align="justify" style:justify-single-word="false" fo:orphans="2" fo:widows="2" fo:text-indent="0cm" style:auto-text-indent="false" style:writing-mode="lr-tb"/>
      <style:text-properties officeooo:rsid="001b11ca" officeooo:paragraph-rsid="001b11ca"/>
    </style:style>
    <style:style style:name="P25" style:family="paragraph" style:parent-style-name="Standard">
      <style:paragraph-properties fo:margin-left="5.001cm" fo:margin-right="1.499cm" fo:margin-top="0cm" fo:margin-bottom="0cm" style:contextual-spacing="false" fo:text-align="justify" style:justify-single-word="false" fo:orphans="2" fo:widows="2" fo:text-indent="0cm" style:auto-text-indent="false" style:writing-mode="lr-tb"/>
      <style:text-properties style:font-name="Nimbus Roman"/>
    </style:style>
    <style:style style:name="P26" style:family="paragraph" style:parent-style-name="Standard">
      <style:paragraph-properties fo:margin-left="5.001cm" fo:margin-right="1.499cm" fo:margin-top="0cm" fo:margin-bottom="0cm" style:contextual-spacing="false" fo:text-align="justify" style:justify-single-word="false" fo:orphans="2" fo:widows="2" fo:text-indent="0cm" style:auto-text-indent="false" style:writing-mode="lr-tb"/>
      <style:text-properties style:font-name="Nimbus Roman" officeooo:paragraph-rsid="001b11ca"/>
    </style:style>
    <style:style style:name="P27" style:family="paragraph" style:parent-style-name="Standard">
      <style:paragraph-properties fo:margin-left="5.001cm" fo:margin-right="1.499cm" fo:margin-top="0cm" fo:margin-bottom="0cm" style:contextual-spacing="false" fo:text-align="center" style:justify-single-word="false" fo:orphans="2" fo:widows="2" fo:text-indent="0cm" style:auto-text-indent="false" style:writing-mode="lr-tb"/>
      <style:text-properties style:font-name="Nimbus Roman"/>
    </style:style>
    <style:style style:name="P28" style:family="paragraph" style:parent-style-name="Standard">
      <style:paragraph-properties fo:margin-left="5.001cm" fo:margin-right="1.499cm" fo:margin-top="0cm" fo:margin-bottom="0cm" style:contextual-spacing="false" fo:text-align="start" style:justify-single-word="false" fo:orphans="2" fo:widows="2" fo:text-indent="0cm" style:auto-text-indent="false" style:writing-mode="lr-tb"/>
      <style:text-properties style:font-name="Nimbus Roman"/>
    </style:style>
    <style:style style:name="P29" style:family="paragraph" style:parent-style-name="Standard">
      <style:paragraph-properties fo:margin-left="5.001cm" fo:margin-right="1.499cm" fo:margin-top="0cm" fo:margin-bottom="0.635cm" style:contextual-spacing="false" fo:text-align="justify" style:justify-single-word="false" fo:orphans="2" fo:widows="2" fo:text-indent="0cm" style:auto-text-indent="false" style:writing-mode="lr-tb"/>
      <style:text-properties style:font-name="Nimbus Roman"/>
    </style:style>
    <style:style style:name="P30" style:family="paragraph" style:parent-style-name="Standard">
      <style:paragraph-properties fo:margin-left="5.001cm" fo:margin-right="0cm" fo:margin-top="0cm" fo:margin-bottom="0cm" style:contextual-spacing="false" fo:text-align="justify" style:justify-single-word="false" fo:orphans="2" fo:widows="2" fo:text-indent="0cm" style:auto-text-indent="false" style:writing-mode="lr-tb"/>
      <style:text-properties fo:color="#00000a" loext:opacity="100%" style:font-name="Nimbus Roman"/>
    </style:style>
    <style:style style:name="P31" style:family="paragraph" style:parent-style-name="Standard">
      <style:paragraph-properties fo:margin-left="5.001cm" fo:margin-right="0cm" fo:margin-top="0cm" fo:margin-bottom="0cm" style:contextual-spacing="false" fo:text-align="justify" style:justify-single-word="false" fo:orphans="2" fo:widows="2" fo:text-indent="0cm" style:auto-text-indent="false" style:writing-mode="lr-tb"/>
      <style:text-properties style:font-name="Nimbus Roman"/>
    </style:style>
    <style:style style:name="P32" style:family="paragraph" style:parent-style-name="Standard">
      <style:paragraph-properties fo:margin-left="5.001cm" fo:margin-right="0cm" fo:margin-top="0cm" fo:margin-bottom="0.635cm" style:contextual-spacing="false" fo:text-align="justify" style:justify-single-word="false" fo:orphans="2" fo:widows="2" fo:text-indent="0cm" style:auto-text-indent="false" style:writing-mode="lr-tb"/>
      <style:text-properties style:font-name="Nimbus Roman"/>
    </style:style>
    <style:style style:name="P33" style:family="paragraph" style:parent-style-name="Standard">
      <style:paragraph-properties fo:margin-left="0cm" fo:margin-right="1.401cm" fo:margin-top="0cm" fo:margin-bottom="0cm" style:contextual-spacing="false" fo:text-align="justify" style:justify-single-word="false" fo:orphans="2" fo:widows="2" fo:text-indent="2.499cm" style:auto-text-indent="false" style:writing-mode="lr-tb"/>
      <style:text-properties style:font-name="Nimbus Roman"/>
    </style:style>
    <style:style style:name="P34" style:family="paragraph" style:parent-style-name="Standard">
      <style:paragraph-properties fo:margin-left="5.001cm" fo:margin-right="1.401cm" fo:margin-top="0cm" fo:margin-bottom="0cm" style:contextual-spacing="false" fo:text-align="justify" style:justify-single-word="false" fo:orphans="2" fo:widows="2" fo:text-indent="0cm" style:auto-text-indent="false" style:writing-mode="lr-tb"/>
      <style:text-properties style:font-name="Nimbus Roman"/>
    </style:style>
    <style:style style:name="P35" style:family="paragraph" style:parent-style-name="Standard">
      <style:paragraph-properties fo:margin-top="0cm" fo:margin-bottom="0cm" style:contextual-spacing="false" fo:text-align="center" style:justify-single-word="false" fo:orphans="0" fo:widows="0"/>
      <style:text-properties style:font-name="Nimbus Roman"/>
    </style:style>
    <style:style style:name="P36" style:family="paragraph" style:parent-style-name="Standard">
      <style:paragraph-properties fo:margin-top="0cm" fo:margin-bottom="0cm" style:contextual-spacing="false" fo:orphans="0" fo:widows="0"/>
      <style:text-properties style:font-name="Nimbus Roman" fo:font-weight="bold" style:font-weight-asian="bold" style:font-weight-complex="bold"/>
    </style:style>
    <style:style style:name="P37" style:family="paragraph" style:parent-style-name="Standard">
      <style:paragraph-properties fo:margin-left="0cm" fo:margin-right="0cm" fo:margin-top="0cm" fo:margin-bottom="0cm" style:contextual-spacing="false" fo:text-align="center" style:justify-single-word="false" fo:orphans="0" fo:widows="0" fo:text-indent="0cm" style:auto-text-indent="false"/>
      <style:text-properties style:font-name="Nimbus Roman"/>
    </style:style>
    <style:style style:name="P38" style:family="paragraph" style:parent-style-name="Standard">
      <style:paragraph-properties fo:margin-left="0cm" fo:margin-right="0cm" fo:margin-top="0cm" fo:margin-bottom="0cm" style:contextual-spacing="false" fo:text-align="center" style:justify-single-word="false" fo:orphans="0" fo:widows="0" fo:text-indent="0cm" style:auto-text-indent="false"/>
      <style:text-properties style:font-name="Nimbus Roman" fo:font-weight="bold" style:font-weight-asian="bold" style:font-weight-complex="bold"/>
    </style:style>
    <style:style style:name="P39"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padding-left="0cm" fo:padding-right="0cm" fo:padding-top="0.035cm" fo:padding-bottom="0cm" fo:border-left="none" fo:border-right="none" fo:border-top="0.51pt solid #000001" fo:border-bottom="none" fo:keep-with-next="auto">
        <style:tab-stops>
          <style:tab-stop style:position="7.795cm" style:type="center"/>
          <style:tab-stop style:position="8.149cm" style:type="center"/>
          <style:tab-stop style:position="10.213cm"/>
          <style:tab-stop style:position="16.104cm" style:type="right"/>
          <style:tab-stop style:position="16.3cm" style:type="right"/>
        </style:tab-stops>
      </style:paragraph-properties>
      <style:text-properties officeooo:paragraph-rsid="001b11ca"/>
    </style:style>
    <style:style style:name="P40"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padding-left="0cm" fo:padding-right="0cm" fo:padding-top="0.035cm" fo:padding-bottom="0cm" fo:border-left="none" fo:border-right="none" fo:border-top="0.51pt solid #000001" fo:border-bottom="none" fo:keep-with-next="auto">
        <style:tab-stops>
          <style:tab-stop style:position="7.795cm" style:type="center"/>
          <style:tab-stop style:position="8.149cm" style:type="center"/>
          <style:tab-stop style:position="10.213cm"/>
          <style:tab-stop style:position="15.589cm" style:type="right"/>
          <style:tab-stop style:position="16.3cm" style:type="right"/>
        </style:tab-stops>
      </style:paragraph-properties>
      <style:text-properties fo:font-variant="normal" fo:text-transform="none" fo:color="#000000" loext:opacity="100%" style:text-line-through-style="none" style:text-line-through-type="none" style:text-position="0% 100%" style:font-name="Nimbus Roman No9 L" fo:font-size="6pt" fo:font-style="normal" style:text-underline-style="none" fo:font-weight="normal" officeooo:paragraph-rsid="001b11ca" fo:background-color="#ffffff" style:font-name-asian="Nimbus Roman No9 L1" style:font-size-asian="6pt" style:font-style-asian="normal" style:font-weight-asian="normal" style:font-name-complex="Nimbus Roman No9 L1" style:font-size-complex="6pt"/>
    </style:style>
    <style:style style:name="P41"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keep-with-next="auto">
        <style:tab-stops>
          <style:tab-stop style:position="7.795cm" style:type="center"/>
          <style:tab-stop style:position="8.149cm" style:type="center"/>
          <style:tab-stop style:position="10.213cm"/>
          <style:tab-stop style:position="15.589cm" style:type="right"/>
          <style:tab-stop style:position="16.3cm" style:type="right"/>
        </style:tab-stops>
      </style:paragraph-properties>
      <style:text-properties fo:font-variant="normal" fo:text-transform="none" fo:color="#000000" loext:opacity="100%" style:text-line-through-style="none" style:text-line-through-type="none" style:text-position="0% 100%" style:font-name="Nimbus Roman No9 L" fo:font-size="6pt" fo:font-style="normal" style:text-underline-style="none" fo:font-weight="normal" officeooo:paragraph-rsid="001b11ca" fo:background-color="#ffffff" style:font-name-asian="Nimbus Roman No9 L1" style:font-size-asian="6pt" style:font-style-asian="normal" style:font-weight-asian="normal" style:font-name-complex="Nimbus Roman No9 L1" style:font-size-complex="6pt"/>
    </style:style>
    <style:style style:name="P42" style:family="paragraph" style:parent-style-name="Text_20_body">
      <style:paragraph-properties fo:margin-top="0cm" fo:margin-bottom="0cm" style:contextual-spacing="false"/>
      <style:text-properties style:font-name="Nimbus Roman"/>
    </style:style>
    <style:style style:name="T1" style:family="text">
      <style:text-properties fo:font-weight="bold" style:font-weight-asian="bold" style:font-weight-complex="bold"/>
    </style:style>
    <style:style style:name="T2" style:family="text">
      <style:text-properties fo:font-weight="bold" officeooo:rsid="001b11ca" style:font-weight-asian="bold" style:font-weight-complex="bold"/>
    </style:style>
    <style:style style:name="T3" style:family="text">
      <style:text-properties fo:color="#00000a" loext:opacity="100%"/>
    </style:style>
    <style:style style:name="T4" style:family="text">
      <style:text-properties fo:color="#00000a" loext:opacity="100%" fo:font-weight="bold" style:font-weight-asian="bold" style:font-weight-complex="bold"/>
    </style:style>
    <style:style style:name="T5" style:family="text">
      <style:text-properties fo:color="#00000a" loext:opacity="100%" officeooo:rsid="001b11ca"/>
    </style:style>
    <style:style style:name="T6" style:family="text">
      <style:text-properties fo:color="#00000a" loext:opacity="100%" officeooo:rsid="001be05e"/>
    </style:style>
    <style:style style:name="T7" style:family="text">
      <style:text-properties fo:color="#00000a" loext:opacity="100%" officeooo:rsid="001d1425"/>
    </style:style>
    <style:style style:name="T8" style:family="text">
      <style:text-properties fo:color="#000000" loext:opacity="100%"/>
    </style:style>
    <style:style style:name="T9" style:family="text">
      <style:text-properties officeooo:rsid="001b11ca"/>
    </style:style>
    <style:style style:name="T10" style:family="text">
      <style:text-properties style:font-name="Nimbus Roman No9 L" fo:font-size="6pt" style:font-name-asian="Nimbus Roman No9 L1" style:font-size-asian="6pt" style:font-name-complex="Nimbus Roman No9 L1" style:font-size-complex="6pt"/>
    </style:style>
    <style:style style:name="T11" style:family="text">
      <style:text-properties style:font-name="Nimbus Roman No9 L" fo:font-size="6pt" fo:font-weight="normal" style:font-name-asian="Nimbus Roman No9 L1" style:font-size-asian="6pt" style:font-weight-asian="normal" style:font-name-complex="Nimbus Roman No9 L1" style:font-size-complex="6pt"/>
    </style:style>
    <style:style style:name="T12"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fo:background-color="#ffffff" loext:char-shading-value="0" style:font-name-asian="Nimbus Roman No9 L1" style:font-size-asian="8pt" style:font-style-asian="normal" style:font-weight-asian="bold" style:font-name-complex="Nimbus Roman No9 L1" style:font-size-complex="8pt"/>
    </style:style>
    <style:style style:name="T13"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fo:background-color="#ffffff" loext:char-shading-value="0" style:font-name-asian="Nimbus Roman No9 L1" style:font-size-asian="8pt" style:font-style-asian="normal" style:font-weight-asian="bold" style:font-name-complex="Nimbus Roman No9 L1" style:font-size-complex="8pt" style:text-scale="105%"/>
    </style:style>
    <style:style style:name="T14"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ea887f" fo:background-color="#ffffff" loext:char-shading-value="0" style:font-name-asian="Nimbus Roman No9 L1" style:font-size-asian="8pt" style:font-style-asian="normal" style:font-weight-asian="bold" style:font-name-complex="Nimbus Roman No9 L1" style:font-size-complex="8pt" style:text-scale="105%"/>
    </style:style>
    <style:style style:name="T15"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972203" fo:background-color="#ffffff" loext:char-shading-value="0" style:font-name-asian="Nimbus Roman No9 L1" style:font-size-asian="8pt" style:font-style-asian="normal" style:font-weight-asian="bold" style:font-name-complex="Nimbus Roman No9 L1" style:font-size-complex="8pt" style:text-scale="105%"/>
    </style:style>
    <style:style style:name="T16"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1b11ca" fo:background-color="#ffffff" loext:char-shading-value="0" style:font-name-asian="Nimbus Roman No9 L1" style:font-size-asian="8pt" style:font-style-asian="normal" style:font-weight-asian="bold" style:font-name-complex="Nimbus Roman No9 L1" style:font-size-complex="8pt" style:text-scale="105%"/>
    </style:style>
    <style:style style:name="T17" style:family="text">
      <style:text-properties fo:font-variant="normal" fo:text-transform="none" fo:color="#000000" loext:opacity="100%" style:text-line-through-style="none" style:text-line-through-type="none" style:text-position="0% 100%" style:font-name="Nimbus Roman No9 L" fo:font-size="8pt" fo:font-style="normal" style:text-underline-style="solid" style:text-underline-width="auto" style:text-underline-color="font-color" fo:font-weight="bold" fo:background-color="#ffffff" loext:char-shading-value="0" style:font-name-asian="Nimbus Roman No9 L1" style:font-size-asian="8pt" style:font-style-asian="normal" style:font-weight-asian="bold" style:font-name-complex="Nimbus Roman No9 L1" style:font-size-complex="8pt"/>
    </style:style>
    <style:style style:name="T18" style:family="text">
      <style:text-properties fo:font-variant="normal" fo:text-transform="none" fo:color="#000000" loext:opacity="100%" style:text-line-through-style="none" style:text-line-through-type="none" style:text-position="0% 100%" style:font-name="Nimbus Roman" fo:font-size="6pt" fo:font-style="normal" style:text-underline-style="none" fo:font-weight="bold" fo:background-color="#ffffff" loext:char-shading-value="0" style:font-name-asian="Nimbus Roman No9 L1" style:font-size-asian="6pt" style:font-style-asian="normal" style:font-weight-asian="bold" style:font-name-complex="Nimbus Roman No9 L1" style:font-size-complex="6pt"/>
    </style:style>
    <style:style style:name="T19" style:family="text">
      <style:text-properties fo:font-variant="normal" fo:text-transform="none" fo:color="#000000" loext:opacity="100%" style:font-name="Nimbus Roman" fo:font-size="12pt" fo:letter-spacing="-0.004cm" fo:language="pt" fo:country="BR" fo:font-style="normal" fo:font-weight="normal" officeooo:rsid="00d3b032" style:letter-kerning="false" fo:background-color="#ffffff" loext:char-shading-value="0" style:font-name-asian="Verdana"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text-scale="110%"/>
    </style:style>
    <style:style style:name="T20" style:family="text">
      <style:text-properties style:font-name="Nimbus Roman" fo:font-size="6pt" style:font-size-asian="6pt" style:font-size-complex="6pt"/>
    </style:style>
    <style:style style:name="T21" style:family="text">
      <style:text-properties style:font-name="Nimbus Roman"/>
    </style:style>
    <style:style style:name="T22" style:family="text">
      <style:text-properties style:font-name="Nimbus Roman" fo:font-size="12pt" fo:font-style="normal" style:font-name-asian="Calibri" style:font-size-asian="12pt" style:font-style-asian="normal" style:font-name-complex="Calibri" style:font-size-complex="12pt" style:font-style-complex="normal"/>
    </style:style>
    <style:style style:name="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ext:span text:style-name="T2"/></text:p>
      <text:p text:style-name="P18"><text:span text:style-name="T2">REDAÇÃO FINAL DO </text:span><text:span text:style-name="T1">PROJETO DE LEI COMPLEMENTAR Nº </text:span><text:span text:style-name="T2">8/2022</text:span><text:span text:style-name="T1">.</text:span></text:p>
      <text:p text:style-name="P7"><text:s/></text:p>
      <text:p text:style-name="P7"><text:s/></text:p>
      <text:p text:style-name="P22">Acrescenta, altera e revoga dispositivos na Lei Municipal nº 333, de 19 de abril de 2000, que institui o Regime Jurídico Estatutário dos Servidores Públicos Municipais, na Lei Municipal nº 2.985, de 06 de janeiro de 2017, que consolida a legislação municipal que dispõe sobre a estrutura administrativa organizacional da Prefeitura Municipal de Novo Hamburgo e na Lei Municipal nº 2.986, de 06 de janeiro de 2017, que altera os dispositivos que menciona da Lei Municipal nº 334, de 19 de abril de 2000, e dá outras providências.</text:p>
      <text:p text:style-name="P7"><text:line-break/> </text:p>
      <text:p text:style-name="P7">A PREFEITA DO MUNICÍPIO DE NOVO HAMBURGO, no uso de suas atribuições constitucionais e legais, observando os princípios e as normas da Constituição Federal de 1988 e da Lei Orgânica do Município:</text:p>
      <text:p text:style-name="P7"/>
      <text:p text:style-name="P7">FAÇO SABER que o Poder Legislativo Municipal aprovou e eu sanciono e promulgo a seguinte Lei Complementar:</text:p>
      <text:p text:style-name="P7"><text:line-break/> </text:p>
      <text:p text:style-name="P18"><text:span text:style-name="T1">CAPÍTULO I</text:span></text:p>
      <text:p text:style-name="P18"><text:span text:style-name="T1">DAS DISPOSIÇÕES INICIAIS</text:span></text:p>
      <text:p text:style-name="P7"><text:s/></text:p>
      <text:p text:style-name="P7"><text:span text:style-name="T1">Art. 1º</text:span> Fica<text:span text:style-name="T9">m</text:span> acrescido<text:span text:style-name="T9">s</text:span> o<text:span text:style-name="T9">s</text:span> art. 15-A <text:span text:style-name="T9">e 15-B </text:span>à Lei Municipal nº 333, de 19 de abril de 2000, que passa a vigorar com a seguinte redação:</text:p>
      <text:p text:style-name="P7"/>
      <text:p text:style-name="P25">“Art. 15-A Ficam reservadas aos negros <text:span text:style-name="T9">20</text:span>% (<text:span text:style-name="T9">vinte</text:span> por cento) das vagas oferecidas nos concursos públicos para provimento de cargos efetivos no âmbito da administração pública municipal.</text:p>
      <text:p text:style-name="P7"><text:s/></text:p>
      <text:p text:style-name="P25">§ 1º A reserva de vagas será aplicada sempre que o número de vagas oferecidas no concurso público for superior a 3 (três).</text:p>
      <text:p text:style-name="P15"/>
      <text:p text:style-name="P25"><text:soft-page-break/>§ 2º Poderão concorrer às vagas reservadas a candidatos negros aqueles que se autodeclararem pretos ou pardos no ato da inscrição no concurso público, conforme o quesito cor ou raça utilizado pela Fundação Instituto Brasileiro de Geografia e Estatística – IBGE.</text:p>
      <text:p text:style-name="P25"/>
      <text:p text:style-name="P24"><text:span text:style-name="T21">Art. 15-B </text:span><text:span text:style-name="T22">Preenchidas as vagas reservadas no edital de abertura, caso a administração venha a oferecer novas vagas durante o prazo de validade do concurso, sobre elas incidirá o percentual de reserva referido no art. 15 e no art. 15-A.” </text:span><text:span text:style-name="Emphasis"><text:span text:style-name="T19">(NR)</text:span></text:span></text:p>
      <text:p text:style-name="P24"><text:span text:style-name="Emphasis"><text:span text:style-name="T19"/></text:span></text:p>
      <text:p text:style-name="P7"><text:span text:style-name="T1">Art. 2º</text:span> O art. 29 da Lei Municipal nº 333, de 19 de abril de 2000, passa a vigorar com os seguintes acréscimos:</text:p>
      <text:p text:style-name="P7"><text:s/></text:p>
      <text:p text:style-name="P25"><text:span text:style-name="T3">“§ 7º A Comissão de Avaliação de Desempenho de Estágio Probatório ao tomar conhecimento que o servidor em estágio probatório cometeu qualquer falta disciplinar encaminhará a informação ao setor responsável pelos procedimentos disciplinares para abertura de processo administrativo disciplinar.</text:span></text:p>
      <text:p text:style-name="P25"><text:s/></text:p>
      <text:p text:style-name="P25">§ 8º A instauração de processo administrativo disciplinar contra servidor em estágio probatório não suspende a avaliação periódica do estágio, salvo pelo tempo da suspensão preventiva, na hipótese do art. 190.” <text:span text:style-name="T3">(</text:span><text:span text:style-name="T5">NR</text:span><text:span text:style-name="T3">)</text:span></text:p>
      <text:p text:style-name="P7"><text:s/></text:p>
      <text:p text:style-name="P7"><text:span text:style-name="T4">Art. 3º</text:span><text:span text:style-name="T3"> O art. 40 da Lei Municipal nº 333, de 19 de abril de 2000, passa a vigorar com a seguinte alteração:</text:span></text:p>
      <text:p text:style-name="P7"><text:s/></text:p>
      <text:p text:style-name="P25">“Art. 40. Recondução é o retorno do servidor público estável ao cargo anteriormente ocupado.” (NR)</text:p>
      <text:p text:style-name="P7"><text:s/></text:p>
      <text:p text:style-name="P7"><text:span text:style-name="T4">Art. 4º</text:span><text:span text:style-name="T3"> O art. 63 da Lei Municipal nº 333, de 19 de abril de 2000, passa a vigorar com as seguintes alterações e acréscimos:</text:span></text:p>
      <text:p text:style-name="P8"><text:s/></text:p>
      <text:p text:style-name="P25"><text:span text:style-name="T3">“Art. 63. No curso de cada jornada diária de trabalho superior a seis horas, deverá haver um intervalo intrajornada para descanso e alimentação do servidor de, no mínimo, uma hora e de, no máximo, três horas.</text:span></text:p>
      <text:p text:style-name="P15"><text:s/></text:p>
      <text:p text:style-name="P25"><text:span text:style-name="T3">§ 1º Na hipótese do caput, é facultado ao servidor, ao seu exclusivo critério e desde que não prejudique o funcionamento do serviço, usufruir do intervalo intrajornada em período não inferior a trinta minutos.</text:span></text:p>
      <text:p text:style-name="P7"><text:s/></text:p>
      <text:p text:style-name="P25"><text:soft-page-break/><text:span text:style-name="T3">§ 2º O intervalo intrajornada não será considerado como tempo de serviço à disposição da Administração, ainda que durante seu gozo o servidor permaneça no local de trabalho, não gerando direito a qualquer contraprestação. (NR)”</text:span></text:p>
      <text:p text:style-name="P25"><text:s/></text:p>
      <text:p text:style-name="P25"><text:span text:style-name="T3">“§ 3º Sem prejuízo da faculdade disposto no § 1º, é vedado à Administração impor aos servidores intervalo intrajornada em período inferior a uma hora.</text:span></text:p>
      <text:p text:style-name="P25"><text:s/></text:p>
      <text:p text:style-name="P25"><text:span text:style-name="T3">§ 4º No curso de cada jornada diária de trabalho inferior ou igual a seis horas, é facultado ao servidor, ao seu exclusivo critério e desde que não implique interrupção na jornada, usufruir de um período de quinze minutos para descanso e alimentação.” (</text:span><text:span text:style-name="T5">NR</text:span><text:span text:style-name="T3">)</text:span></text:p>
      <text:p text:style-name="P9"/>
      <text:p text:style-name="P7"><text:span text:style-name="T1">Art. 5º</text:span> O art. 118 da Lei Municipal nº 333, de 19 de abril de 2000, passa a vigorar com o seguinte acréscimo:</text:p>
      <text:p text:style-name="P15"><text:s/></text:p>
      <text:p text:style-name="P31">“Art. 118…………………</text:p>
      <text:p text:style-name="P31">……………………………..</text:p>
      <text:p text:style-name="P25">§ 6º Sem prejuízo do disposto no caput e no § 2º, a servidora poderá solicitar a prorrogação da licença, na hipótese do recém-nascido e/ou da mãe permanecer(em) internado(s) após o parto, pelo período entre a internação e a respectiva alta.” (<text:span text:style-name="T9">NR</text:span>) </text:p>
      <text:p text:style-name="P7"><text:s/></text:p>
      <text:p text:style-name="P7"><text:span text:style-name="T1">Art. 6º</text:span> O art. 121 da Lei Municipal nº 333, de 19 de abril de 2000, passa a vigorar com o seguinte acréscimo, renumerando-se para § 1º o atual parágrafo único:</text:p>
      <text:p text:style-name="P7"><text:s/></text:p>
      <text:p text:style-name="P25">“Art. 121.…………………</text:p>
      <text:p text:style-name="P25">……………………………..</text:p>
      <text:p text:style-name="P25">§ 2º Sem prejuízo do disposto no caput, o servidor poderá solicitar a prorrogação da licença, na hipótese do recém-nascido permanecer internado após o parto, pelo período entre a internação e a respectiva alta.” (<text:span text:style-name="T9">NR</text:span>) </text:p>
      <text:p text:style-name="P7"><text:s/></text:p>
      <text:p text:style-name="P7"><text:span text:style-name="T1">Art. 7º</text:span> O art. 141 da Lei Municipal nº 333, de 19 de abril de 2000, passa a vigorar com a seguinte alteração:</text:p>
      <text:p text:style-name="P7"><text:s/></text:p>
      <text:p text:style-name="P25"><text:span text:style-name="T3">“Art. 141. O servidor público estável poderá ser cedido, com ou sem remuneração, por ato isolado ou mediante permuta, para ter exercício em outro órgão ou entidade dos Poderes da União, dos Estados, do Distrito Federal e dos Municípios, bem assim entidades assistenciais, comunitárias ou filantrópicas, nas seguintes hipóteses:” (NR)</text:span></text:p>
      <text:p text:style-name="P15"><text:soft-page-break/><text:s/></text:p>
      <text:p text:style-name="P7"><text:span text:style-name="T1">Art. 8º</text:span> O art. 142 da Lei Municipal nº 333, de 19 de abril de 2000, passa a vigorar com o seguinte acréscimo:</text:p>
      <text:p text:style-name="P7"><text:s/></text:p>
      <text:p text:style-name="P25">“Art. 142…………………</text:p>
      <text:p text:style-name="P25">……………………………..</text:p>
      <text:p text:style-name="P25">Parágrafo único. Na hipótese do inciso V, o afastamento do servidor público para frequentar curso de formação como etapa de ingresso em concurso público em que haja previsão de pagamento de bolsa/auxílio para o respectivo curso, será com prejuízo da remuneração.” (<text:span text:style-name="T9">NR</text:span>) </text:p>
      <text:p text:style-name="P15"><text:s/></text:p>
      <text:p text:style-name="P33"><text:span text:style-name="T1">Art. 9º</text:span> O art. 157 da Lei Municipal nº 333, de 19 de abril de 2000, passa a vigorar com as seguintes alterações e acréscimos:</text:p>
      <text:p text:style-name="P25"/>
      <text:p text:style-name="P25">“Art. 157…………………...</text:p>
      <text:p text:style-name="P25">……………………………..</text:p>
      <text:p text:style-name="P7"><text:s/></text:p>
      <text:p text:style-name="P25"><text:span text:style-name="T3">VIII - guardar sigilo sobre assuntos do órgão ou entidade, incluindo os trâmites internos como audiências, depoimentos, processos administrativos, memorandos, ofícios, solicitações externas e demais informações internas consideradas sigilosas;</text:span><text:line-break/><text:span text:style-name="T3">……………………………..</text:span></text:p>
      <text:p text:style-name="P25"><text:span text:style-name="T3">……………………………..</text:span></text:p>
      <text:p text:style-name="P7"><text:s/></text:p>
      <text:p text:style-name="P25"><text:span text:style-name="T3">XI - tratar o cidadão, os demais servidores, os superiores hierárquicos e as autoridades públicas com respeito e urbanidade; </text:span></text:p>
      <text:p text:style-name="P25"><text:span text:style-name="T3">……………………………..</text:span></text:p>
      <text:p text:style-name="P25"><text:span text:style-name="T3">……………………………..</text:span></text:p>
      <text:p text:style-name="P25"><text:line-break/><text:span text:style-name="T3">XVIII - manter espírito de cooperação com os demais servidores;</text:span></text:p>
      <text:p text:style-name="P25"><text:span text:style-name="T3"/></text:p>
      <text:p text:style-name="P25"><text:span text:style-name="T3">XIX - submeter-se a avaliações periódicas realizadas pelo respectivo órgão da administração a que o servidor se encontra vinculado e assegurada ampla defesa, </text:span>a ser disciplinada <text:span text:style-name="T3">na forma da Lei Complementar específica.” (</text:span><text:span text:style-name="T5">NR</text:span><text:span text:style-name="T3">)</text:span></text:p>
      <text:p text:style-name="P7"><text:s/></text:p>
      <text:p text:style-name="P7"><text:span text:style-name="T1">Art. 10.</text:span> O art. 158 da Lei Municipal nº 333, de 19 de abril de 2000, passa a vigorar com as seguintes alterações e acréscimos:</text:p>
      <text:p text:style-name="P7"><text:s/></text:p>
      <text:p text:style-name="P25">“<text:span text:style-name="T8">Art. 158. Ao servidor é proibido</text:span>, <text:span text:style-name="T3">sem prejuízo de outras condutas:</text:span><text:line-break/>……………………………..</text:p>
      <text:p text:style-name="P25"><text:soft-page-break/>……………………………..<text:line-break/><text:line-break/><text:span text:style-name="T3">VI - referir-se de modo calunioso, difamatório, injurioso, aos cidadãos, servidores, superiores hierárquicos, as autoridades públicas ou aos atos do Poder Público, mediante manifestação escrita ou verbal, em qualquer veículo; </text:span><text:line-break/><text:span text:style-name="T3">……………………………..</text:span></text:p>
      <text:p text:style-name="P25"><text:span text:style-name="T3">……………………………..</text:span><text:line-break/><text:line-break/><text:span text:style-name="T3">VIII - compelir ou aliciar outro servidor no sentido de filiação ou associação profissional, sindical, ou a partido político; </text:span><text:line-break/><text:span text:style-name="T3">……………………………..</text:span></text:p>
      <text:p text:style-name="P25"><text:span text:style-name="T3">……………………………..</text:span><text:line-break/><text:line-break/><text:span text:style-name="T3">XVIII - desempenhar qualquer atividade incompatível com o exercício do cargo ou função e com o horário de trabalho; </text:span></text:p>
      <text:p text:style-name="P25"><text:span text:style-name="T3">……………………………..</text:span></text:p>
      <text:p text:style-name="P31"><text:span text:style-name="T3">……………………………..</text:span></text:p>
      <text:p text:style-name="P15"><text:s/></text:p>
      <text:p text:style-name="P25"><text:span text:style-name="T3">XX - ingerir bebidas alcoólicas ou fazer uso de substâncias ilícitas de qualquer espécie durante o horário de trabalho;” </text:span></text:p>
      <text:p text:style-name="P25"><text:s/></text:p>
      <text:p text:style-name="P25"><text:span text:style-name="T3">“XXI - apresentar-se ao trabalho embriagado ou sob influência de substâncias ilícitas;</text:span></text:p>
      <text:p text:style-name="P25"><text:s/></text:p>
      <text:p text:style-name="P25"><text:span text:style-name="T3">XXII - promover atividades político-partidárias nos locais de trabalho ou durante o serviço, em qualquer local;</text:span></text:p>
      <text:p text:style-name="P25"><text:s/></text:p>
      <text:p text:style-name="P25"><text:span text:style-name="T3">XXIII - acessar, permitir acesso, divulgar ou permitir a divulgação de informação sigilosa ou informação pessoal em desconformidade aos ditames da Lei de Acesso à Informação e da Lei Geral de Proteção de Dados; </text:span></text:p>
      <text:p text:style-name="P25"><text:s/></text:p>
      <text:p text:style-name="P25"><text:span text:style-name="T3">XXIV - recusar-se injustificadamente a fornecer informação requerida, retardar deliberadamente o seu fornecimento, ou fornecê-la intencionalmente de forma incorreta, incompleta ou imprecisa;</text:span></text:p>
      <text:p text:style-name="P6"/>
      <text:p text:style-name="P25"><text:span text:style-name="T3">XXV - exercer atividades profissionais privadas em conflito de interesses com as atribuições do cargo ou com as funções desenvolvidas pelo servidor público, na tramitação ou deliberação nos processos administrativos da Administração Pública;</text:span></text:p>
      <text:p text:style-name="P15"><text:s/></text:p>
      <text:p text:style-name="P25"><text:soft-page-break/><text:span text:style-name="T3">XXVI - exercer, mesmo fora do horário de expediente, emprego ou função em empresa que tenha relações comerciais com o Município em matéria que se relacione com a finalidade do órgão em que esteja lotado;</text:span></text:p>
      <text:p text:style-name="P25"><text:s/></text:p>
      <text:p text:style-name="P25"><text:span text:style-name="T3">XXVII - participar de administração de sociedade privada, personificada ou não personificada, ou exercer atividades empresariais que mantenham vínculo ante o Município, exceto na qualidade de acionista, cotista ou comanditário;</text:span></text:p>
      <text:p text:style-name="P7"><text:s/></text:p>
      <text:p text:style-name="P25"><text:span text:style-name="T3">XXVIII - utilizar indevidamente, subtrair, destruir, inutilizar, desfigurar, alterar ou ocultar, total ou parcialmente, informação, processo, documento ou objeto de valor probatório que se encontre sob sua guarda, ou a que tenha acesso ou conhecimento em razão do exercício das atribuições de cargo, emprego ou função pública;</text:span></text:p>
      <text:p text:style-name="P15"><text:s/></text:p>
      <text:p text:style-name="P25"><text:span text:style-name="T3">XXIX - agir com dolo ou má-fé no desempenho das atribuições do cargo ou função, bem como na conduta enquanto servidor público;</text:span></text:p>
      <text:p text:style-name="P25"><text:span text:style-name="T3"/></text:p>
      <text:p text:style-name="P25"><text:span text:style-name="T3">XXX - sonegar ou de qualquer forma ocultar informação para proveito próprio ou de terceiro, ou para fins de ocultação de ato ilegal cometido por si ou por outrem.” (</text:span><text:span text:style-name="T5">NR</text:span><text:span text:style-name="T3">)</text:span></text:p>
      <text:p text:style-name="P15"><text:s/></text:p>
      <text:p text:style-name="P7"><text:span text:style-name="T1">Art. 11.</text:span> O Capítulo XX da Lei Municipal nº 333, de 19 de abril de 2000, passa a vigorar com as seguintes alterações e acréscimos:</text:p>
      <text:p text:style-name="P7"><text:s/></text:p>
      <text:p text:style-name="P25">“<text:span text:style-name="T8">Art. 170..…………………</text:span>.</text:p>
      <text:p text:style-name="P25">……………………………..<text:line-break/><text:span text:style-name="T3">Parágrafo Único. Nos casos de infrações simultâneas, a mais grave absorve as demais, refletindo como circunstância agravante na gradação da penalidade.” (NR)</text:span></text:p>
      <text:p text:style-name="P25"><text:span text:style-name="T3">……………………………..……………………………..</text:span></text:p>
      <text:p text:style-name="P25"><text:s/></text:p>
      <text:p text:style-name="P25"><text:span text:style-name="T3">“Art. 173. A suspensão, que não excederá 60 (sessenta) dias, implicará a perda da remuneração decorrente do exercício do cargo pelo prazo da suspensão.” (NR)</text:span></text:p>
      <text:p text:style-name="P25"><text:s/></text:p>
      <text:p text:style-name="P25"><text:span text:style-name="T3">“§ 1º A suspensão não será aplicada enquanto o servidor estiver afastado por motivo de gozo de férias regulamentares ou em licença por qualquer dos motivos previstos no artigo 117.</text:span></text:p>
      <text:p text:style-name="P25"><text:s/></text:p>
      <text:p text:style-name="P25"><text:soft-page-break/><text:span text:style-name="T3">§ 2º Os efeitos da suspensão não restarão prejudicados, mesmo que ao servidor seja assegurado afastamento legal remunerado durante o respectivo período.</text:span></text:p>
      <text:p text:style-name="P25"><text:s/></text:p>
      <text:p text:style-name="P25"><text:span text:style-name="T3">§ 3º A suspensão não acarretará prejuízo na contagem do tempo de serviço, exceto para fins de concessão de progressão, promoção e triênio (avanço). </text:span></text:p>
      <text:p text:style-name="P15"/>
      <text:p text:style-name="P25"><text:span text:style-name="T3">§ 4º Quando a penalidade de suspensão for aplicada em face de servidor exonerado (efetivo ou em comissão), será convertida em multa, à base de 100% (cem por cento) por dia de remuneração, pelo prazo da suspensão.” (</text:span><text:span text:style-name="T5">NR</text:span><text:span text:style-name="T3">)</text:span></text:p>
      <text:p text:style-name="P7"><text:s/></text:p>
      <text:p text:style-name="P25">“<text:span text:style-name="T8">Art. 174.…………………</text:span>..</text:p>
      <text:p text:style-name="P25">……………………………..</text:p>
      <text:p text:style-name="P7"><text:s/></text:p>
      <text:p text:style-name="P31"><text:span text:style-name="T3">XI - crime contra a fé pública; </text:span></text:p>
      <text:p text:style-name="P31"><text:span text:style-name="T3">……………………………..</text:span></text:p>
      <text:p text:style-name="P31"><text:span text:style-name="T3">……………………………..</text:span></text:p>
      <text:p text:style-name="P14"/>
      <text:p text:style-name="P25"><text:span text:style-name="T3">XIII - comprovada ineficiência em avaliações de desempenho periódicas de que trata o inciso XIX do art. 157;”(NR)</text:span><text:line-break/><text:line-break/> </text:p>
      <text:p text:style-name="P25"><text:span text:style-name="T3">“XIV - condenação criminal transitada em julgado, não substituída por pena restritiva de direito ou por suspensão condicional da pena, quando for aplicada pena privativa de liberdade:</text:span></text:p>
      <text:p text:style-name="P25"><text:s/></text:p>
      <text:p text:style-name="P25"><text:span text:style-name="T3">a) por tempo igual ou superior a um ano, nos crimes dolosos praticados com abuso de poder ou violação de dever para com a Administração Pública; </text:span></text:p>
      <text:p text:style-name="P25"><text:s/></text:p>
      <text:p text:style-name="P25"><text:span text:style-name="T3">b) por tempo igual ou superior a 4 (quatro) anos nos demais casos de crimes dolosos.</text:span></text:p>
      <text:p text:style-name="P25"><text:s/></text:p>
      <text:p text:style-name="P25"><text:span text:style-name="T3">XV - prática ou comércio de jogos de azar em serviço;</text:span><text:line-break/><text:line-break/><text:span text:style-name="T8">X</text:span>VI<text:span text:style-name="T8"> - transgressão ao artigo 158, inci</text:span><text:span text:style-name="T3">sos XXVIII ao XXX, </text:span><text:span text:style-name="T8">observadas as disposições antecedentes</text:span>.”<text:span text:style-name="T8"> </text:span>(<text:span text:style-name="T9">NR</text:span>)</text:p>
      <text:p text:style-name="P25">……………………………..……………………………..</text:p>
      <text:p text:style-name="P7"><text:s/></text:p>
      <text:p text:style-name="P25">“Art. 178………………….</text:p>
      <text:p text:style-name="P25">……………………………..</text:p>
      <text:p text:style-name="P25">Parágrafo único. Para o servidor em estágio probatório, considera-se inassiduidade para fins de abertura de <text:soft-page-break/>processo administrativo disciplinar, as faltas injustificadas, em cada quadrimestre de avaliação, acima de 05 (cinco) consecutivas ou intercaladas.” (<text:span text:style-name="T9">NR</text:span>)</text:p>
      <text:p text:style-name="P25">……………………………..……………………………..</text:p>
      <text:p text:style-name="P7"><text:s/></text:p>
      <text:p text:style-name="P25">“Art. 180. A demissão e a cassação de disponibilidade ou de aposentadoria incompatibiliza o ex-servidor público para nova investidura em cargo ou função pública municipal, pelo prazo mínimo de cinco anos.<text:line-break/> </text:p>
      <text:p text:style-name="P25"><text:span text:style-name="T8">Parágrafo </text:span>ú<text:span text:style-name="T8">nico. </text:span>Se a penalidade de que trata o caput decorrer da <text:span text:style-name="T8">infringência ao </text:span><text:span text:style-name="T3">art. 158, incisos XXVIII a XXX ou </text:span>ao<text:span text:style-name="T8"> artigo 174, incisos I</text:span>, II, III,<text:span text:style-name="T8"> V, VIII, X</text:span>, <text:span text:style-name="T8">XI </text:span><text:span text:style-name="T3">e XVI, </text:span>o prazo será de dez anos<text:span text:style-name="T8">.</text:span>”<text:span text:style-name="T8"> (NR)</text:span></text:p>
      <text:p text:style-name="P25">……………………………..……………………………..</text:p>
      <text:p text:style-name="P25"><text:s/></text:p>
      <text:p text:style-name="P25"><text:span text:style-name="T3">“Art. 184..…………………</text:span>.</text:p>
      <text:p text:style-name="P25">……………………………..</text:p>
      <text:p text:style-name="P25"><text:span text:style-name="T3">I - pela comissão sindicante, nos termos do art. 196 , e pela comissão processante, nos termos do § 1º do art. 210, em primeira instância;</text:span></text:p>
      <text:p text:style-name="P14"/>
      <text:p text:style-name="P31"><text:span text:style-name="T3">II - pelo Prefeito Municipal, em segunda instância.” (NR)</text:span></text:p>
      <text:p text:style-name="P14"/>
      <text:p text:style-name="P25"><text:span text:style-name="T3">“§ 1º A atribuição mencionada no inciso II do art. 184 poderá ser objeto de delegação, nos termos definidos por esta Lei.</text:span></text:p>
      <text:p text:style-name="P25"><text:line-break/><text:span text:style-name="T3">§ 2º A faculdade prevista no § 1º se aplica às autoridades indicadas no art. 236.” (</text:span><text:span text:style-name="T5">NR</text:span><text:span text:style-name="T3">)</text:span></text:p>
      <text:p text:style-name="P25"><text:s/></text:p>
      <text:p text:style-name="P25"><text:span text:style-name="T3">“Art. 185. As penalidades imputadas ao servidor serão registradas em seu assentamento funcional, a fim de registro e consequências funcionais, após trânsito em julgado administrativo.” (NR)</text:span></text:p>
      <text:p text:style-name="P25"><text:span text:style-name="T3">……………………………..……………………………..</text:span></text:p>
      <text:p text:style-name="P25"><text:s/></text:p>
      <text:p text:style-name="P25"><text:span text:style-name="T3">“Art. 186 .………………….</text:span></text:p>
      <text:p text:style-name="P25"><text:span text:style-name="T3">……………………………..</text:span></text:p>
      <text:p text:style-name="P25"><text:span text:style-name="T3">§2º A prescrição será objeto de:” (NR)</text:span></text:p>
      <text:p text:style-name="P25"><text:s/></text:p>
      <text:p text:style-name="P25"><text:span text:style-name="T3">“I - interrupção, recomeçando o prazo a correr por inteiro, a partir: </text:span></text:p>
      <text:p text:style-name="P25"><text:span text:style-name="T3">a) da instauração do processo administrativo-disciplinar; </text:span></text:p>
      <text:p text:style-name="P25"><text:span text:style-name="T3">b) da emissão da decisão pela comissão processante.</text:span></text:p>
      <text:p text:style-name="P25"><text:s/></text:p>
      <text:p text:style-name="P25"><text:soft-page-break/><text:span text:style-name="T3">II - suspensão, continuando o prazo a correr, no seu restante:</text:span></text:p>
      <text:p text:style-name="P25"><text:span text:style-name="T3">a) enquanto não resolvida, em outro processo de qualquer natureza, inclusive judicial, questão de que dependa o reconhecimento da transgressão;</text:span></text:p>
      <text:p text:style-name="P25"><text:span text:style-name="T3">b) a partir da instauração de sindicância até a decisão final pela autoridade competente;</text:span></text:p>
      <text:p text:style-name="P25"><text:span text:style-name="T3">c) enquanto o servidor acusado não puder comparecer para realização de ato processual.” (</text:span><text:span text:style-name="T5">NR</text:span><text:span text:style-name="T3">)</text:span></text:p>
      <text:p text:style-name="P6"/>
      <text:p text:style-name="P25"><text:span text:style-name="T3">“§ 3º A prescrição da pretensão executória é a mesma da punitiva, aplicando-se-lhe a causa suspensiva constante na alínea “a” do inciso II do § 2º.” (NR)</text:span></text:p>
      <text:p text:style-name="P7"><text:s/></text:p>
      <text:p text:style-name="P7"><text:span text:style-name="T4">Art. 12.</text:span><text:span text:style-name="T3"> </text:span>O Capítulo XXI da Lei Municipal nº 333<text:span text:style-name="T3">, de 19 de abril de 2000, passa a vigorar com as seguintes alterações e acréscimos:</text:span></text:p>
      <text:p text:style-name="P25"><text:s/></text:p>
      <text:p text:style-name="P25"><text:span text:style-name="T3">“Art. 187. A autoridade competente ao tomar ciência de irregularidade no serviço público é obrigada a promover a sua imediata apuração, mediante instauração de sindicância ou processo administrativo disciplinar, assegurados ao acusado ampla defesa e contraditório.” (NR)</text:span></text:p>
      <text:p text:style-name="P23"/>
      <text:p text:style-name="P26"><text:span text:style-name="T3">“Parágrafo único. A atribuição mencionada no caput poderá ser delegada ao secretário municipal ou à autoridade de igual competência, que observará os limites traçados na respectiva delegação.” (</text:span><text:span text:style-name="T5">NR</text:span><text:span text:style-name="T3">) </text:span></text:p>
      <text:p text:style-name="P26"><text:s/></text:p>
      <text:p text:style-name="P25"><text:span text:style-name="T3">“Art. 188. Quando o fato, de modo evidente, não configurar infração disciplinar, o procedimento não será instaurado por falta de objeto.” (NR)</text:span></text:p>
      <text:p text:style-name="P25"><text:span text:style-name="T3">……………………………..……………………………..</text:span></text:p>
      <text:p text:style-name="P16"><text:s/></text:p>
      <text:p text:style-name="P8">“Seção I</text:p>
      <text:p text:style-name="P8">DA SUSPENSÃO PREVENTIVA</text:p>
      <text:p text:style-name="P16"><text:s/></text:p>
      <text:p text:style-name="P25"><text:span text:style-name="T3">Art. 190. A autoridade competente de que trata o art. 187 poderá suspender preventivamente o servidor acusado, devendo a decisão do afastamento ser fundamentada.” (NR)</text:span></text:p>
      <text:p text:style-name="P25"><text:s/></text:p>
      <text:p text:style-name="P25"><text:span text:style-name="T3">“§ 1º São hipóteses de suspensão preventiva, sem prejuízo de outras:</text:span></text:p>
      <text:p text:style-name="P25"><text:s/></text:p>
      <text:p text:style-name="P25"><text:soft-page-break/><text:span text:style-name="T3">I - verificar-se necessário ou recomendável para a correta instrução do Processo Administrativo Disciplinar ou a Sindicância em que figure como acusado;</text:span></text:p>
      <text:p text:style-name="P25"><text:s/></text:p>
      <text:p text:style-name="P25"><text:span text:style-name="T3">II - o acusado estiver intimidando, coagindo, manipulando ou ameaçando os servidores que potencialmente seriam convocados como testemunha no processo administrativo disciplinar ou sindicância em andamento;</text:span></text:p>
      <text:p text:style-name="P25"><text:s/></text:p>
      <text:p text:style-name="P25"><text:span text:style-name="T3">III - o acusado ou os demais servidores que, a seu pedido, ou envolvidos individualmente, valendo-se do cargo ou função, estiverem manipulando ou desfazendo-se das provas existentes nos sistemas funcionais, computadores, e-mail, rede interna e demais armazenamentos disponibilizados pela Administração;</text:span></text:p>
      <text:p text:style-name="P25"><text:s/></text:p>
      <text:p text:style-name="P25"><text:span text:style-name="T3">IV - o acusado ou demais servidores que, a seu pedido, ou envolvidos individualmente, estiverem causando animosidade, intrigas, atrapalho, desobediência ou insubordinação no setor, diretoria ou secretaria em função do processo administrativo disciplinar ou sindicância em andamento.</text:span></text:p>
      <text:p text:style-name="P25"><text:s/></text:p>
      <text:p text:style-name="P25"><text:span text:style-name="T3">§ 2º A suspensão preventiva será de até 60 (sessenta) dias, prorrogáveis por mais 30 (trinta) dias, sem prejuízo da remuneração, podendo ser revogada a qualquer momento, desde que, fundamentadamente.</text:span></text:p>
      <text:p text:style-name="P25"><text:s/></text:p>
      <text:p text:style-name="P25"><text:span text:style-name="T3">§ 3º Findo o prazo, cessarão os efeitos da suspensão preventiva, retornando o servidor público ao serviço, ainda que não concluído o procedimento disciplinar ou sindicância.” (</text:span><text:span text:style-name="T5">NR</text:span><text:span text:style-name="T3">)</text:span></text:p>
      <text:p text:style-name="P32"><text:span text:style-name="T3">……………………………..……………………………..</text:span></text:p>
      <text:p text:style-name="P25"><text:span text:style-name="T3">“Art. 192. O procedimento disciplinar será conduzido por comissão, específica ou permanente, composta por três servidores efetivos estáveis designados pela autoridade competente, sendo um deles indicado pela respectiva entidade classista. </text:span></text:p>
      <text:p text:style-name="P7"><text:s/></text:p>
      <text:p text:style-name="P25"><text:span text:style-name="T3">§ 1º A sindicância será conduzida por comissão sindicante, composta de três servidores efetivos estáveis, um dentre eles designado para presidi-la, os quais poderão ser dispensados de suas atribuições normais até sua finalização.” (NR)</text:span></text:p>
      <text:p text:style-name="P25">……………………………..</text:p>
      <text:p text:style-name="P25">……………………………..</text:p>
      <text:p text:style-name="P25"><text:soft-page-break/><text:s/></text:p>
      <text:p text:style-name="P25"><text:span text:style-name="T3">“§ 4º As audiências serão lavradas em termo próprio, assinado pelos integrantes da comissão, pelas partes e testemunhas presentes, contendo breve resumo dos fatos relevantes nela ocorridos.</text:span></text:p>
      <text:p text:style-name="P25"><text:s/></text:p>
      <text:p text:style-name="P25"><text:span text:style-name="T3">§ 5º O registro dos depoimentos do acusado, do ofendido e das testemunhas poderá ser feito pelos meios ou recursos de gravação magnética, estenotipia, digital ou técnica similar, inclusive audiovisual.</text:span></text:p>
      <text:p text:style-name="P25"><text:s/></text:p>
      <text:p text:style-name="P25"><text:span text:style-name="T3">§ 6º No caso de registro por meio audiovisual, será permitido o acesso às partes cópia do registro original. </text:span></text:p>
      <text:p text:style-name="P25"><text:s/></text:p>
      <text:p text:style-name="P25"><text:span text:style-name="T3">§ 7º É vedado ao servidor, na condição de acusado, portar arma de fogo particular ou institucional, durante audiência.” (</text:span><text:span text:style-name="T5">NR</text:span><text:span text:style-name="T3">)</text:span></text:p>
      <text:p text:style-name="P25"><text:s/></text:p>
      <text:p text:style-name="P25">“Art. 193.…….……………</text:p>
      <text:p text:style-name="P25">……………………………..</text:p>
      <text:p text:style-name="P25"><text:span text:style-name="T3">§ 1º Não poderá conduzir procedimento disciplinar cônjuge, companheiro ou parente em linha reta, colateral ou por afinidade, até o terceiro grau civil, amigo íntimo ou inimigo declarado do acusado.</text:span></text:p>
      <text:p text:style-name="P25"><text:s/></text:p>
      <text:p text:style-name="P25"><text:span text:style-name="T3">§ 2º Poderá ser designado servidor público para secretariar as comissões, incluindo o acompanhamento nas audiências, podendo a designação recair dentre um de seus membros, ou sobre os integrantes do setor de procedimentos disciplinares.” (NR)</text:span></text:p>
      <text:p text:style-name="P25"><text:span text:style-name="T3">……………………………..……………………………..</text:span></text:p>
      <text:p text:style-name="P25"/>
      <text:p text:style-name="P25">“Art. 195. A sindicância deverá ser instaurada por portaria, pela autoridade competente de que trata o art. 187, com observância das cautelas do artigo 192 e seu § 1º.</text:p>
      <text:p text:style-name="P31">.……………………………</text:p>
      <text:p text:style-name="P31">……………………………..</text:p>
      <text:p text:style-name="P25"><text:span text:style-name="T3">§ 3º Se a comissão sindicante verificar que a presença do acusado poderá causar humilhação, temor, ou sério constrangimento à testemunha ou ao ofendido, de modo que prejudique a verdade do depoimento, fará a inquirição sem a presença do acusado, prosseguindo na inquirição, com a presença do seu defensor, se constituído. </text:span></text:p>
      <text:p text:style-name="P25"><text:s/></text:p>
      <text:p text:style-name="P25"><text:span text:style-name="T3">§ 4º A adoção da medida prevista no § 3º deverá constar do termo, assim como os motivos que a determinaram.” (NR)</text:span></text:p>
      <text:p text:style-name="P25"><text:soft-page-break/><text:s/></text:p>
      <text:p text:style-name="P25"><text:span text:style-name="T3">“§ 5º O prazo para conclusão da sindicância não excederá 60 (sessenta) dias, podendo, a critério da autoridade processante, ser prorrogado por iguais períodos, quando as circunstâncias assim o exigirem.</text:span></text:p>
      <text:p text:style-name="P25"><text:s/></text:p>
      <text:p text:style-name="P25"><text:span text:style-name="T3">§ 6º Quando na sindicância restar identificada materialidade e autoria, proceder-se-á, nesta ordem:</text:span></text:p>
      <text:p text:style-name="P25"><text:s/></text:p>
      <text:p text:style-name="P25"><text:span text:style-name="T3">I - submissão à autoridade competente de que trata o art. 187 para a tipificação da infração; </text:span></text:p>
      <text:p text:style-name="P25"><text:s/></text:p>
      <text:p text:style-name="P25"><text:span text:style-name="T3">II - abertura de prazo de até 05 (cinco) dias úteis para o servidor acusado, para argüir preliminares, alegar fatos e fundamentos jurídicos relacionados à sua defesa, oferecer documentos e justificações, especificar as provas pretendidas e arrolar até cinco testemunhas, responsabilizando-se pelo comparecimento na data aprazada para sua oitiva; </text:span></text:p>
      <text:p text:style-name="P25"><text:s/></text:p>
      <text:p text:style-name="P25"><text:span text:style-name="T3">III - oitiva do servidor acusado, por solicitação da defesa ou da comissão sindicante, como último ato da instrução processual;</text:span></text:p>
      <text:p text:style-name="P30"/>
      <text:p text:style-name="P25"><text:span text:style-name="T3">IV - observância dos procedimentos previstos nos arts. 208, 209 e 210. </text:span></text:p>
      <text:p text:style-name="P15"><text:s/></text:p>
      <text:p text:style-name="P25"><text:span text:style-name="T3">§ 7º Entendendo a autoridade competente que as infrações indicadas sujeitam o servidor acusado à aplicação de penalidade de demissão, cassação de disponibilidade ou aposentadoria e destituição de cargo em comissão ou função de confiança, procederá na conversão em Processo Administrativo Disciplinar e seguirá o rito da Subseção II do Capítulo XXI.” (</text:span><text:span text:style-name="T5">NR</text:span><text:span text:style-name="T3">)</text:span></text:p>
      <text:p text:style-name="P7"><text:s/></text:p>
      <text:p text:style-name="P26"><text:span text:style-name="T3">“Art. 196. Compete à comissão sindicante, apreciando as provas produzidas ao longo da instrução: </text:span></text:p>
      <text:p text:style-name="P26"><text:s/></text:p>
      <text:p text:style-name="P25"><text:span text:style-name="T3">I - julgar, com base nos elementos probatórios constantes nos autos da sindicância;</text:span></text:p>
      <text:p text:style-name="P25"><text:s/></text:p>
      <text:p text:style-name="P25"><text:span text:style-name="T3">II - aplicar as penalidades de advertência escrita e suspensão, nos limites de sua competência, se confirmada materialidade e autoria; </text:span></text:p>
      <text:p text:style-name="P25"><text:s/></text:p>
      <text:p text:style-name="P25"><text:span text:style-name="T3">III - arquivar a sindicância. </text:span></text:p>
      <text:p text:style-name="P25"><text:s/></text:p>
      <text:p text:style-name="P25"><text:soft-page-break/>§ 1º A sindicância será arquivada na hipótese de não se confirmar materialidade e/ou autoria.</text:p>
      <text:p text:style-name="P25"><text:s/></text:p>
      <text:p text:style-name="P25">§ 2º O julgamento será instrumentalizado em decisão composta de relatório, de fundamentação e de parte dispositiva, na forma do art. 210.” (NR)</text:p>
      <text:p text:style-name="P25"><text:s/></text:p>
      <text:p text:style-name="P25"><text:span text:style-name="T3">“Art. 197. Nas hipóteses de aplicação de penalidade, o acusado terá assegurado recurso, sendo-lhe facultado exercer esse direito na conformidade da Subseção III, da Seção II do Capítulo XXI.” (NR)</text:span></text:p>
      <text:p text:style-name="P25"><text:s/></text:p>
      <text:p text:style-name="P25"><text:span text:style-name="T3">“Art. 198. O processo administrativo disciplinar deverá ser instaurado por portaria, pela autoridade competente de que trata o art. 187, com observância das cautelas do artigo 192 e seu § 2º. </text:span></text:p>
      <text:p text:style-name="P25"><text:s/></text:p>
      <text:p text:style-name="P25"><text:span text:style-name="T3">§ 1º O processo administrativo disciplinar respeitará o contraditório e a ampla defesa, que poderá ser exercida pelos meios e recursos admitidos na Lei.</text:span></text:p>
      <text:p text:style-name="P6"/>
      <text:p text:style-name="P25"><text:span text:style-name="T3">§ 2º A denúncia formulada por escrito ou a decisão proferida na sindicância, conforme o caso, integrará o processo administrativo disciplinar, como peça informativa da instrução.</text:span></text:p>
      <text:p text:style-name="P7"><text:s/></text:p>
      <text:p text:style-name="P25">§ 3º Na hipótese de se constatar a existência de indícios da prática de crime, a autoridade competente a que se refere o art. 187 oficiará à autoridade policial, sem prejuízo ao processamento do processo administrativo disciplinar.” (NR)</text:p>
      <text:p text:style-name="P25"><text:line-break/><text:span text:style-name="T3">“Art. 199. O prazo para conclusão do processo administrativo disciplinar não excederá 90 (noventa) dias, podendo, a critério da autoridade processante, ser prorrogado por igual período, quando as circunstâncias assim o exigirem.” (NR)</text:span></text:p>
      <text:p text:style-name="P25"><text:line-break/><text:span text:style-name="T3">“Art. 200. Constituída a comissão, o Presidente determinará a citação inicial do acusado.” (NR)</text:span></text:p>
      <text:p text:style-name="P32"><text:span text:style-name="T3">……………………………..……………………………..</text:span></text:p>
      <text:p text:style-name="P25"><text:line-break/><text:span text:style-name="T3">“Art. 201 O acusado será citado para, no prazo de 05 (cinco) dias úteis, apresentar defesa prévia. </text:span></text:p>
      <text:p text:style-name="P7"><text:s/></text:p>
      <text:p text:style-name="P25"><text:soft-page-break/><text:span text:style-name="T3">§ 1º O mandado de citação, que será acompanhado de cópia da portaria de instauração do processo administrativo, indicará:” (NR)</text:span></text:p>
      <text:p text:style-name="P25"><text:s/></text:p>
      <text:p text:style-name="P25"><text:span text:style-name="T3">“I - a qualificação completa do acusado;</text:span></text:p>
      <text:p text:style-name="P25"><text:s/></text:p>
      <text:p text:style-name="P25"><text:span text:style-name="T3">II - a tipificação da infração que lhe é imputada;</text:span></text:p>
      <text:p text:style-name="P25"><text:s/></text:p>
      <text:p text:style-name="P25"><text:span text:style-name="T3">III - a penalidade cabível;</text:span></text:p>
      <text:p text:style-name="P25"><text:s/></text:p>
      <text:p text:style-name="P25"><text:span text:style-name="T3">IV - o objetivo da citação; </text:span></text:p>
      <text:p text:style-name="P25"><text:s/></text:p>
      <text:p text:style-name="P25"><text:span text:style-name="T3">V - o prazo para se manifestar;</text:span></text:p>
      <text:p text:style-name="P25"><text:s/></text:p>
      <text:p text:style-name="P25"><text:span text:style-name="T3">VI - a assinatura do Presidente da comissão.” (</text:span><text:span text:style-name="T5">NR</text:span><text:span text:style-name="T3">)</text:span></text:p>
      <text:p text:style-name="P25"><text:s/></text:p>
      <text:p text:style-name="P25"><text:span text:style-name="T3">“§ 2º O acusado será citado pelas seguintes formas:</text:span></text:p>
      <text:p text:style-name="P25"><text:s/></text:p>
      <text:p text:style-name="P25"><text:span text:style-name="T3">I - pessoalmente;</text:span></text:p>
      <text:p text:style-name="P25"><text:s/></text:p>
      <text:p text:style-name="P25"><text:span text:style-name="T3">II - por carta registrada com aviso de recebimento, por meio eletrônico com aviso de recebimento ou qualquer meio que se dê ciência inequívoca;</text:span></text:p>
      <text:p text:style-name="P25"><text:s/></text:p>
      <text:p text:style-name="P25"><text:span text:style-name="T3">III - por edital.</text:span></text:p>
      <text:p text:style-name="P7"><text:s/></text:p>
      <text:p text:style-name="P25"><text:span text:style-name="T3">§ 3º A citação será realizada, preferencialmente, na forma do inciso I, do § 2º, deste artigo, em especial nos casos de servidor que se encontre no quadro de servidores do Município.</text:span></text:p>
      <text:p text:style-name="P25"><text:s/></text:p>
      <text:p text:style-name="P25"><text:span text:style-name="T3">§ 4º Caso o acusado se recuse a dar ciência do recebimento da citação, deverá a recusa ser certificada na presença de duas testemunhas e o entregará ao autuado.” (NR)</text:span></text:p>
      <text:p text:style-name="P25"><text:s/></text:p>
      <text:p text:style-name="P25"><text:span text:style-name="T3">“§ 5º Nos casos de não se encontrar o acusado no Município, se conhecido o seu paradeiro, a citação será realizada na forma do inciso II, do § 2º, deste artigo, juntando-se o comprovante do registro e da recepção. </text:span></text:p>
      <text:p text:style-name="P7"><text:s/></text:p>
      <text:p text:style-name="P25"><text:span text:style-name="T3">§ 6º Quando não for localizado no endereço ou estiver o acusado em lugar incerto ou não sabido, a citação será realizada por edital, juntando-se ao processo cópia do edital publicado.” (</text:span><text:span text:style-name="T5">NR</text:span><text:span text:style-name="T3">)</text:span></text:p>
      <text:p text:style-name="P25"><text:span text:style-name="T3">“Art. 202. Em defesa prévia, o acusado poderá argüir preliminares, alegar fatos e fundamentos jurídicos </text:span><text:soft-page-break/><text:span text:style-name="T3">relacionados à sua defesa, oferecer documentos e justificações, especificar as provas pretendidas e arrolar até cinco testemunhas, responsabilizando-se pelo comparecimento na data aprazada para sua oitiva.</text:span></text:p>
      <text:p text:style-name="P25"><text:s/></text:p>
      <text:p text:style-name="P25"><text:span text:style-name="T3">§ 1º A comissão processante poderá indeferir as provas consideradas irrelevantes, impertinentes ou protelatórias. </text:span></text:p>
      <text:p text:style-name="P25"><text:s/></text:p>
      <text:p text:style-name="P25"><text:span text:style-name="T3">§ 2º O acusado poderá constituir advogado para representá-lo e exercer sua defesa, requerendo provas e o que mais for admitido em lei.” (NR)</text:span></text:p>
      <text:p text:style-name="P25"><text:s/></text:p>
      <text:p text:style-name="P25"><text:span text:style-name="T3">“§ 3º Na hipótese de citação por edital, e não apresentada defesa prévia, será designado servidor como defensor dativo para exercer sua defesa. </text:span></text:p>
      <text:p text:style-name="P25"><text:s/></text:p>
      <text:p text:style-name="P25"><text:span text:style-name="T3">§ 4º No prazo para defesa, será assegurada vista do processo em repartição.” (</text:span><text:span text:style-name="T5">NR</text:span><text:span text:style-name="T3">)</text:span></text:p>
      <text:p text:style-name="P25"><text:s/></text:p>
      <text:p text:style-name="P25"><text:span text:style-name="T3">“Art. 203. A não apresentação de defesa no prazo legal configura revelia, a qual será decretada quando do decurso do prazo pelo Presidente da comissão processante.</text:span></text:p>
      <text:p text:style-name="P25"><text:s/></text:p>
      <text:p text:style-name="P25"><text:span text:style-name="T3">§ 1º A revelia não implica a presunção de veracidade dos fatos imputados.</text:span></text:p>
      <text:p text:style-name="P25"><text:s/></text:p>
      <text:p text:style-name="P25"><text:span text:style-name="T3">§ 2º Contra o acusado revel os prazos correrão independentemente de intimação.</text:span></text:p>
      <text:p text:style-name="P15"><text:s/></text:p>
      <text:p text:style-name="P25"><text:span text:style-name="T3">§ 3º Havendo pluralidade de acusados, a revelia de um não induzirá qualquer efeito em relação ao outro.</text:span></text:p>
      <text:p text:style-name="P15"><text:s/></text:p>
      <text:p text:style-name="P34">Art. 204. Decorrido o prazo do art. 201, a comissão processante determinará as providências e diligências requeridas ou determinadas de ofício e designará data para realização de audiência.” (NR)</text:p>
      <text:p text:style-name="P34">……………………………..……………………………..</text:p>
      <text:p text:style-name="P34"><text:s/></text:p>
      <text:p text:style-name="P34"><text:span text:style-name="T3">“Art. 205. Na audiência, proceder-se-á à tomada de declarações do ofendido, se houver, à inquirição das testemunhas indicadas pela comissão processante e, após, as arroladas pela defesa, nesta ordem, ouvindo, em seguida, o acusado.</text:span></text:p>
      <text:p text:style-name="P15"><text:s/></text:p>
      <text:p text:style-name="P26"><text:span text:style-name="T3">§ 1º As provas serão produzidas, sempre que possível, numa só audiência. </text:span></text:p>
      <text:p text:style-name="P26"><text:s/></text:p>
      <text:p text:style-name="P25"><text:soft-page-break/><text:span text:style-name="T3">§ 2º As testemunhas indicadas pela comissão processante serão intimadas por via postal ou pelos meios digitais disponíveis para a sua efetiva localização.” (NR)</text:span></text:p>
      <text:p text:style-name="P25"><text:span text:style-name="T3">……………………………..</text:span></text:p>
      <text:p text:style-name="P25"><text:span text:style-name="T3">……………………………..</text:span></text:p>
      <text:p text:style-name="P25"><text:s/></text:p>
      <text:p text:style-name="P25"><text:span text:style-name="T3">“§ 3º Se a testemunha for servidor, a intimação será imediatamente comunicada ao seu superior hierárquico, devendo comparecer nos atos que forem necessários durante a instrução processual.</text:span></text:p>
      <text:p text:style-name="P25"><text:s/></text:p>
      <text:p text:style-name="P25"><text:span text:style-name="T3">§ 4º As testemunhas arroladas pelo acusado comparecerão na data aprazada para a audiência independentemente de intimação. </text:span></text:p>
      <text:p text:style-name="P25"><text:s/></text:p>
      <text:p text:style-name="P25"><text:span text:style-name="T3">§ 5º Nos casos em que a testemunha indicada for servidor inativo ou aposentado, este deverá participar dos atos processuais necessários para a instrução processual. </text:span></text:p>
      <text:p text:style-name="P25"><text:s/></text:p>
      <text:p text:style-name="P25"><text:span text:style-name="T3">§ 6º Nos casos em que a testemunha indicada for munícipe, este será convidado a participar dos atos processuais necessários para a instrução processual. </text:span></text:p>
      <text:p text:style-name="P25"><text:s/></text:p>
      <text:p text:style-name="P25">§ 7º Exceção aos casos de acareação entre testemunhas ou destas com o acusado, estas serão ouvidas separadamente. </text:p>
      <text:p text:style-name="P25"><text:s/></text:p>
      <text:p text:style-name="P25"><text:span text:style-name="T3">§ 8º Se a comissão processante verificar que a presença do acusado poderá causar humilhação, temor, ou sério constrangimento à testemunha ou ao ofendido, de modo que prejudique a verdade do depoimento, fará a inquirição sem a presença do acusado, prosseguindo na inquirição, com a presença do seu defensor, se constituído.</text:span></text:p>
      <text:p text:style-name="P23"/>
      <text:p text:style-name="P25"><text:span text:style-name="T3">§ 9º A adoção da medida prevista no § 8º deverá constar do termo, assim como os motivos que a determinaram.” (</text:span><text:span text:style-name="T5">NR</text:span><text:span text:style-name="T3">)</text:span></text:p>
      <text:p text:style-name="P7"><text:s/></text:p>
      <text:p text:style-name="P25"><text:span text:style-name="T3">“Art. 206. O ofendido e as testemunhas serão ouvidos separadamente e os respectivos depoimentos serão reduzidos a termo, onde constem a identificação completa do depoente, seu endereço, grau de parentesco, amizade ou inimizade, impedimentos e relacionamento profissional com o acusado, o qual ao final será subscrito pela comissão processante, pela testemunha, pelo acusado e pelo seu procurador, se acaso presentes. </text:span></text:p>
      <text:p text:style-name="P30"/>
      <text:p text:style-name="P25"><text:soft-page-break/><text:span text:style-name="T3">§ 1º Ao acusado, ou seu procurador, se acaso presente, é assegurado formular perguntas pertinentes aos fatos à testemunha, através do Presidente da comissão processante.</text:span></text:p>
      <text:p text:style-name="P25"><text:span text:style-name="T3">§ 2º A comissão processante poderá indeferir as perguntas consideradas irrelevantes, impertinentes ou protelatórias.</text:span></text:p>
      <text:p text:style-name="P25"><text:s/></text:p>
      <text:p text:style-name="P25"><text:span text:style-name="T3">§ 3º A pluralidade de acusados não importará em prazo contado em dobro para as suas manifestações.</text:span></text:p>
      <text:p text:style-name="P25"><text:s/></text:p>
      <text:p text:style-name="P25"><text:span text:style-name="T3">Art. 207. A prova pericial somente poderá ser deferida quando:” (NR)</text:span></text:p>
      <text:p text:style-name="P25"><text:s/></text:p>
      <text:p text:style-name="P25"><text:span text:style-name="T3">“I - a prova do fato depender de conhecimento especial de técnico;</text:span></text:p>
      <text:p text:style-name="P25"><text:s/></text:p>
      <text:p text:style-name="P25"><text:span text:style-name="T3">II - for necessária em vista de outras provas produzidas;</text:span></text:p>
      <text:p text:style-name="P25"><text:s/></text:p>
      <text:p text:style-name="P25"><text:span text:style-name="T3">III - a verificação for indispensável.</text:span></text:p>
      <text:p text:style-name="P25"><text:s/></text:p>
      <text:p text:style-name="P25"><text:span text:style-name="T3">§ 1º Na hipótese de a perícia ser postulada pelo acusado, este arcará com os custos de sua realização.</text:span></text:p>
      <text:p text:style-name="P25"><text:s/></text:p>
      <text:p text:style-name="P25"><text:span text:style-name="T3">§ 2º Vindo ao processo o laudo pericial, será o acusado intimado para manifestar-se em 5 (cinco) dias úteis.” (</text:span><text:span text:style-name="T5">NR</text:span><text:span text:style-name="T3">)</text:span></text:p>
      <text:p text:style-name="P7"><text:s/></text:p>
      <text:p text:style-name="P25">“Art. 208. Concluída a inquirição das testemunhas e, se houver, a produção de prova pericial, a comissão processante procederá à oitiva do acusado, respeitado o seu direito de permanecer em silêncio.” (NR)</text:p>
      <text:p text:style-name="P25">……………………………..……………………………..</text:p>
      <text:p text:style-name="P7"><text:s/></text:p>
      <text:p text:style-name="P25"><text:span text:style-name="T3">“Art. 209. Encerrada a fase probatória, o acusado será intimado para, no prazo de 05 (cinco) dias úteis, apresentar, por escrito, alegações finais.” (NR)</text:span></text:p>
      <text:p text:style-name="P25"><text:s/></text:p>
      <text:p text:style-name="P25"><text:span text:style-name="T3">“§ 1º No prazo para alegações, será assegurada vista do processo, em repartição.</text:span></text:p>
      <text:p text:style-name="P25"><text:s/></text:p>
      <text:p text:style-name="P25"><text:span text:style-name="T3">§ 2º A pluralidade de acusados não importará em prazo contado em dobro para apresentar alegações finais.” (</text:span><text:span text:style-name="T5">NR</text:span><text:span text:style-name="T3">)</text:span></text:p>
      <text:p text:style-name="P25"><text:span text:style-name="T3"/></text:p>
      <text:p text:style-name="P15"><text:s/></text:p>
      <text:p text:style-name="P31"><text:span text:style-name="T3">“Art. 210. Decorrido o prazo para alegações finais, a comissão processante, apreciando as provas produzidas ao longo da instrução, proferirá decisão, com voto em separado de todos os seus membros.” (NR)</text:span></text:p>
      <text:p text:style-name="P15"><text:soft-page-break/><text:s/></text:p>
      <text:p text:style-name="P31"><text:span text:style-name="T3">“§ 1º Compete à comissão processante, apreciando as provas produzidas ao longo da instrução: </text:span></text:p>
      <text:p text:style-name="P14"/>
      <text:p text:style-name="P31"><text:span text:style-name="T3">I - julgar, com base nos elementos probatórios constantes nos autos do processo administrativo disciplinar;</text:span><text:line-break/> </text:p>
      <text:p text:style-name="P25"><text:span text:style-name="T3">II - aplicar as penalidades, se confirmada materialidade e autoria. </text:span></text:p>
      <text:p text:style-name="P25"><text:s/></text:p>
      <text:p text:style-name="P25"><text:span text:style-name="T3">III - arquivar o processo administrativo disciplinar.” (</text:span><text:span text:style-name="T5">NR</text:span><text:span text:style-name="T3">) </text:span></text:p>
      <text:p text:style-name="P25"><text:span text:style-name="T3">……………………………..</text:span></text:p>
      <text:p text:style-name="P25"><text:span text:style-name="T3">……………………………..</text:span></text:p>
      <text:p text:style-name="P25"><text:s/></text:p>
      <text:p text:style-name="P25"><text:span text:style-name="T3">“§ 2º A decisão conterá:</text:span></text:p>
      <text:p text:style-name="P25"><text:s/></text:p>
      <text:p text:style-name="P25"><text:span text:style-name="T3">I - Relatório: contendo a exposição sucinta da acusação e da defesa, incluindo as infrações imputadas e os argumentos contidos nas alegações finais; </text:span></text:p>
      <text:p text:style-name="P25"><text:s/></text:p>
      <text:p text:style-name="P25"><text:span text:style-name="T3">II - Fundamentação: a explicação dos motivos de fato e de direito em que se fundar a decisão, indicando, se for o caso, as infrações cometidas;</text:span></text:p>
      <text:p text:style-name="P25"><text:s/></text:p>
      <text:p text:style-name="P25"><text:span text:style-name="T3">III - Dispositivo: a indicação dos artigos de lei aplicados e, se for o caso de condenação, a pena disciplinar cominada. </text:span></text:p>
      <text:p text:style-name="P25"><text:s/></text:p>
      <text:p text:style-name="P25"><text:span text:style-name="T3">§ 3º A comissão absolverá o acusado, mencionando a causa na parte dispositiva, caso reconheça: </text:span></text:p>
      <text:p text:style-name="P25"><text:s/></text:p>
      <text:p text:style-name="P25"><text:span text:style-name="T3">I - não haver prova da existência do fato;</text:span></text:p>
      <text:p text:style-name="P14"/>
      <text:p text:style-name="P31"><text:span text:style-name="T3">II - não constituir o fato infração disciplinar;</text:span></text:p>
      <text:p text:style-name="P15"><text:s/></text:p>
      <text:p text:style-name="P25"><text:span text:style-name="T3">III - não existir prova de ter o réu concorrido para a infração disciplinar; </text:span></text:p>
      <text:p text:style-name="P25"><text:s/></text:p>
      <text:p text:style-name="P25"><text:span text:style-name="T3">IV - não existir prova suficiente para justificar a condenação. </text:span></text:p>
      <text:p text:style-name="P25"><text:s/></text:p>
      <text:p text:style-name="P25">§ 4º O membro da comissão que discordar da decisão deverá justificar o voto. </text:p>
      <text:p text:style-name="P25"><text:s/></text:p>
      <text:p text:style-name="P25">§ 5º A aplicação de penalidade de demissão, cassação de disponibilidade ou aposentadoria está sujeita à dupla instância, não produzindo efeitos senão depois de confirmada em reexame necessário, que <text:span text:style-name="T3">limitar-se-á à </text:span><text:soft-page-break/><text:span text:style-name="T3">hipótese de a pena ser desconforme com a infração tipificada</text:span>.” (<text:span text:style-name="T9">NR</text:span>)</text:p>
      <text:p text:style-name="P25"><text:s/></text:p>
      <text:p text:style-name="P25">“Art. 211. O acusado será intimado da decisão final na forma do § 2º do art. 201.” (NR)</text:p>
      <text:p text:style-name="P17"/>
      <text:p text:style-name="P7"><text:span text:style-name="T1">Art. 13.</text:span> A integralidade da Subseção III da Seção II do Capítulo XXI da Lei Municipal nº 333, de 19 de abril de 2000, que passa a vigorar com a seguinte redação:</text:p>
      <text:p text:style-name="P12"><text:s/></text:p>
      <text:p text:style-name="P27"><text:span text:style-name="T3">“Subseção III</text:span></text:p>
      <text:p text:style-name="P27"><text:span text:style-name="T3">DO RECURSO E DO REEXAME NECESSÁRIO</text:span></text:p>
      <text:p text:style-name="P7"><text:s/></text:p>
      <text:p text:style-name="P25"><text:span text:style-name="T3">Art. 212. Da decisão que cominar ao servidor penalidade disciplinar, sem prejuízo do disposto no § 5º do art. 210, poderá ser interposto recurso dentro do prazo de 05 (cinco) dias úteis, contado da intim</text:span>ação.</text:p>
      <text:p text:style-name="P7"><text:s/></text:p>
      <text:p text:style-name="P28"><text:span text:style-name="T3">§ 1º O recurso de que trata este artigo deverá constar de peça escrita e fundamentada, somente sendo admissível nos seguintes casos: </text:span><text:line-break/><text:line-break/><text:span text:style-name="T3">I - a decisão recorrida ser contrária à expressa disposição de lei ;</text:span><text:line-break/></text:p>
      <text:p text:style-name="P28"><text:span text:style-name="T3">II - a decisão recorrida ser frontalmente contrária à evidência dos autos;</text:span><text:line-break/> </text:p>
      <text:p text:style-name="P25"><text:span text:style-name="T3">III - a pena ser desconforme com a infração tipificada; </text:span></text:p>
      <text:p text:style-name="P7"><text:s/></text:p>
      <text:p text:style-name="P25"><text:span text:style-name="T3">IV - violação ou ofensa à norma de ordem pública. </text:span></text:p>
      <text:p text:style-name="P7"><text:s/></text:p>
      <text:p text:style-name="P25"><text:span text:style-name="T3">§ 2º O recurso não terá efeito suspensivo, salvo no caso de penalidade de demissão e de cassação de disponibilidade ou aposentadoria. </text:span></text:p>
      <text:p text:style-name="P7"><text:s/></text:p>
      <text:p text:style-name="P25"><text:span text:style-name="T3">§ 3º Recebido o recurso ou em reexame necessário, a autoridade de segunda instância terá o prazo de 30 (trinta) dias para exarar decisão definitiva, em caráter irrecorrível. </text:span></text:p>
      <text:p text:style-name="P15"><text:s/></text:p>
      <text:p text:style-name="P31"><text:span text:style-name="T3">Art. 212-A. Compete à autoridade de segunda instância: </text:span></text:p>
      <text:p text:style-name="P15"><text:s/></text:p>
      <text:p text:style-name="P31"><text:span text:style-name="T3">I - conhecer e julgar o recurso a que se refere o art. 212;</text:span></text:p>
      <text:p text:style-name="P31"><text:s/></text:p>
      <text:p text:style-name="P25"><text:span text:style-name="T3">II - conhecer e julgar o reexame necessário a que se refere o § 5º do art. 210; </text:span></text:p>
      <text:p text:style-name="P30"><text:soft-page-break/></text:p>
      <text:p text:style-name="P31"><text:span text:style-name="T3">III - aplicar a penalidade disciplinar; </text:span></text:p>
      <text:p text:style-name="P15"><text:s/></text:p>
      <text:p text:style-name="P25"><text:span text:style-name="T3">IV - arquivar a sindicância ou o processo administrativo disciplinar. </text:span></text:p>
      <text:p text:style-name="P14"/>
      <text:p text:style-name="P25"><text:span text:style-name="T3">§ 1º A autoridade de segunda instância, com independência e imparcialidade, poderá confirmar, modificar, anular, total ou parcialmente, a decisão de primeira instância.</text:span></text:p>
      <text:p text:style-name="P25"><text:s/></text:p>
      <text:p text:style-name="P25"><text:span text:style-name="T3">§ 2º Se da aplicação do disposto no § 1º puder decorrer gravame à situação do acusado, este deverá ser cientificado para que formule suas alegações antes da decisão.</text:span></text:p>
      <text:p text:style-name="P25"><text:s/></text:p>
      <text:p text:style-name="P25"><text:span text:style-name="T3">§ 3º A aplicação de penalidade de demissão, cassação de disponibilidade ou aposentadoria pela autoridade de segunda instância quando decorrente de delegação, sem prejuízo do disposto no § 5º do art. 210, sujeitará esta decisão de segunda instância a novo reexame necessário, em caráter definitivo pelo Prefeito Municipal.</text:span></text:p>
      <text:p text:style-name="P15"><text:s/></text:p>
      <text:p text:style-name="P25"><text:span text:style-name="T3">§ 4º A não confirmação da decisão exigirá decisão fundamentada.</text:span></text:p>
      <text:p text:style-name="P25"><text:s/></text:p>
      <text:p text:style-name="P25"><text:span text:style-name="T3">Art. 212-B. As competências do art. 212-A, na hipótese do § 1º do art. 184, serão delegadas: </text:span></text:p>
      <text:p text:style-name="P25"><text:s/></text:p>
      <text:p text:style-name="P25"><text:span text:style-name="T3">I - ao secretário municipal ou à autoridade de igual competência; ou</text:span></text:p>
      <text:p text:style-name="P25"><text:s/></text:p>
      <text:p text:style-name="P25"><text:span text:style-name="T3">II - à Junta de Recursos Disciplinares.</text:span></text:p>
      <text:p text:style-name="P25"><text:s/></text:p>
      <text:p text:style-name="P25"><text:span text:style-name="T3">§ 1º A delegação, que deverá observar os limites traçados no respectivo ato, será feita por Decreto. </text:span></text:p>
      <text:p text:style-name="P25"><text:s/></text:p>
      <text:p text:style-name="P25"><text:span text:style-name="T3">§ 2º Na hipótese do inciso II, o Decreto deverá instituir e disciplinar o funcionamento da Junta de Recursos Disciplinares. (</text:span><text:span text:style-name="T5">NR</text:span><text:span text:style-name="T3">)”</text:span></text:p>
      <text:p text:style-name="P17"/>
      <text:p text:style-name="P7"><text:span text:style-name="T1">Art. 14. </text:span>Fica inserida a Subseção IV na Seção II do Capítulo XXI da Lei Municipal nº 333, de 19 de abril de 2000, que passa a vigorar com a seguinte redação:</text:p>
      <text:p text:style-name="P15"><text:s/></text:p>
      <text:p text:style-name="P27"><text:span text:style-name="T3">“Subseção IV</text:span></text:p>
      <text:p text:style-name="P27"><text:span text:style-name="T3">DA JUNTA DE RECURSOS DISCIPLINARES </text:span></text:p>
      <text:p text:style-name="P25"><text:s/></text:p>
      <text:p text:style-name="P25"><text:soft-page-break/><text:span text:style-name="T3">Art. 212-C. A Junta de Recursos Disciplinares, caso instituída, será permanente e constituída por, pelo menos, 03 (três) titulares e 02 (dois) suplentes.</text:span></text:p>
      <text:p text:style-name="P25"><text:s/></text:p>
      <text:p text:style-name="P25"><text:span text:style-name="T3">Parágrafo único. A Junta de Recursos Disciplinares ficará vinculada ao setor de procedimentos disciplinares, que lhe prestará suporte e apoio.</text:span></text:p>
      <text:p text:style-name="P23"/>
      <text:p text:style-name="P25"><text:span text:style-name="T3">Art. 212-D. Os membros designados para compor a Junta de Recursos Disciplinares terão mandato de 03 (três) anos, permitida recondução. </text:span></text:p>
      <text:p text:style-name="P15"><text:s/></text:p>
      <text:p text:style-name="P26"><text:span text:style-name="T3">§ 1º São requisitos para integrar a Junta de Recursos Disciplinares, sem prejuízo de outros definidos no Decreto:</text:span></text:p>
      <text:p text:style-name="P26"><text:s/></text:p>
      <text:p text:style-name="P25"><text:span text:style-name="T3">I - não ter sofrido penalidade disciplinar nos últimos cinco anos;</text:span></text:p>
      <text:p text:style-name="P25"><text:s/></text:p>
      <text:p text:style-name="P25"><text:span text:style-name="T3">II - formação de nível superior;</text:span></text:p>
      <text:p text:style-name="P25"><text:s/></text:p>
      <text:p text:style-name="P25"><text:span text:style-name="T3">III - comprovada experiência com processos administrativos disciplinares;</text:span></text:p>
      <text:p text:style-name="P25"><text:s/></text:p>
      <text:p text:style-name="P25"><text:span text:style-name="T3">IV - ser servidor público estável. </text:span></text:p>
      <text:p text:style-name="P25"><text:s/></text:p>
      <text:p text:style-name="P25"><text:span text:style-name="T3">Art. 212-E. Fica o Poder Executivo autorizado a conceder gratificação de presença aos integrantes da Junta de Recursos Disciplinares. </text:span></text:p>
      <text:p text:style-name="P25"><text:s/></text:p>
      <text:p text:style-name="P25"><text:span text:style-name="T3">§ 1º O valor da gratificação de presença aos membros da Junta de Recursos Disciplinares é fixado em 100 (cem) Unidades de Referência Municipal - URM, por sessão de que participarem.</text:span></text:p>
      <text:p text:style-name="P25"><text:s/></text:p>
      <text:p text:style-name="P25"><text:span text:style-name="T3">§ 2º Quando em exercício, o suplente de membro efetivo fará jus à percepção da gratificação de presença pelas sessões a que comparecer. (NR)”</text:span></text:p>
      <text:p text:style-name="P25"><text:s/></text:p>
      <text:p text:style-name="P7"><text:span text:style-name="T1">Art. 15. </text:span>Fica inserida a Subseção V na Seção II do Capítulo XXI da Lei Municipal nº 333, de 19 de abril de 2000, que passa a vigorar com a seguinte redação:</text:p>
      <text:p text:style-name="P15"><text:s/></text:p>
      <text:p text:style-name="P27"><text:span text:style-name="T3">“Subseção V</text:span></text:p>
      <text:p text:style-name="P27"><text:span text:style-name="T3">DA REVISÃO </text:span></text:p>
      <text:p text:style-name="P25"><text:s/></text:p>
      <text:p text:style-name="P25"><text:span text:style-name="T3">Art. 213…………………...</text:span></text:p>
      <text:p text:style-name="P25"><text:span text:style-name="T3">…………………………….</text:span></text:p>
      <text:p text:style-name="P15"><text:soft-page-break/><text:s/></text:p>
      <text:p text:style-name="P7"><text:span text:style-name="T1">Art. 16.</text:span> O art. 214 da Lei Municipal nº 333, de 19 de abril de 2000, passa a vigorar com as seguintes alterações e acréscimos:</text:p>
      <text:p text:style-name="P7"><text:s/></text:p>
      <text:p text:style-name="P25"><text:span text:style-name="T3">“Art. 214. O pedido de revisão será submetido à autoridade de que trata o art. 187 para análise de admissibilidade.</text:span></text:p>
      <text:p text:style-name="P7"><text:s/></text:p>
      <text:p text:style-name="P25"><text:span text:style-name="T3">§ 1º Admitido o pedido, a autoridade competente providenciará a instauração do processo revisional, com a nomeação da comissão revisora.</text:span></text:p>
      <text:p text:style-name="P7"><text:s/></text:p>
      <text:p text:style-name="P29"><text:span text:style-name="T3">§ 2º Aplicam-se aos trabalhos da comissão revisora, no que couber, as normas e procedimentos estabelecidos nas Subseções I e III, da Seção II, do Capítulo XXI e correrá em apenso aos autos do processo originário.” (NR) </text:span><text:s/></text:p>
      <text:p text:style-name="P25"><text:span text:style-name="T3">“§ 3º Na revisão, o ônus da prova cabe exclusivamente ao requerente.</text:span></text:p>
      <text:p text:style-name="P25"><text:s/></text:p>
      <text:p text:style-name="P25"><text:span text:style-name="T3">§ 4º A revisão do processo administrativo não poderá resultar em agravamento da penalidade.” (</text:span><text:span text:style-name="T6">NR</text:span><text:span text:style-name="T3">)</text:span></text:p>
      <text:p text:style-name="P7"><text:s/></text:p>
      <text:p text:style-name="P7"><text:span text:style-name="T1">Art. 17.</text:span> O art. 216 da Lei Municipal nº 333, de 19 de abril de 2000, passa a vigorar com as seguintes alterações e acréscimos:</text:p>
      <text:p text:style-name="P7"><text:s/></text:p>
      <text:p text:style-name="P25">“Art. 216. Nas intimações do acusado, das testemunhas e demais pessoas que devam tomar conhecimento de qualquer ato, será observado, no que for aplicável, o disposto no art. 201. </text:p>
      <text:p text:style-name="P25"><text:s/></text:p>
      <text:p text:style-name="P25">§ 1º As intimações do acusado poderão ser realizadas na pessoa de seu procurador, se acaso constituído, para todos os efeitos.</text:p>
      <text:p text:style-name="P25"><text:s/></text:p>
      <text:p text:style-name="P25">§ 2º Na formação material dos procedimentos, observar-se-ão: </text:p>
      <text:p text:style-name="P7"><text:s/></text:p>
      <text:p text:style-name="P28"><text:span text:style-name="T3">I - todos os termos e mandados terão forma padronizada, só valendo se subscritos pelo Presidente da comissão ou pelos integrantes do setor responsável pelos procedimentos disciplinares;</text:span><text:line-break/> </text:p>
      <text:p text:style-name="P25"><text:span text:style-name="T3">II - todas as deliberações realizadas pela comissão sindicante ou comissão processante deverão ser reduzidas a termo e subscritas por todos os seus integrantes;</text:span></text:p>
      <text:p text:style-name="P14"/>
      <text:p text:style-name="P25"><text:soft-page-break/><text:span text:style-name="T3">III - os documentos juntados o serão no original ou via de igual teor e forma, por certidão ou traslado, ou por cópia autenticada;</text:span></text:p>
      <text:p text:style-name="P25"><text:s/></text:p>
      <text:p text:style-name="P25"><text:span text:style-name="T3">IV - a juntada de documentos, termos e atas e demais peças dos autos, far-se-á sempre em ordem cronológica de ocorrência;</text:span></text:p>
      <text:p text:style-name="P25"><text:line-break/><text:span text:style-name="T3">V - todas as folhas ou peças que compõem o procedimento serão numeradas ordenadamente e rubricadas por Membro da Comissão ou por integrante do setor responsável pelos procedimentos disciplinares.” </text:span>(NR)</text:p>
      <text:p text:style-name="P15"><text:s/></text:p>
      <text:p text:style-name="P25"><text:span text:style-name="T3">“§ 3º As intimações serão preferencialmente realizadas por meio eletrônico e, na sua impossibilidade, serão feitas pelo correio ou, se presentes, diretamente por servidor do setor responsável pelos procedimentos disciplinares.</text:span><text:line-break/> </text:p>
      <text:p text:style-name="P26"><text:span text:style-name="T3">§ 4º Presumem-se válidas as intimações dirigidas ao endereço físico ou meio eletrônico constante dos autos, ainda que não recebidas pessoalmente pelo destinatário, se a modificação temporária ou definitiva não tiver sido devidamente comunicada, fluindo os prazos a partir da juntada aos autos da confirmação da entrega.</text:span></text:p>
      <text:p text:style-name="P25"><text:s/></text:p>
      <text:p text:style-name="P25"><text:span text:style-name="T3">§ 5º As intimações serão nulas quando feitas sem observância das prescrições legais, mas o comparecimento do acusado supre sua falta ou irregularidade, oportunidade em que o prazo para a realização do ato passará a fluir a partir da data do comparecimento.” (</text:span><text:span text:style-name="T6">NR</text:span><text:span text:style-name="T3">)</text:span></text:p>
      <text:p text:style-name="P7"><text:s/></text:p>
      <text:p text:style-name="P7"><text:span text:style-name="T4">Art. 18.</text:span><text:span text:style-name="T3"> O art. 233 da Lei Municipal nº 333, de 19 de abril de 2000, passa a</text:span> vigorar com a seguinte alteração:</text:p>
      <text:p text:style-name="P7"><text:s/></text:p>
      <text:p text:style-name="P25"><text:span text:style-name="T3">“Art. 233. Salvo as disposições específicas no Capítulo XXI, os prazos enunciados nesta Lei serão contados em dias corridos, excluindo-se o dia do começo e incluindo-se o dia do vencimento, os quais serão automaticamente considerados prorrogados, para o primeiro dia útil seguinte, quando o início ou término cair em dia em que não haja expediente nos serviços públicos municipais.” (NR)</text:span></text:p>
      <text:p text:style-name="P7"/>
      <text:p text:style-name="P7"><text:s/></text:p>
      <text:p text:style-name="P18"><text:span text:style-name="T1">CAPÍTULO II</text:span></text:p>
      <text:p text:style-name="P18"><text:span text:style-name="T1">DISPOSIÇÕES TRANSITÓRIAS</text:span></text:p>
      <text:p text:style-name="P19"><text:s/></text:p>
      <text:p text:style-name="P7"><text:soft-page-break/><text:span text:style-name="T1">Art. 19. </text:span>As disposições do art. 1º desta Lei, de que trata da inserção do art. 15-A na Lei Municipal nº 333, de 19 de abril de 2000, aplicam-se aos concursos cujos editais de abertura forem publicados posteriormente a sua vigência. </text:p>
      <text:p text:style-name="P17"/>
      <text:p text:style-name="P7"><text:span text:style-name="T1">Art. 20.</text:span> As alterações promovidas por esta Lei Complementar aplicar-se-ão:</text:p>
      <text:p text:style-name="P7"><text:s/></text:p>
      <text:p text:style-name="P7">I - em relação ao Capítulo XXI da Lei Municipal nº 333, de 19 de abril de 2000;</text:p>
      <text:p text:style-name="P7"><text:s/></text:p>
      <text:p text:style-name="P7">a) às sindicâncias em curso, nas quais não tenha sido prolatado relatório final; </text:p>
      <text:p text:style-name="P7"><text:s/></text:p>
      <text:p text:style-name="P7">b) aos processos administrativos em curso nos quais não tenha havido o encerramento da fase probatória de que trata o art. 209 da Lei Municipal nº 333, de 19 de abril de 2000;</text:p>
      <text:p text:style-name="P15"/>
      <text:p text:style-name="P7">II - em relação ao disposto no art. 15-A da Lei Municipal nº 333, de 19 de abril de 2000, aos editais de abertura de concurso público que forem publicados posteriormente à vigência desta Lei. </text:p>
      <text:p text:style-name="P12"><text:s/></text:p>
      <text:p text:style-name="P7">§ 1º Os atos processuais praticados até a entrada em vigor desta Lei ficam convalidados, ainda que não tenham observado as disposições estabelecidas por esta Lei Complementar, desde que tenham atingido sua finalidade e não tenha havido prejuízo à defesa do acusado.</text:p>
      <text:p text:style-name="P7"><text:s/></text:p>
      <text:p text:style-name="P7">§ 2º Às sindicâncias em que tenha sido prolatado relatório final e aos processos administrativos em que tenha havido o encerramento da fase probatória, aplicar-se-ão as regras processuais anteriores à vigência desta Lei, até o seu esgotamento.</text:p>
      <text:p text:style-name="P7"><text:s/></text:p>
      <text:p text:style-name="P18"><text:span text:style-name="T1">CAPÍTULO III</text:span></text:p>
      <text:p text:style-name="P18"><text:span text:style-name="T1">DISPOSIÇÕES FINAIS</text:span></text:p>
      <text:p text:style-name="P7"><text:s/></text:p>
      <text:p text:style-name="P7"><text:span text:style-name="T1">Art. 21.</text:span> Fica incluído o inciso XI no art. 4º da Lei Municipal nº 2.985, de 06 de janeiro de 2017, passa a vigorar com a seguinte acréscimo:</text:p>
      <text:p text:style-name="P7"><text:s/></text:p>
      <text:p text:style-name="P25">“Art. 4º..…………………<text:span text:style-name="T3">..</text:span></text:p>
      <text:p text:style-name="P25"><text:span text:style-name="T3">…………………………….</text:span></text:p>
      <text:p text:style-name="P25"><text:s/></text:p>
      <text:p text:style-name="P25"><text:span text:style-name="T3">XI - Diretoria de Procedimentos Disciplinares</text:span></text:p>
      <text:p text:style-name="P25"><text:span text:style-name="T3">1. Departamento de Sindicância</text:span></text:p>
      <text:p text:style-name="P25"><text:span text:style-name="T3">2. Departamento de Processos Administrativos e Disciplinares </text:span></text:p>
      <text:p text:style-name="P25"><text:span text:style-name="T3">3. Departamento de Recebimento de Denúncias.” (</text:span><text:span text:style-name="T7">NR</text:span><text:span text:style-name="T3">)</text:span></text:p>
      <text:p text:style-name="P9"/>
      <text:p text:style-name="P7"><text:soft-page-break/><text:span text:style-name="T1">Art. 22.</text:span> Fica inserido no Quadro das Funções Gratificadas - FG’s, constante no Anexo C, da Lei Municipal nº 2.986, de 06 de janeiro de 2017, uma função de DIRETOR DE PROCEDIMENTOS DISCIPLINARES, com PADRÃO FG2, que passa a vigorar com redação constante no Anexo I desta Lei Complementar.</text:p>
      <text:p text:style-name="P7"><text:s/></text:p>
      <text:p text:style-name="P7"><text:span text:style-name="T1">Art. 23.</text:span> Fica inserido no Quadro de Atribuições Cargos em Comissão, Funções Gratificadas e Adicionais por Dedicação Plena, constante no Anexo II, da Lei Municipal nº 2.986, de 06 de janeiro de 2017, o CARGO de DIRETOR DE PROCEDIMENTOS DISCIPLINARES, que passa a vigorar com a redação constante no Anexo II desta Lei Complementar. </text:p>
      <text:p text:style-name="P15"><text:s/></text:p>
      <text:p text:style-name="P7"><text:span text:style-name="T1">Art. 24.</text:span> Ficam revogados:</text:p>
      <text:p text:style-name="P7"><text:s/></text:p>
      <text:p text:style-name="P7">I - o art. 29-A da Lei Municipal nº 333, de 19 de abril de 2000;</text:p>
      <text:p text:style-name="P7"/>
      <text:p text:style-name="P7">II - o parágrafo único do art. 190 da Lei Municipal nº 333, de 19 de abril de 2000;</text:p>
      <text:p text:style-name="P7"><text:s/></text:p>
      <text:p text:style-name="P7">III - o parágrafo único do art. 200 da Lei Municipal nº 333, de 19 de abril de 2000;</text:p>
      <text:p text:style-name="P7"><text:s/></text:p>
      <text:p text:style-name="P11">IV - os §§ 1º, 2º e 3º do art. 204 da Lei Municipal nº 333, de 19 de abril de 2000;</text:p>
      <text:p text:style-name="P7">V - os incisos I, II, III, IV do §2º do art. 205 da Lei Municipal nº 333, de 19 de abril de 2000;</text:p>
      <text:p text:style-name="P7"><text:s/></text:p>
      <text:p text:style-name="P7">VI - os §§ 1º e 2º do art. 208 da Lei Municipal nº 333, de 19 de abril de 2000;</text:p>
      <text:p text:style-name="P7"><text:s/></text:p>
      <text:p text:style-name="P7">VII - o parágrafo único do art. 209 da Lei Municipal nº 333, de 19 de abril de 2000;</text:p>
      <text:p text:style-name="P7"><text:s/></text:p>
      <text:p text:style-name="P7">VIII - os incisos I e II e o parágrafo único do art. 210 da Lei Municipal nº 333, de 19 de abril de 2000;</text:p>
      <text:p text:style-name="P7"><text:s/></text:p>
      <text:p text:style-name="P7">IX - os itens 1, 1.1 e 1.2 do inciso II do art. 4º Lei Municipal nº 2.985, de 06 de janeiro de 2017;</text:p>
      <text:p text:style-name="P7"><text:s/></text:p>
      <text:p text:style-name="P7">X - a Lei Municipal nº 2.937, de 31 de maio de 2016, após o encerramento dos concursos cujos editais foram publicados anteriormente à data desta Lei.</text:p>
      <text:p text:style-name="P7"><text:s/></text:p>
      <text:p text:style-name="P7"><text:span text:style-name="T1">Art. 25.</text:span> Esta Lei Complementar entra em vigor:</text:p>
      <text:p text:style-name="P7"><text:s/></text:p>
      <text:p text:style-name="P7"><text:soft-page-break/>I - no prazo de trinta dias a contar da publicação, em relação às infrações previstas nos incisos XVIII e XXV ao XXVII, do art. 158 da Lei 333, de 19 de abril de 2000;</text:p>
      <text:p text:style-name="P7"><text:s/></text:p>
      <text:p text:style-name="P7">II - na data de sua publicação, em relação aos demais dispositivos. </text:p>
      <text:p text:style-name="P7"><text:s/></text:p>
      <text:p text:style-name="P7"/>
      <text:p text:style-name="P7">Gabinete da Prefeita Municipal de Novo Hamburgo, aos (___) dias do mês de ____________ do ano de 2023.</text:p>
      <text:p text:style-name="P7"><text:line-break/> </text:p>
      <text:p text:style-name="P7"><text:s/></text:p>
      <text:p text:style-name="P8"/>
      <text:p text:style-name="P8">Prefeita</text:p>
      <text:p text:style-name="P7"><text:line-break/> </text:p>
      <text:p text:style-name="P10">Registre-se e Publique-se.</text:p>
      <text:p text:style-name="P10"><text:line-break/> </text:p>
      <text:p text:style-name="P10">Secretário Municipal de Administração</text:p>
      <text:p text:style-name="P13"><text:line-break/></text:p>
      <text:p text:style-name="P13"/>
      <text:p text:style-name="P13"/>
      <text:p text:style-name="P13"><text:s/></text:p>
      <text:p text:style-name="P18"/>
      <text:p text:style-name="P18"/>
      <text:p text:style-name="P18"/>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text:soft-page-break/>A<text:span text:style-name="T9">NEXO</text:span> I</text:p>
      <text:p text:style-name="P16"><text:line-break/> </text:p>
      <text:p text:style-name="P18">“Anexo I da Lei 2.986/2017.</text:p>
      <text:p text:style-name="P16"><text:line-break/> </text:p>
      <text:p text:style-name="P18">Anexo C</text:p>
      <text:p text:style-name="P16"><text:line-break/> </text:p>
      <text:p text:style-name="P18">...................................................</text:p>
      <text:p text:style-name="P15"><text:line-break/> </text:p>
      <text:p text:style-name="P7">2. QUADRO DAS FUNÇÕES GRATIFICADAS - FG`s</text:p>
      <table:table table:name="Tabela4" table:style-name="Tabela4">
        <table:table-column table:style-name="Tabela4.A"/>
        <table:table-column table:style-name="Tabela4.B" table:number-columns-repeated="2"/>
        <table:table-row table:style-name="Tabela4.1">
          <table:table-cell table:style-name="Tabela4.A1" office:value-type="string">
            <text:p text:style-name="P35"><text:span text:style-name="T1">QUANT</text:span></text:p>
          </table:table-cell>
          <table:table-cell table:style-name="Tabela4.A1" office:value-type="string">
            <text:p text:style-name="P37"><text:span text:style-name="T1">FUNÇÃO</text:span></text:p>
          </table:table-cell>
          <table:table-cell table:style-name="Tabela4.C1" office:value-type="string">
            <text:p text:style-name="P35"><text:span text:style-name="T1">PADRÃO</text:span></text:p>
          </table:table-cell>
        </table:table-row>
      </table:table>
      <text:p text:style-name="P42"/>
      <table:table table:name="Tabela5" table:style-name="Tabela5">
        <table:table-column table:style-name="Tabela5.A" table:number-columns-repeated="3"/>
        <table:table-row table:style-name="Tabela5.1">
          <table:table-cell table:style-name="Tabela5.A1" office:value-type="string">
            <text:p text:style-name="P36"/>
          </table:table-cell>
          <table:table-cell table:style-name="Tabela5.A1" office:value-type="string">
            <text:p text:style-name="P38"/>
          </table:table-cell>
          <table:table-cell table:style-name="Tabela5.A1" office:value-type="string">
            <text:p text:style-name="P36"/>
          </table:table-cell>
        </table:table-row>
      </table:table>
      <text:p text:style-name="P15">..................................................</text:p>
      <table:table table:name="Tabela6" table:style-name="Tabela6">
        <table:table-column table:style-name="Tabela6.A"/>
        <table:table-column table:style-name="Tabela6.B" table:number-columns-repeated="2"/>
        <table:table-row table:style-name="Tabela6.1">
          <table:table-cell table:style-name="Tabela6.A1" office:value-type="string">
            <text:p text:style-name="P37">01</text:p>
          </table:table-cell>
          <table:table-cell table:style-name="Tabela6.A1" office:value-type="string">
            <text:p text:style-name="P37">DIRETOR DE PROCEDIMENTOS DISCIPLINARES</text:p>
          </table:table-cell>
          <table:table-cell table:style-name="Tabela6.C1" office:value-type="string">
            <text:p text:style-name="P37">FG2</text:p>
          </table:table-cell>
        </table:table-row>
      </table:table>
      <text:p text:style-name="P15"/>
      <table:table table:name="Tabela7" table:style-name="Tabela7">
        <table:table-column table:style-name="Tabela7.A" table:number-columns-repeated="3"/>
        <table:table-row table:style-name="Tabela7.1">
          <table:table-cell table:style-name="Tabela7.A1" office:value-type="string">
            <text:p text:style-name="P37"/>
          </table:table-cell>
          <table:table-cell table:style-name="Tabela7.A1" office:value-type="string">
            <text:p text:style-name="P37"/>
          </table:table-cell>
          <table:table-cell table:style-name="Tabela7.A1" office:value-type="string">
            <text:p text:style-name="P37"/>
          </table:table-cell>
        </table:table-row>
      </table:table>
      <text:p text:style-name="P15">...................................................</text:p>
      <text:p text:style-name="P12"><text:line-break/> </text:p>
      <text:p text:style-name="P12"><text:s/></text:p>
      <text:p text:style-name="P13"/>
      <text:p text:style-name="P13"/>
      <text:p text:style-name="P13"/>
      <text:p text:style-name="P13"/>
      <text:p text:style-name="P13"/>
      <text:p text:style-name="P13"/>
      <text:p text:style-name="P13"/>
      <text:p text:style-name="P13"/>
      <text:p text:style-name="P13"><text:soft-page-break/></text:p>
      <text:p text:style-name="P20">A<text:span text:style-name="T9">NEXO</text:span> II</text:p>
      <text:p text:style-name="P16"><text:line-break/> </text:p>
      <text:p text:style-name="P18">“Anexo II da Lei 2.986/2017.</text:p>
      <text:p text:style-name="P15"><text:line-break/> </text:p>
      <text:p text:style-name="P7">ATRIBUIÇÕES CARGOS EM COMISSÃO, FUNÇÕES GRATIFICADAS E ADICIONAIS POR DEDICAÇÃO PLENA:</text:p>
      <text:p text:style-name="P7">...................................................</text:p>
      <text:p text:style-name="P7"><text:line-break/> </text:p>
      <text:p text:style-name="P7">CARGO: DIRETOR DE PROCEDIMENTOS DISCIPLINARES</text:p>
      <text:p text:style-name="P7"/>
      <text:p text:style-name="P7">LOTAÇÃO: Secretaria de Administração</text:p>
      <text:p text:style-name="P7"/>
      <text:p text:style-name="P7">ESCOLARIDADE MÍNIMA: Ensino Médio</text:p>
      <text:p text:style-name="P7"/>
      <text:p text:style-name="P7">SÍNTESE DOS DEVERES: exercer a direção de todas as questões inerentes a sua área de atuação.</text:p>
      <text:p text:style-name="P7"/>
      <text:p text:style-name="P7">EXEMPLOS DE ATRIBUIÇÕES: coordenar todos os fluxos e trâmites de procedimentos administrativos de natureza disciplinar; realizar a distribuição interna dos procedimentos de natureza disciplinar aos demais membros da equipe de apoio; realizar o controle de prazos; coordenar, fiscalizar, dirigir e supervisionar todas as atividades e atos pertinentes aos procedimentos de natureza disciplinar; orientar e receber denúncias relativas à situação de assédio; atuar nos procedimentos instaurados para apurar as infrações disciplinares de servidores; coordenar o atendimento no setor; receber denúncias, sistematizar dados e elaborar diagnósticos da ocorrência de assédio; coordenar e supervisionar o trabalho dos servidores lotados na sua esfera de gestão, dentro do âmbito das suas atribuições; bem como dar execução às determinações e diretrizes estabelecidas pelo Prefeito Municipal e pelo titular da pasta e tudo o mais inerente aos encargos legais e atribuições por eles delegadas.</text:p>
      <text:p text:style-name="P7"/>
      <text:p text:style-name="P7">CARGA HORÁRIA: 40 horas semanais segundo regime de trabalho próprio ou de acordo com a necessidade do Serviço Público.</text:p>
      <text:p text:style-name="P7"><text:line-break/> </text:p>
      <text:p text:style-name="P7">IDADE MÍNIMA: 18 anos</text:p>
      <text:p text:style-name="P7">PADRÃO: FG2</text:p>
      <text:p text:style-name="P5"><text:span text:style-name="T21">...................................................”</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Nimbus Roman" svg:font-family="'Nimbus Roman'" style:font-pitch="variable"/>
    <style:font-face style:name="Liberation Sans" svg:font-family="'Liberation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Arial" svg:font-family="Arial" style:font-family-generic="system" style:font-pitch="variable"/>
    <style:font-face style:name="Calibri" svg:font-family="Calibri" style:font-family-generic="system" style:font-pitch="variable"/>
    <style:font-face style:name="Microsoft YaHei" svg:font-family="'Microsoft YaHei'" style:font-family-generic="system" style:font-pitch="variable"/>
    <style:font-face style:name="Nimbus Roman No9 L1" svg:font-family="'Nimbus Roman No9 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pt" fo:country="BR" style:letter-kerning="false" style:font-name-asian="Times New Roman1" style:font-size-asian="12pt" style:language-asian="zh" style:country-asian="CN" style:font-name-complex="Times New Roman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Times New Roman" fo:font-size="12pt" fo:language="pt" fo:country="BR" style:letter-kerning="false" style:font-name-asian="Times New Roman1" style:font-size-asian="12pt" style:language-asian="zh" style:country-asian="CN" style:font-name-complex="Times New Roman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635cm" style:contextual-spacing="false" fo:text-align="start" style:justify-single-word="false" fo:orphans="2" fo:widows="2" style:writing-mode="lr-tb"/>
      <style:text-properties style:use-window-font-color="true" loext:opacity="0%" style:font-name="Times New Roman" fo:font-family="'Times New Roman'" style:font-family-generic="roman" style:font-pitch="variable" fo:font-size="12pt" fo:language="pt" fo:country="BR" style:letter-kern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hi" style:country-complex="IN"/>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15%"/>
    </style:style>
    <style:style style:name="List" style:family="paragraph" style:parent-style-name="Text_20_body" style:default-outline-level="" style:class="list">
      <style:text-properties style:font-name-complex="Arial" style:font-family-complex="Arial"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Arial" style:font-family-complex="Arial"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style style:name="Footer" style:family="paragraph" style:parent-style-name="Standard" style:default-outline-level="" style:class="extra"/>
    <style:style style:name="Table_20_Contents" style:display-name="Table Contents" style:family="paragraph" style:parent-style-name="Standard" style:default-outline-level="" style:class="extra">
      <style:paragraph-properties text:number-lines="false" text:line-number="0"/>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top="0cm" fo:margin-bottom="0cm" style:contextual-spacing="false" fo:line-height="100%" fo:text-align="center" style:justify-single-word="false"/>
      <style:text-properties style:font-name="Nimbus Roman No9 L" fo:font-weight="bold" officeooo:paragraph-rsid="001b11ca" style:font-weight-asian="bold"/>
    </style:style>
    <style:style style:name="MP2" style:family="paragraph" style:parent-style-name="Header">
      <style:paragraph-properties fo:margin-top="0cm" fo:margin-bottom="0cm" style:contextual-spacing="false" fo:line-height="100%" fo:text-align="center" style:justify-single-word="false"/>
      <style:text-properties style:font-name="Nimbus Roman No9 L" fo:font-size="18pt" fo:font-weight="normal" officeooo:paragraph-rsid="001b11ca" style:font-size-asian="18pt" style:font-weight-asian="normal" style:font-size-complex="18pt" style:font-weight-complex="normal"/>
    </style:style>
    <style:style style:name="MP3" style:family="paragraph" style:parent-style-name="Header">
      <style:paragraph-properties fo:margin-top="0cm" fo:margin-bottom="0cm" style:contextual-spacing="false" fo:line-height="100%" fo:text-align="center" style:justify-single-word="false" fo:orphans="2" fo:widows="2" fo:padding="0cm" fo:border-left="none" fo:border-right="none" fo:border-top="none" fo:border-bottom="0.51pt solid #000000" style:shadow="none" style:writing-mode="lr-tb"/>
      <style:text-properties style:font-name="Nimbus Roman No9 L" fo:font-size="8pt" officeooo:paragraph-rsid="001b11ca" style:font-size-asian="8pt" style:font-size-complex="8pt"/>
    </style:style>
    <style:style style:name="MP4"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padding-left="0cm" fo:padding-right="0cm" fo:padding-top="0.035cm" fo:padding-bottom="0cm" fo:border-left="none" fo:border-right="none" fo:border-top="0.51pt solid #000001" fo:border-bottom="none" fo:keep-with-next="auto">
        <style:tab-stops>
          <style:tab-stop style:position="7.795cm" style:type="center"/>
          <style:tab-stop style:position="8.149cm" style:type="center"/>
          <style:tab-stop style:position="10.213cm"/>
          <style:tab-stop style:position="16.104cm" style:type="right"/>
          <style:tab-stop style:position="16.3cm" style:type="right"/>
        </style:tab-stops>
      </style:paragraph-properties>
      <style:text-properties officeooo:paragraph-rsid="001b11ca"/>
    </style:style>
    <style:style style:name="MP5"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padding-left="0cm" fo:padding-right="0cm" fo:padding-top="0.035cm" fo:padding-bottom="0cm" fo:border-left="none" fo:border-right="none" fo:border-top="0.51pt solid #000001" fo:border-bottom="none" fo:keep-with-next="auto">
        <style:tab-stops>
          <style:tab-stop style:position="7.795cm" style:type="center"/>
          <style:tab-stop style:position="8.149cm" style:type="center"/>
          <style:tab-stop style:position="10.213cm"/>
          <style:tab-stop style:position="15.589cm" style:type="right"/>
          <style:tab-stop style:position="16.3cm" style:type="right"/>
        </style:tab-stops>
      </style:paragraph-properties>
      <style:text-properties fo:font-variant="normal" fo:text-transform="none" fo:color="#000000" loext:opacity="100%" style:text-line-through-style="none" style:text-line-through-type="none" style:text-position="0% 100%" style:font-name="Nimbus Roman No9 L" fo:font-size="6pt" fo:font-style="normal" style:text-underline-style="none" fo:font-weight="normal" officeooo:paragraph-rsid="001b11ca" fo:background-color="#ffffff" style:font-name-asian="Nimbus Roman No9 L1" style:font-size-asian="6pt" style:font-style-asian="normal" style:font-weight-asian="normal" style:font-name-complex="Nimbus Roman No9 L1" style:font-size-complex="6pt"/>
    </style:style>
    <style:style style:name="MP6" style:family="paragraph" style:parent-style-name="Standard">
      <style:paragraph-properties fo:margin-left="0cm" fo:margin-right="0cm" fo:margin-top="0cm" fo:margin-bottom="0cm" style:contextual-spacing="false" fo:line-height="100%" fo:text-align="center" style:justify-single-word="false" fo:keep-together="auto" fo:orphans="0" fo:widows="0" fo:text-indent="0cm" style:auto-text-indent="false" fo:keep-with-next="auto">
        <style:tab-stops>
          <style:tab-stop style:position="7.795cm" style:type="center"/>
          <style:tab-stop style:position="8.149cm" style:type="center"/>
          <style:tab-stop style:position="10.213cm"/>
          <style:tab-stop style:position="15.589cm" style:type="right"/>
          <style:tab-stop style:position="16.3cm" style:type="right"/>
        </style:tab-stops>
      </style:paragraph-properties>
      <style:text-properties fo:font-variant="normal" fo:text-transform="none" fo:color="#000000" loext:opacity="100%" style:text-line-through-style="none" style:text-line-through-type="none" style:text-position="0% 100%" style:font-name="Nimbus Roman No9 L" fo:font-size="6pt" fo:font-style="normal" style:text-underline-style="none" fo:font-weight="normal" officeooo:paragraph-rsid="001b11ca" fo:background-color="#ffffff" style:font-name-asian="Nimbus Roman No9 L1" style:font-size-asian="6pt" style:font-style-asian="normal" style:font-weight-asian="normal" style:font-name-complex="Nimbus Roman No9 L1" style:font-size-complex="6pt"/>
    </style:style>
    <style:style style:name="MP7" style:family="paragraph" style:parent-style-name="Standard">
      <style:paragraph-properties fo:margin-top="0cm" fo:margin-bottom="0.635cm" style:contextual-spacing="false" fo:text-align="center" style:justify-single-word="false" fo:orphans="2" fo:widows="2" style:writing-mode="lr-tb">
        <style:tab-stops>
          <style:tab-stop style:position="7.795cm" style:type="center"/>
          <style:tab-stop style:position="10.213cm"/>
          <style:tab-stop style:position="15.589cm" style:type="right"/>
        </style:tab-stops>
      </style:paragraph-properties>
      <style:text-properties officeooo:paragraph-rsid="001b11ca"/>
    </style:style>
    <style:style style:name="MT1"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1b11ca" fo:background-color="#ffffff" loext:char-shading-value="0" style:font-name-asian="Nimbus Roman No9 L1" style:font-size-asian="8pt" style:font-style-asian="normal" style:font-weight-asian="bold" style:font-name-complex="Nimbus Roman No9 L1" style:font-size-complex="8pt" style:text-scale="105%"/>
    </style:style>
    <style:style style:name="MT2"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ea887f" fo:background-color="#ffffff" loext:char-shading-value="0" style:font-name-asian="Nimbus Roman No9 L1" style:font-size-asian="8pt" style:font-style-asian="normal" style:font-weight-asian="bold" style:font-name-complex="Nimbus Roman No9 L1" style:font-size-complex="8pt" style:text-scale="105%"/>
    </style:style>
    <style:style style:name="MT3"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officeooo:rsid="00972203" fo:background-color="#ffffff" loext:char-shading-value="0" style:font-name-asian="Nimbus Roman No9 L1" style:font-size-asian="8pt" style:font-style-asian="normal" style:font-weight-asian="bold" style:font-name-complex="Nimbus Roman No9 L1" style:font-size-complex="8pt" style:text-scale="105%"/>
    </style:style>
    <style:style style:name="MT4"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fo:background-color="#ffffff" loext:char-shading-value="0" style:font-name-asian="Nimbus Roman No9 L1" style:font-size-asian="8pt" style:font-style-asian="normal" style:font-weight-asian="bold" style:font-name-complex="Nimbus Roman No9 L1" style:font-size-complex="8pt" style:text-scale="105%"/>
    </style:style>
    <style:style style:name="MT5" style:family="text">
      <style:text-properties fo:font-variant="normal" fo:text-transform="none" fo:color="#000000" loext:opacity="100%" style:text-line-through-style="none" style:text-line-through-type="none" style:text-position="0% 100%" style:font-name="Nimbus Roman No9 L" fo:font-size="8pt" fo:font-style="normal" style:text-underline-style="none" fo:font-weight="bold" fo:background-color="#ffffff" loext:char-shading-value="0" style:font-name-asian="Nimbus Roman No9 L1" style:font-size-asian="8pt" style:font-style-asian="normal" style:font-weight-asian="bold" style:font-name-complex="Nimbus Roman No9 L1" style:font-size-complex="8pt"/>
    </style:style>
    <style:style style:name="MT6" style:family="text">
      <style:text-properties fo:font-variant="normal" fo:text-transform="none" fo:color="#000000" loext:opacity="100%" style:text-line-through-style="none" style:text-line-through-type="none" style:text-position="0% 100%" style:font-name="Nimbus Roman No9 L" fo:font-size="8pt" fo:font-style="normal" style:text-underline-style="solid" style:text-underline-width="auto" style:text-underline-color="font-color" fo:font-weight="bold" fo:background-color="#ffffff" loext:char-shading-value="0" style:font-name-asian="Nimbus Roman No9 L1" style:font-size-asian="8pt" style:font-style-asian="normal" style:font-weight-asian="bold" style:font-name-complex="Nimbus Roman No9 L1" style:font-size-complex="8pt"/>
    </style:style>
    <style:style style:name="MT7" style:family="text">
      <style:text-properties fo:font-variant="normal" fo:text-transform="none" fo:color="#000000" loext:opacity="100%" style:text-line-through-style="none" style:text-line-through-type="none" style:text-position="0% 100%" style:font-name="Nimbus Roman" fo:font-size="6pt" fo:font-style="normal" style:text-underline-style="none" fo:font-weight="bold" fo:background-color="#ffffff" loext:char-shading-value="0" style:font-name-asian="Nimbus Roman No9 L1" style:font-size-asian="6pt" style:font-style-asian="normal" style:font-weight-asian="bold" style:font-name-complex="Nimbus Roman No9 L1" style:font-size-complex="6pt"/>
    </style:style>
    <style:style style:name="MT8" style:family="text">
      <style:text-properties style:font-name="Nimbus Roman" fo:font-size="6pt" style:font-size-asian="6pt" style:font-size-complex="6pt"/>
    </style:style>
    <style:style style:name="MT9" style:family="text">
      <style:text-properties style:font-name="Nimbus Roman No9 L" fo:font-size="6pt" style:font-name-asian="Nimbus Roman No9 L1" style:font-size-asian="6pt" style:font-name-complex="Nimbus Roman No9 L1" style:font-size-complex="6pt"/>
    </style:style>
    <style:style style:name="MT10" style:family="text">
      <style:text-properties style:font-name="Nimbus Roman No9 L" fo:font-size="6pt" fo:font-weight="normal" style:font-name-asian="Nimbus Roman No9 L1" style:font-size-asian="6pt" style:font-weight-asian="normal" style:font-name-complex="Nimbus Roman No9 L1" style:font-size-complex="6pt"/>
    </style:style>
    <style:style style:name="M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379cm" fo:margin-bottom="0.669cm" fo:margin-left="2.995cm" fo:margin-right="1.498cm" style:writing-mode="lr-tb" style:layout-grid-color="#c0c0c0" style:layout-grid-lines="139"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2.161cm" fo:margin-left="0cm" fo:margin-right="0cm" fo:margin-bottom="2.06cm" style:dynamic-spacing="true"/>
      </style:header-style>
      <style:footer-style>
        <style:header-footer-properties fo:min-height="1.871cm" fo:margin-left="0cm" fo:margin-right="0cm" fo:margin-top="1.771cm" style:dynamic-spacing="true"/>
      </style:footer-style>
    </style:page-layout>
  </office:automatic-styles>
  <office:master-styles>
    <style:master-page style:name="Standard" style:page-layout-name="Mpm1">
      <style:header>
        <text:p text:style-name="MP1"><draw:frame draw:style-name="Mfr1" draw:name="figura1" text:anchor-type="as-char" svg:width="1.588cm" svg:height="1.533cm" draw:z-index="27"><draw:image xlink:href="Pictures/10000000000000BC000001148C23EAFF2B46031A.png" xlink:type="simple" xlink:show="embed" xlink:actuate="onLoad" draw:mime-type="image/png"/></draw:frame></text:p>
        <text:p text:style-name="MP2">CÂMARA MUNICIPAL DE NOVO HAMBURGO</text:p>
        <text:p text:style-name="MP3">ESTADO DO RIO GRANDE DO SUL</text:p>
      </style:header>
      <style:footer>
        <text:p text:style-name="MP4"><text:span text:style-name="MT1">REDAÇÃO FINAL DO </text:span><text:span text:style-name="MT2">PROJETO DE LEI</text:span><text:span text:style-name="MT3"> </text:span><text:span text:style-name="MT1">COMPLEMENTAR </text:span><text:span text:style-name="MT4">Nº </text:span><text:span text:style-name="MT1">8</text:span><text:span text:style-name="MT4">/202</text:span><text:span text:style-name="MT1">2</text:span><text:span text:style-name="MT5"> </text:span><text:span text:style-name="MT6"><text:tab/><text:tab/></text:span><text:span text:style-name="MT5">p</text:span><text:span text:style-name="MT7">ágina </text:span><text:span text:style-name="MT8"><text:page-number text:select-page="current">28</text:page-number></text:span><text:span text:style-name="MT7"><text:s/>de </text:span><text:span text:style-name="MT8"><text:page-count>28</text:page-count></text:span></text:p>
        <text:p text:style-name="MP5">Doe sangue, doe órgãos, SALVE UMA VIDA. (Lei nº 31, de 19 de maio de 1998)</text:p>
        <text:p text:style-name="MP6">Contribua com o Fundo Municipal da Criança e do Adolescente (Lei nº 1.180, de 13 de outubro de 2004)</text:p>
        <text:p text:style-name="MP7"><text:span text:style-name="MT9">Doe Medula Óssea, Sangue do Cordão Umbilical e Placentário – PRÓ-MEDULA (Lei nº 2.310, de</text:span><text:span text:style-name="MT10"> 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3-06T14:08:50</meta:creation-date>
    <dc:language>pt-BR</dc:language>
    <dc:date>2023-05-30T12:30:17.760118452</dc:date>
    <meta:editing-cycles>4</meta:editing-cycles>
    <meta:editing-duration>PT8M6S</meta:editing-duration>
    <meta:generator>LibreOffice/7.0.4.2$Linux_X86_64 LibreOffice_project/00$Build-2</meta:generator>
    <meta:document-statistic meta:table-count="4" meta:image-count="1" meta:object-count="0" meta:page-count="28" meta:paragraph-count="611" meta:word-count="6803" meta:character-count="43111" meta:non-whitespace-character-count="36328"/>
  </office:meta>
</office:document-meta>
</file>