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Calibri" svg:font-family="Calibri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style:line-height-at-least="0.176cm" fo:text-align="center" style:justify-single-word="false"/>
      <style:text-properties style:use-window-font-color="true" style:font-name="Nimbus Roman No9 L" fo:font-size="12pt" fo:language="pt" fo:country="BR" fo:font-weight="bold" style:font-name-asian="Calibri" style:font-size-asian="12pt" style:font-weight-asian="bold" style:font-name-complex="Calibri" style:font-size-complex="12pt" style:language-complex="ar" style:country-complex="SA" style:font-weight-complex="bold"/>
    </style:style>
    <style:style style:name="P7" style:family="paragraph" style:parent-style-name="Standard">
      <style:paragraph-properties fo:margin-left="0cm" fo:margin-right="0cm" fo:margin-top="0.101cm" fo:margin-bottom="0.101cm" fo:text-align="justify" style:justify-single-word="false" fo:text-indent="4.011cm" style:auto-text-indent="false">
        <style:tab-stops>
          <style:tab-stop style:position="0cm"/>
        </style:tab-stops>
      </style:paragraph-properties>
      <style:text-properties style:use-window-font-color="true" style:font-name="Nimbus Roman No9 L" fo:font-size="12pt" fo:language="pt" fo:country="BR" fo:font-weight="normal" style:font-name-asian="Calibri" style:font-size-asian="12pt" style:font-weight-asian="normal" style:font-name-complex="Calibri" style:font-size-complex="12pt" style:language-complex="ar" style:country-complex="SA" style:font-weight-complex="normal"/>
    </style:style>
    <style:style style:name="P8" style:family="paragraph" style:parent-style-name="Standard">
      <style:paragraph-properties fo:margin-left="0cm" fo:margin-right="0cm" fo:margin-top="0.101cm" fo:margin-bottom="0.101cm" fo:text-align="justify" style:justify-single-word="false" fo:text-indent="4.011cm" style:auto-text-indent="false">
        <style:tab-stops>
          <style:tab-stop style:position="0cm"/>
        </style:tab-stops>
      </style:paragraph-properties>
      <style:text-properties style:use-window-font-color="true" style:font-name="Nimbus Roman No9 L" fo:font-size="12pt" fo:language="pt" fo:country="BR" fo:font-weight="normal" style:font-name-asian="Calibri" style:font-size-asian="12pt" style:language-asian="pt" style:country-asian="BR" style:font-weight-asian="normal" style:font-name-complex="Calibri" style:font-size-complex="12pt" style:language-complex="ar" style:country-complex="SA" style:font-weight-complex="normal"/>
    </style:style>
    <style:style style:name="P9" style:family="paragraph" style:parent-style-name="Standard">
      <style:paragraph-properties fo:margin-left="0cm" fo:margin-right="0cm" fo:text-align="start" style:justify-single-word="false" fo:text-indent="4.011cm" style:auto-text-indent="false">
        <style:tab-stops>
          <style:tab-stop style:position="0cm"/>
        </style:tab-stops>
      </style:paragraph-properties>
      <style:text-properties style:use-window-font-color="true" style:font-name="Nimbus Roman No9 L" fo:font-size="12pt" fo:language="pt" fo:country="BR" fo:font-weight="normal" style:font-name-asian="Calibri" style:font-size-asian="12pt" style:language-asian="pt" style:country-asian="BR" style:font-weight-asian="normal" style:font-name-complex="Calibri" style:font-size-complex="12pt" style:language-complex="ar" style:country-complex="SA" style:font-weight-complex="normal"/>
    </style:style>
    <style:style style:name="P10" style:family="paragraph" style:parent-style-name="Standard">
      <style:paragraph-properties fo:margin-left="0cm" fo:margin-right="0cm" style:line-height-at-least="0.176cm" fo:text-align="justify" style:justify-single-word="false" fo:text-indent="4.001cm" style:auto-text-indent="false"/>
      <style:text-properties style:use-window-font-color="true" style:font-name="Nimbus Roman No9 L" fo:font-size="12pt" fo:language="pt" fo:country="BR" style:font-name-asian="Calibri" style:font-size-asian="12pt" style:font-name-complex="Calibri" style:font-size-complex="12pt" style:language-complex="ar" style:country-complex="SA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JUSTIFICATIVA</text:p>
      <text:p text:style-name="P10"/>
      <text:p text:style-name="P10"/>
      <text:p text:style-name="P9"/>
      <text:p text:style-name="P9"/>
      <text:p text:style-name="P8">Zuleiika Mariza Kunz nasceu na cidade de Novo hamburgo no ano de 1945.</text:p>
      <text:p text:style-name="P8">Filha de Victor Hugo Kunz e carmem Yolanda Kunz.</text:p>
      <text:p text:style-name="P8">Zuleika iniciou sua docência como Professora Municipal no ano de 1982/1983, na Escola Municipal de Ensino Fundamental Adolfina J. M. Diefenthäler. </text:p>
      <text:p text:style-name="P8">Em 1986 seu nome foi sugerido em uma lista tríplice para o cargo de Diretora, assumindo o cargo em 1986, permanecendo até o ano de 2000, onde, por vontade, retornou a sala de aula.</text:p>
      <text:p text:style-name="P8">Em agosto de 2001 transferiu-se para a Escola Municipal de Ensino Fundamental Presidente Deodoro da Fonseca, onde trabalhou até agosto de 2007 quando se aposentou.</text:p>
      <text:p text:style-name="P8">Zuleica foi uma profissional constituída na rede municipal de Novo Hamburgo, sempre levou a cabo seu compromisso em fazer da educação um meio de inserção social.</text:p>
      <text:p text:style-name="P8">Zuleika escutava a todos – pais, alunos, funcionários e professores, escutava e considerava, abraçava e estabelecia, em parceria, uma meta de ações e investimentos e, neste caminho, trilhou segura, com muita justeza, equilíbrio e ponderação o seu envolvimento pessoal e o profissional.</text:p>
      <text:p text:style-name="P8">Muito lúcida em seu fazer, conectada em seu tempo, Zuleika soube compreender a temporalidade em ficar nos lugares e espaços escolares, a hora de sair para outros espaços e constituir novas metas profissionais.</text:p>
      <text:p text:style-name="P8">Com essa desenvoltura e profissionalismo ajudou a fundar o Sindicato dos Professores Municipais – SINDPROF – NH.</text:p>
      <text:p text:style-name="P8">Zuleika compôs a primeira chapa a administrar o SINDPROF-NH, no cargo de Vice-Presidente, o qual ocupou até seu falecimento, em maio de 2008.</text:p>
      <text:p text:style-name="P8"/>
      <text:p text:style-name="P8">Novo Hamburgo, 13 de fevereiro de 2012.</text:p>
      <text:p text:style-name="P8"/>
      <text:p text:style-name="P7"><text:s text:c="28"/>Vereador Antonio Luca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Calibri" svg:font-family="Calibri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novo</dc:title>
    <meta:initial-creator>Nilo Lobo</meta:initial-creator>
    <meta:creation-date>2012-02-13T14:52:14</meta:creation-date>
    <dc:creator>Nilo Lobo</dc:creator>
    <dc:date>2012-02-13T14:52:40</dc:date>
    <dc:language>pt-BR</dc:language>
    <meta:editing-cycles>2</meta:editing-cycles>
    <meta:editing-duration>PT27S</meta:editing-duration>
    <meta:template xlink:type="simple" xlink:actuate="onRequest" xlink:href="../../.broffice.org2/user/template/Sem%20T%C3%ADtulo1/novo.ott" xlink:title="novo" meta:date="2012-02-13T14:52:13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8" meta:word-count="305" meta:character-count="1881"/>
  </office:meta>
</office:document-meta>
</file>