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P5" style:family="paragraph" style:parent-style-name="Standard">
      <style:paragraph-properties fo:margin-top="0.423cm" fo:margin-bottom="0.423cm" style:contextual-spacing="false" fo:line-height="100%" fo:text-align="justify" style:justify-single-word="false" fo:orphans="2" fo:widows="2"/>
      <style:text-properties style:font-name="Arial" style:font-name-asian="Arial1" style:font-name-complex="Arial1"/>
    </style:style>
    <style:style style:name="P6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7" style:family="paragraph" style:parent-style-name="Standard">
      <loext:graphic-properties draw:fill-gradient-name="gradient" draw:fill-hatch-name="hatch"/>
      <style:paragraph-properties fo:margin-left="8.996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Arial" fo:font-weight="bold" style:font-name-asian="Arial1" style:font-weight-asian="bold" style:font-name-complex="Arial1" style:font-weight-complex="bold"/>
    </style:style>
    <style:style style:name="P8" style:family="paragraph" style:parent-style-name="Standard">
      <style:paragraph-properties fo:margin-top="0.423cm" fo:margin-bottom="0.423cm" style:contextual-spacing="false" fo:line-height="100%" fo:text-align="justify" style:justify-single-word="false" fo:orphans="2" fo:widows="2"/>
      <style:text-properties style:font-name="Arial" style:font-name-asian="Arial1" style:font-name-complex="Arial1"/>
    </style:style>
    <style:style style:name="P9" style:family="paragraph" style:parent-style-name="Standard" style:master-page-name="Standard">
      <style:paragraph-properties fo:margin-top="0.423cm" fo:margin-bottom="0.423cm" style:contextual-spacing="false" fo:line-height="100%" fo:text-align="justify" style:justify-single-word="false" fo:orphans="2" fo:widows="2" style:page-number="1"/>
      <style:text-properties style:font-name="Arial" style:font-name-asian="Arial1" style:font-name-complex="Arial1"/>
    </style:style>
    <style:style style:name="P10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 fo:orphans="2" fo:widows="2"/>
      <style:text-properties style:font-name="Arial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fo:color="#212529" loext:opacity="100%" style:font-name="Arial" officeooo:paragraph-rsid="00089024" style:font-name-asian="Arial1" style:font-name-complex="Arial1"/>
    </style:style>
    <style:style style:name="T1" style:family="text">
      <style:text-properties fo:color="#212529" loext:opacity="100%" style:font-name="Arial" fo:font-weight="bold" style:font-name-asian="Arial1" style:font-weight-asian="bold" style:font-name-complex="Arial1" style:font-weight-complex="bold"/>
    </style:style>
    <style:style style:name="T2" style:family="text">
      <style:text-properties fo:color="#212529" loext:opacity="100%" style:font-name="Arial" style:font-name-asian="Arial1" style:font-name-complex="Arial1"/>
    </style:style>
    <style:style style:name="T3" style:family="text">
      <style:text-properties style:font-name="Arial" style:font-name-asian="Arial1" style:font-name-complex="Arial1"/>
    </style:style>
    <style:style style:name="T4" style:family="text">
      <style:text-properties officeooo:rsid="00089024"/>
    </style:style>
    <style:style style:name="T5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tab/><text:tab/><text:tab/><text:tab/><text:tab/><text:span text:style-name="T5">JUSTIFICATIVA</text:span></text:p>
      <text:p text:style-name="P5"/>
      <text:p text:style-name="P10"><text:tab/><text:tab/>A presente proposição tem por objetivo instituir o Dia Municipal do Psicopedagogo no Município de Novo Hamburgo, a ser celebrado anualmente em 12 de novembro, como forma de reconhecimento institucional à relevância desses profissionais no contexto educacional.</text:p>
      <text:p text:style-name="P10"><text:tab/><text:tab/>A escolha da data de 12 de novembro está alinhada à referência nacional da área, sendo reconhecida como o Dia do Psicopedagogo, em alusão à atuação desses profissionais no campo da aprendizagem e ao movimento de consolidação da psicopedagogia no Brasil. A adoção dessa data pelo Município contribui para a uniformidade das ações de valorização da categoria e para o fortalecimento de sua identidade profissional.</text:p>
      <text:p text:style-name="P10"><text:tab/><text:tab/>A psicopedagogia desempenha papel fundamental na identificação, prevenção e enfrentamento das dificuldades de aprendizagem, contribuindo diretamente para o desenvolvimento educacional de crianças, adolescentes e jovens. Trata-se de uma atuação que dialoga com a promoção da inclusão, da equidade e da qualidade no ensino.</text:p>
      <text:p text:style-name="P10"><text:tab/><text:tab/>No Município de Novo Hamburgo, a atuação de profissionais da psicopedagogia já é uma realidade consolidada, com resultados positivos observados no apoio às práticas pedagógicas, na identificação precoce de dificuldades de aprendizagem e no acompanhamento dos estudantes ao longo de sua trajetória escolar. Esses profissionais colaboram de forma integrada com equipes escolares, fortalecendo o ambiente educacional e qualificando o processo de ensino-aprendizagem.</text:p>
      <text:p text:style-name="P10"><text:tab/><text:tab/>A proposta também se alinha ao contexto normativo nacional, especialmente à Lei Federal nº 13.935, de 2019, que dispõe sobre a prestação de serviços de psicologia e de serviço social nas redes públicas de educação básica, evidenciando a importância de equipes multiprofissionais no ambiente escolar. Nesse cenário, a psicopedagogia se apresenta como área complementar e relevante para o atendimento das demandas educacionais contemporâneas.</text:p>
      <text:p text:style-name="P10"><text:tab/><text:tab/>Ao instituir o Dia Municipal do Psicopedagogo, o Município de Novo Hamburgo reafirma seu compromisso com a valorização dos profissionais da educação e com o fortalecimento de práticas que contribuam para uma educação mais inclusiva, equitativa e de qualidade.</text:p>
      <text:p text:style-name="P10"><text:s text:c="28"/>Novo Hamburgo, <text:span text:style-name="T4">17</text:span> de abril de 2026.</text:p>
      <text:p text:style-name="P5"/>
      <text:p text:style-name="P5"/>
      <text:p text:style-name="P5"><text:s text:c="42"/><text:tab/><text:tab/><text:tab/> <text:s/>Vereadora Professora Luciana Martins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3</meta:editing-cycles>
    <meta:editing-duration>PT6M35S</meta:editing-duration>
    <dc:date>2026-04-17T13:56:09.674533884</dc:date>
    <meta:document-statistic meta:table-count="0" meta:image-count="1" meta:object-count="0" meta:page-count="1" meta:paragraph-count="15" meta:word-count="386" meta:character-count="2675" meta:non-whitespace-character-count="2210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