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00%" fo:text-align="center" style:justify-single-word="false">
        <style:tab-stops>
          <style:tab-stop style:position="2.501cm"/>
        </style:tab-stops>
      </style:paragraph-properties>
      <style:text-properties style:font-name="Nimbus Roman No9 L" fo:font-style="normal" style:font-style-asian="normal" style:font-style-complex="normal"/>
    </style:style>
    <style:style style:name="P2" style:family="paragraph" style:parent-style-name="Standard">
      <style:paragraph-properties fo:margin-left="6.244cm" fo:margin-right="0cm" fo:margin-top="0cm" fo:margin-bottom="0cm" fo:line-height="100%" fo:text-indent="0cm" style:auto-text-indent="false"/>
      <style:text-properties fo:color="#000000" style:font-name="Nimbus Roman No9 L" fo:font-size="12pt" fo:font-style="normal" style:font-size-asian="12pt" style:font-style-asian="normal" style:font-name-complex="Arial" style:font-size-complex="12pt" style:font-style-complex="normal" style:font-weight-complex="bold"/>
    </style:style>
    <style:style style:name="P3" style:family="paragraph" style:parent-style-name="Standard">
      <style:paragraph-properties fo:margin-left="6.244cm" fo:margin-right="0cm" fo:margin-top="0cm" fo:margin-bottom="0cm" fo:line-height="100%" fo:text-align="justify" style:justify-single-word="false" fo:text-indent="0cm" style:auto-text-indent="false"/>
      <style:text-properties style:font-name="Nimbus Roman No9 L" fo:font-style="normal" style:font-style-asian="normal" style:font-style-complex="normal"/>
    </style:style>
    <style:style style:name="P4" style:family="paragraph" style:parent-style-name="Standard">
      <style:paragraph-properties fo:margin-left="6.244cm" fo:margin-right="0cm" fo:margin-top="0cm" fo:margin-bottom="0cm" fo:line-height="100%" fo:text-align="justify" style:justify-single-word="false" fo:text-indent="0cm" style:auto-text-indent="false"/>
      <style:text-properties fo:color="#000000" style:font-name="Nimbus Roman No9 L" fo:font-size="12pt" fo:font-style="normal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P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P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2.999cm" style:auto-text-indent="false">
        <style:tab-stops>
          <style:tab-stop style:position="3.501cm"/>
          <style:tab-stop style:position="4.501cm"/>
        </style:tab-stops>
      </style:paragraph-properties>
    </style:style>
    <style:style style:name="P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2.999cm" style:auto-text-indent="false">
        <style:tab-stops>
          <style:tab-stop style:position="3.501cm"/>
          <style:tab-stop style:position="4.501cm"/>
        </style:tab-stops>
      </style:paragraph-properties>
      <style:text-properties style:font-name="Nimbus Roman No9 L" fo:font-style="normal" style:font-style-asian="normal" style:font-style-complex="normal"/>
    </style:style>
    <style:style style:name="P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style:font-name="Nimbus Roman No9 L" fo:font-style="normal" style:font-style-asian="normal" style:font-style-complex="normal"/>
    </style:style>
    <style:style style:name="P9" style:family="paragraph" style:parent-style-name="Standard">
      <style:paragraph-properties fo:margin-left="0cm" fo:margin-right="0cm" fo:margin-top="0cm" fo:margin-bottom="0cm" fo:line-height="100%" fo:text-align="center" style:justify-single-word="false" fo:text-indent="2.999cm" style:auto-text-indent="false"/>
      <style:text-properties style:font-name="Nimbus Roman No9 L" fo:font-style="normal" style:font-style-asian="normal" style:font-style-complex="normal"/>
    </style:style>
    <style:style style:name="P10" style:family="paragraph" style:parent-style-name="Standard">
      <style:paragraph-properties fo:margin-left="0cm" fo:margin-right="0cm" fo:margin-top="0cm" fo:margin-bottom="0cm" fo:line-height="100%" fo:text-align="center" style:justify-single-word="false" fo:text-indent="2.999cm" style:auto-text-indent="false"/>
      <style:text-properties style:font-name="Nimbus Roman No9 L" fo:font-size="12pt" fo:font-style="normal" fo:font-weight="bold" style:font-size-asian="12pt" style:font-style-asian="normal" style:font-weight-asian="bold" style:font-name-complex="Arial" style:font-size-complex="12pt" style:font-style-complex="normal"/>
    </style:style>
    <style:style style:name="P11" style:family="paragraph" style:parent-style-name="Standard" style:list-style-name="WW8Num8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P12" style:family="paragraph" style:parent-style-name="Standard" style:list-style-name="WW8Num8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style:font-name="Nimbus Roman No9 L" fo:font-style="normal" style:font-style-asian="normal" style:font-style-complex="normal"/>
    </style:style>
    <style:style style:name="P1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2.999cm" style:auto-text-indent="false">
        <style:tab-stops>
          <style:tab-stop style:position="3.501cm"/>
          <style:tab-stop style:position="4.501cm"/>
        </style:tab-stops>
      </style:paragraph-properties>
      <style:text-properties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P14" style:family="paragraph" style:parent-style-name="Standard" style:list-style-name="WW8Num10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P15" style:family="paragraph" style:parent-style-name="Standard" style:list-style-name="WW8Num10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style:font-name="Nimbus Roman No9 L" fo:font-style="normal" style:font-style-asian="normal" style:font-style-complex="normal"/>
    </style:style>
    <style:style style:name="P16" style:family="paragraph" style:parent-style-name="Standard">
      <style:paragraph-properties fo:margin-left="0cm" fo:margin-right="0cm" fo:margin-top="0cm" fo:margin-bottom="0cm" fo:line-height="100%" fo:text-align="center" style:justify-single-word="false" fo:text-indent="2.501cm" style:auto-text-indent="false"/>
      <style:text-properties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P17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T1" style:family="text">
      <style:text-properties fo:color="#000000" fo:font-size="12pt" fo:font-weight="bold" style:font-size-asian="12pt" style:font-weight-asian="bold" style:font-name-complex="Arial" style:font-size-complex="12pt" style:font-weight-complex="bold"/>
    </style:style>
    <style:style style:name="T2" style:family="text">
      <style:text-properties style:font-name="Nimbus Roman No9 L" fo:font-size="12pt" fo:font-style="normal" style:font-size-asian="12pt" style:font-style-asian="normal" style:font-name-complex="Arial" style:font-size-complex="12pt" style:font-style-complex="normal"/>
    </style:style>
    <style:style style:name="T3" style:family="text">
      <style:text-properties fo:color="#000000" style:font-name="Nimbus Roman No9 L" fo:font-size="12pt" fo:font-style="normal" style:text-underline-style="none" style:font-size-asian="12pt" style:font-style-asian="normal" style:font-name-complex="Arial" style:font-size-complex="12pt" style:font-style-complex="normal"/>
    </style:style>
    <style:style style:name="T4" style:family="text">
      <style:text-properties fo:font-size="12pt" style:font-size-asian="12pt" style:font-name-complex="Arial" style:font-size-complex="12pt"/>
    </style:style>
    <style:style style:name="T5" style:family="text">
      <style:text-properties fo:font-size="12pt" style:font-size-asian="12pt" style:font-name-complex="Arial" style:font-size-complex="12pt" style:font-weight-complex="bold"/>
    </style:style>
    <style:style style:name="T6" style:family="text">
      <style:text-properties fo:font-size="12pt" fo:font-weight="bold" style:font-size-asian="12pt" style:font-weight-asian="bold" style:font-name-complex="Arial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PROJETO-DE-LEI Nº 31/14L/2008</text:span></text:p>
      <text:p text:style-name="P2"/>
      <text:p text:style-name="P2"/>
      <text:p text:style-name="P3"><text:span text:style-name="T1">Institui o Conselho da Cidade de Novo Hamburgo, alterando artigos do Plano Diretor Urbanístico Ambiental, Lei Municipal 1.216/2004 de 20 de dezembro de 2004, e dá outras providências.</text:span></text:p>
      <text:p text:style-name="P4"/>
      <text:p text:style-name="P4"/>
      <text:p text:style-name="P5">O PREFEITO MUNICIPAL DE NOVO HAMBURGO:</text:p>
      <text:p text:style-name="P5">Faço saber que o Poder Legislativo Municipal aprovou e eu sanciono e promulgo a seguinte Lei:</text:p>
      <text:p text:style-name="P6"><text:bookmark-start text:name="a1"/><text:bookmark-end text:name="a1"/><text:bookmark-start text:name="a2"/><text:bookmark-end text:name="a2"/><text:span text:style-name="T2">Art. 1º<text:tab/>O </text:span><text:a xlink:type="simple" xlink:href="http://ceaam.net/nho/leis/1998/L0044.htm#a13"><text:span text:style-name="T3">artigo 6º, o inciso I do artigo 91 e <text:s/>a Seção II do Capítulo I do Sistema de Gestão - artigos 93 e 94, da Lei Municipal nº 1216/2004</text:span></text:a><text:span text:style-name="T2">, de 20 de dezembro de 2004, que institui o Plano Diretor Urbanístico Ambiental, passam a viger com a seguinte redação:</text:span></text:p>
      <text:p text:style-name="P7"><text:span text:style-name="T4">“Art. 6º <text:tab/>O Executivo Municipal instituirá o Conselho da Cidade de Novo Hamburgo - CONCIDADE, de caráter consultivo e deliberativo, que objetiva articular políticas de desenvolvimento urbano em conformidade com os objetivos do Plano Diretor Urbanístico Ambiental e Diretrizes do Conselho Estadual das Cidades e do Conselho Nacional das Cidades.</text:span><text:span text:style-name="T5">” <text:s text:c="96"/>(NR)</text:span></text:p>
      <text:p text:style-name="P5">“Art. 91<text:tab/>..........................................................................................</text:p>
      <text:p text:style-name="P8"><text:span text:style-name="T4">I - Conselho da Cidade de Novo Hamburgo - CONCIDADE; <text:s text:c="5"/>(NR)</text:span></text:p>
      <text:p text:style-name="P8"><text:span text:style-name="T4">...........................................................................................................</text:span><text:span text:style-name="T5">”</text:span></text:p>
      <text:p text:style-name="P9"><text:span text:style-name="T4">“Seção II”</text:span></text:p>
      <text:p text:style-name="P10">Do Conselho da Cidade de Novo Hamburgo </text:p>
      <text:p text:style-name="P7"><text:span text:style-name="T4">Art. 93 <text:tab/>O Conselho da Cidade de Novo Hamburgo - </text:span><text:span text:style-name="T6">CONCIDADE</text:span><text:span text:style-name="T4"> tem por competência:</text:span></text:p>
      <text:list text:style-name="WW8Num8">
        <text:list-item>
          <text:p text:style-name="P11">Propor, debater, e aprovar diretrizes para política de desenvolvimento urbano do Município;</text:p>
        </text:list-item>
        <text:list-item>
          <text:p text:style-name="P12"><text:span text:style-name="T4">Propor, debater e aprovar diretrizes e normas para implantação dos programas a serem formulados pelos órgãos da administração pública municipal relacionados à política urbana;</text:span></text:p>
        </text:list-item>
        <text:list-item>
          <text:p text:style-name="P11">Acompanhar e avaliar a execução da política urbana municipal e recomendar as providências necessárias ao cumprimento dos seus objetivos;</text:p>
        </text:list-item>
        <text:list-item>
          <text:p text:style-name="P11">Propor, debater e aprovar a edição de normas municipais de direito urbanístico, em especial do Plano Diretor Urbanístico Ambiental</text:p>
        </text:list-item>
        <text:list-item>
          <text:p text:style-name="P11">Assessorar a administração pública municipal em assuntos relativos ao desenvolvimento urbano, baseando seus pareceres na legislação vigente e fazendo-o por escrito;</text:p>
        </text:list-item>
        <text:list-item>
          <text:p text:style-name="P11">Assessorar o Legislativo Municipal em assuntos de sua competência;</text:p>
        </text:list-item>
        <text:list-item>
          <text:p text:style-name="P11">Propor a criação de mecanismos de articulação entre os recursos municipais e os programas de impacto sobre o desenvolvimento urbano;</text:p>
        </text:list-item>
        <text:list-item>
          <text:p text:style-name="P11">Debater a elaboração e execução do orçamento público, plano plurianual, lei de diretrizes orçamentárias e planejamento participativo de forma integrada; </text:p>
        </text:list-item>
        <text:list-item>
          <text:p text:style-name="P11">Coordenar a organização das Conferências das Cidades na sua esfera de competência;</text:p>
        </text:list-item>
        <text:list-item>
          <text:p text:style-name="P11">Promover a realização de estudos, pesquisas, cursos, debates e ações na área do desenvolvimento urbano;</text:p>
        </text:list-item>
        <text:list-item>
          <text:p text:style-name="P11">Sugerir eventos destinados a estimular a conscientização sobre os problemas urbanos, o conhecimento da legislação pertinente e a discutir soluções alternativas para a gestão da cidade, bem como outros temas referentes à política urbana do Município;</text:p>
        </text:list-item>
        <text:list-item>
          <text:p text:style-name="P11">Dar publicidade e divulgar seus trabalhos e decisões;</text:p>
        </text:list-item>
        <text:list-item>
          <text:p text:style-name="P11">Deliberar, no âmbito de sua competência, sobre normas e padrões técnicos compatíveis com o desenvolvimento urbano do município;</text:p>
        </text:list-item>
        <text:list-item>
          <text:p text:style-name="P11">Elaborar e aprovar o regimento interno e formas de funcionamento do Conselho e das suas Câmaras Temáticas;</text:p>
        </text:list-item>
        <text:list-item>
          <text:p text:style-name="P11">Gerir o Fundo Municipal de Desenvolvimento da Cidade;</text:p>
        </text:list-item>
        <text:list-item>
          <text:p text:style-name="P12"><text:span text:style-name="T4">Criar Câmaras temáticas de saneamento ambiental, habitação, mobilidade urbana (transporte e segurança no trânsito), planejamento e gestão do solo urbano e outras consideradas pertinentes pelo conselho que deverão contemplar o estudo e debate específicos e atuar de forma integrada;</text:span></text:p>
        </text:list-item>
        <text:list-item>
          <text:p text:style-name="P11">Manter intercâmbio com os demais órgãos congêneres municipais, estaduais e federais, com o objetivo de receber e fornecer subsídios técnicos para esclarecimentos relativos ao desenvolvimento urbano do município e da região;</text:p>
        </text:list-item>
        <text:list-item>
          <text:p text:style-name="P11">Promover mecanismos de cooperação entre os governos da União, Estados e Municípios vizinhos e a sociedade na formulação e execução da política municipal e regional de desenvolvimento urbano;</text:p>
        </text:list-item>
        <text:list-item>
          <text:p text:style-name="P11">Emitir orientações e recomendações referentes à aplicação da Lei Federal 10.257/2001 - "Estatuto da Cidade" e demais leis e atos normativos relacionados ao desenvolvimento urbano municipal.</text:p>
        </text:list-item>
      </text:list>
      <text:p text:style-name="P5"/>
      <text:p text:style-name="P7"><text:span text:style-name="T4">§ 1º<text:tab/>Os trabalhos do </text:span><text:span text:style-name="T6">CONCIDADE</text:span><text:span text:style-name="T4"> serão considerados relevantes e o exercício da função de conselheiro poderá ser remunerada quando da participação do conselheiro em câmaras temáticas, temporárias ou permanentes.</text:span></text:p>
      <text:p text:style-name="P13">§ 2º<text:tab/>Pela participação em câmaras temáticas, os conselheiros poderão receber “jetons” mensais equivalentes ao valor de 50 (cinqüenta) UFIRs (Unidades Fiscais de Referência) por sessão realizada, limitando-se em 2 (duas) sessões remuneradas por mês nas câmaras temáticas que o mesmo participar.</text:p>
      <text:p text:style-name="P13">§ 3º<text:tab/>Os conselheiros representantes de entidades públicas exercerão seus mandatos sem remuneração, sendo vedada a percepção de vantagem pecuniária de qualquer natureza.</text:p>
      <text:p text:style-name="P7"><text:span text:style-name="T4">§ 4º<text:tab/>Caberá ao </text:span><text:span text:style-name="T6">CONCIDADE</text:span><text:span text:style-name="T4"> solicitar ao Poder Executivo a designação, sempre que necessário e em caráter temporário, de assessores conforme as matérias em estudo. </text:span></text:p>
      <text:p text:style-name="P7"><text:span text:style-name="T4">§ 5º <text:tab/>O poder público municipal deverá constituir uma secretaria executiva para apoio dos trabalhos do </text:span><text:span text:style-name="T6">CONCIDADE</text:span><text:span text:style-name="T4">.</text:span></text:p>
      <text:p text:style-name="P7"><text:span text:style-name="T4">§ 6º <text:tab/>Deverá ser prevista uma dotação orçamentária para o pleno funcionamento do </text:span><text:span text:style-name="T6">CONCIDADE</text:span><text:span text:style-name="T4">;</text:span></text:p>
      <text:p text:style-name="P7"><text:span text:style-name="T4">§ <text:tab/>7º <text:tab/></text:span><text:span text:style-name="T6">O CONCIDADE</text:span><text:span text:style-name="T4"> assegurará a publicidade de seus atos ou resoluções. <text:s text:c="115"/>(NR)</text:span></text:p>
      <text:p text:style-name="P7"><text:span text:style-name="T4">Art. 94<text:tab/></text:span><text:span text:style-name="T6">O CONCIDADE</text:span><text:span text:style-name="T4"> tem como composição, com mandato de 2 (dois) anos a partir da nomeação, permitida a recondução, os seguintes membros:</text:span></text:p>
      <text:list text:style-name="WW8Num10">
        <text:list-item>
          <text:p text:style-name="P14">01 (um) representante do Prefeito Municipal;</text:p>
        </text:list-item>
        <text:list-item>
          <text:p text:style-name="P14">01 (um) representante da Secretaria de Desenvolvimento Econômico e Turismo - SEDETUR;</text:p>
        </text:list-item>
        <text:list-item>
          <text:p text:style-name="P15"><text:span text:style-name="T4">01 (um) representante da Secretaria de Meio Ambiente e Planejamento Urbano - SEMAP;</text:span></text:p>
        </text:list-item>
        <text:list-item>
          <text:p text:style-name="P14">01 (um) representante da Secretaria de Obras Públicas - SEMOP;</text:p>
        </text:list-item>
        <text:list-item>
          <text:p text:style-name="P14">01 (um) representante da Secretaria de Segurança, Trânsito e Transporte - SEMTRAS;</text:p>
        </text:list-item>
        <text:list-item>
          <text:p text:style-name="P14">01 (um) representante da Secretaria de Habitação – SEHAB;</text:p>
        </text:list-item>
        <text:list-item>
          <text:p text:style-name="P14">01 (um) representante da Secretaria de Planejamento Urbano – SEPLAN;</text:p>
        </text:list-item>
        <text:list-item>
          <text:p text:style-name="P14">01 (um) representante da Secretaria da Cultura - SECULT;</text:p>
        </text:list-item>
        <text:list-item>
          <text:p text:style-name="P14">01 (um representante da Secretaria de Trabalho, Cidadania e Assistência Social – STCAS;</text:p>
        </text:list-item>
        <text:list-item>
          <text:p text:style-name="P14">01 (um) representante de Sindicato de Trabalhadores da Indústria do Calçado;</text:p>
        </text:list-item>
        <text:list-item>
          <text:p text:style-name="P14">01 (um) representante da Associação Comercial, Industrial e de Serviços de Novo Hamburgo e Campo Bom - ACI-NH; </text:p>
        </text:list-item>
        <text:list-item>
          <text:p text:style-name="P14">01 (um) representante da Associação de Arquitetos e Engenheiros Civis de Novo Hamburgo - ASAEC-NH;</text:p>
        </text:list-item>
        <text:list-item>
          <text:p text:style-name="P14">01 (um) representante do Sindicato das Indústrias da Construção Civil e Mobiliário de Novo Hamburgo - SINDUSCON;</text:p>
        </text:list-item>
        <text:list-item>
          <text:p text:style-name="P14">01 (um) representante de sindicato de trabalhadores da indústria da Construção e Mobiliária;</text:p>
        </text:list-item>
        <text:list-item>
          <text:p text:style-name="P14">01 (um) representante da União das Associações Comunitárias de Novo Hamburgo - UAC-NH;</text:p>
        </text:list-item>
        <text:list-item>
          <text:p text:style-name="P14">01 (um) representante do Movimento Nacional de Luta pela Moradia - MNLM;</text:p>
        </text:list-item>
        <text:list-item>
          <text:p text:style-name="P14">01 (um) representante da Associação dos Amigos de Hamburgo Velho;</text:p>
        </text:list-item>
        <text:list-item>
          <text:p text:style-name="P14">01 (um) representante da Associação dos Moradores do Bairro de Lomba Grande - AMOLOMBA;</text:p>
        </text:list-item>
        <text:list-item>
          <text:p text:style-name="P14">01 (um) representante das cooperativas habitacionais;</text:p>
        </text:list-item>
        <text:list-item>
          <text:p text:style-name="P14">01 (um) representante do Centro Universitário FEEVALE;</text:p>
        </text:list-item>
        <text:list-item>
          <text:p text:style-name="P14">01 (um) representante do Conselho Regional de Engenharia, Arquitetura e Agronomia do Estado do Rio Grande do Sul - CREA - Inspetoria de Novo Hamburgo;</text:p>
        </text:list-item>
      </text:list>
      <text:p text:style-name="P7"><text:span text:style-name="T4">§<text:tab/>1º<text:tab/>As Entidades nomeadas indicarão os membros representantes para formação do </text:span><text:span text:style-name="T6">CONCIDADE</text:span><text:span text:style-name="T4">.</text:span></text:p>
      <text:p text:style-name="P13">§<text:tab/>2º <text:tab/>A cada representação será indicado um membro titular e um membro suplente. </text:p>
      <text:p text:style-name="P7"><text:span text:style-name="T4">§<text:tab/>3º<text:tab/>O </text:span><text:span text:style-name="T6">CONCIDADE</text:span><text:span text:style-name="T4"> elaborará seu regimento interno no prazo de 6 (seis) meses, a partir da data de vigência da presente Lei.” <text:s text:c="40"/>(NR)</text:span></text:p>
      <text:p text:style-name="P7"><text:span text:style-name="T4">Art. 2º <text:tab/>Esta Lei entra em vigor na data de sua publicação.</text:span></text:p>
      <text:p text:style-name="P8"><text:span text:style-name="T4">GABINETE DO PREFEITO MUNICIPAL DE NOVO HAMBURGO, aos . . .</text:span></text:p>
      <text:p text:style-name="P5"/>
      <text:p text:style-name="P5"/>
      <text:p text:style-name="P16">Prefeito Municipal</text:p>
      <text:p text:style-name="P16"/>
      <text:p text:style-name="P16"/>
      <text:p text:style-name="P16">Secretário de Meio Ambiente e Planejamento Urbano</text:p>
      <text:p text:style-name="P17"/>
      <text:p text:style-name="P17"/>
      <text:p text:style-name="P17">Registre-se e Publique-se.</text:p>
      <text:p text:style-name="P17"/>
      <text:p text:style-name="P17"/>
      <text:p text:style-name="P17">Secretário de Administraçã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8" text:consecutive-numbering="true">
      <text:list-level-style-number text:level="1" style:num-suffix="." style:num-format="I">
        <style:list-level-properties text:min-label-width="1.884cm" text:min-label-distance="0.635cm" fo:text-align="end"/>
      </text:list-level-style-number>
      <text:list-level-style-number text:level="2" style:num-suffix="." style:num-format="a" style:num-letter-sync="true">
        <style:list-level-properties text:space-before="2.519cm" text:min-label-width="0.635cm"/>
      </text:list-level-style-number>
      <text:list-level-style-number text:level="3" style:num-suffix="." style:num-format="i">
        <style:list-level-properties text:min-label-width="4.424cm" text:min-label-distance="0.318cm" fo:text-align="end"/>
      </text:list-level-style-number>
      <text:list-level-style-number text:level="4" style:num-suffix="." style:num-format="1">
        <style:list-level-properties text:space-before="5.059cm" text:min-label-width="0.635cm"/>
      </text:list-level-style-number>
      <text:list-level-style-number text:level="5" style:num-suffix="." style:num-format="a" style:num-letter-sync="true">
        <style:list-level-properties text:space-before="6.329cm" text:min-label-width="0.635cm"/>
      </text:list-level-style-number>
      <text:list-level-style-number text:level="6" style:num-suffix="." style:num-format="i">
        <style:list-level-properties text:min-label-width="8.234cm" text:min-label-distance="0.318cm" fo:text-align="end"/>
      </text:list-level-style-number>
      <text:list-level-style-number text:level="7" style:num-suffix="." style:num-format="1">
        <style:list-level-properties text:space-before="8.869cm" text:min-label-width="0.635cm"/>
      </text:list-level-style-number>
      <text:list-level-style-number text:level="8" style:num-suffix="." style:num-format="a" style:num-letter-sync="true">
        <style:list-level-properties text:space-before="10.139cm" text:min-label-width="0.635cm"/>
      </text:list-level-style-number>
      <text:list-level-style-number text:level="9" style:num-suffix="." style:num-format="i">
        <style:list-level-properties text:min-label-width="12.044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suffix="." style:num-format="I">
        <style:list-level-properties text:min-label-width="1.884cm" text:min-label-distance="0.635cm" fo:text-align="end"/>
      </text:list-level-style-number>
      <text:list-level-style-number text:level="2" style:num-suffix="." style:num-format="a" style:num-letter-sync="true">
        <style:list-level-properties text:space-before="2.519cm" text:min-label-width="0.635cm"/>
      </text:list-level-style-number>
      <text:list-level-style-number text:level="3" style:num-suffix="." style:num-format="i">
        <style:list-level-properties text:min-label-width="4.424cm" text:min-label-distance="0.318cm" fo:text-align="end"/>
      </text:list-level-style-number>
      <text:list-level-style-number text:level="4" style:num-suffix="." style:num-format="1">
        <style:list-level-properties text:space-before="5.059cm" text:min-label-width="0.635cm"/>
      </text:list-level-style-number>
      <text:list-level-style-number text:level="5" style:num-suffix="." style:num-format="a" style:num-letter-sync="true">
        <style:list-level-properties text:space-before="6.329cm" text:min-label-width="0.635cm"/>
      </text:list-level-style-number>
      <text:list-level-style-number text:level="6" style:num-suffix="." style:num-format="i">
        <style:list-level-properties text:min-label-width="8.234cm" text:min-label-distance="0.318cm" fo:text-align="end"/>
      </text:list-level-style-number>
      <text:list-level-style-number text:level="7" style:num-suffix="." style:num-format="1">
        <style:list-level-properties text:space-before="8.869cm" text:min-label-width="0.635cm"/>
      </text:list-level-style-number>
      <text:list-level-style-number text:level="8" style:num-suffix="." style:num-format="a" style:num-letter-sync="true">
        <style:list-level-properties text:space-before="10.139cm" text:min-label-width="0.635cm"/>
      </text:list-level-style-number>
      <text:list-level-style-number text:level="9" style:num-suffix="." style:num-format="i">
        <style:list-level-properties text:min-label-width="12.044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Standard">
      <style:paragraph-properties fo:margin-top="0cm" fo:margin-bottom="0cm" fo:line-height="100%" fo:text-align="center" style:justify-single-word="false">
        <style:tab-stops>
          <style:tab-stop style:position="2.501cm"/>
        </style:tab-stops>
      </style:paragraph-properties>
      <style:text-properties style:font-name="Nimbus Roman No9 L" fo:font-size="7pt" fo:font-style="normal" style:font-size-asian="7pt" style:font-style-asian="normal" style:font-size-complex="7pt" style:font-style-complex="normal"/>
    </style:style>
    <style:style style:name="P5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T1" style:family="text">
      <style:text-properties fo:color="#000000" fo:font-weight="bold" style:font-weight-asian="bold" style:font-name-complex="Arial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3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<text:span text:style-name="T1">PROJETO-DE-LEI Nº 31/14L/2008<text:tab/><text:tab/><text:tab/><text:tab/><text:tab/><text:tab/><text:tab/><text:tab/><text:tab/><text:tab/> <text:s text:c="4"/>Página </text:span><text:span text:style-name="T1"><text:page-number text:select-page="current">4</text:page-number></text:span></text:p>
        <text:p text:style-name="P5">“Contribua com o Fundo Municipal da Criança e do Adolescente”<text:tab/><text:tab/> <text:s text:c="20"/>“Doe sangue, doe órgãos, SALVE UMA VIDA.”</text:p>
        <text:p text:style-name="P5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3-03T15:55:28</meta:creation-date>
    <dc:date>2008-03-03T16:09:32</dc:date>
    <dc:language>pt-BR</dc:language>
    <meta:editing-cycles>3</meta:editing-cycles>
    <meta:editing-duration>PT14M6S</meta:editing-duration>
    <meta:template xlink:type="simple" xlink:actuate="onRequest" xlink:role="template" xlink:href="../../.broffice.org2/user/template/Base.ott" xlink:title="Base" meta:date="2008-03-03T15:55:2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4" meta:paragraph-count="75" meta:word-count="1142" meta:character-count="8140"/>
  </office:meta>
</office:document-meta>
</file>