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margin-left="7.999cm" fo:margin-right="0cm" fo:margin-top="1cm" fo:margin-bottom="0.801cm" fo:text-align="justify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3" style:family="paragraph" style:parent-style-name="Standard">
      <style:paragraph-properties fo:margin-left="0cm" fo:margin-right="0cm" fo:margin-top="0.199cm" fo:margin-bottom="0.199cm" fo:text-align="justify" style:justify-single-word="false" fo:text-indent="3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4" style:family="paragraph" style:parent-style-name="Standard">
      <style:paragraph-properties fo:margin-left="9.999cm" fo:margin-right="0cm" fo:margin-top="1.3cm" fo:margin-bottom="0cm" fo:text-align="center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margin-left="9.999cm" fo:margin-right="0cm" fo:text-align="center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JETO DE LEI Nº 14/15L/2010</text:p>
      <text:p text:style-name="P2">Reconhece de utilidade pública a Fundação Cultural 25 de Julho de Novo Hamburgo.</text:p>
      <text:p text:style-name="P3">O PREFEITO MUNICIPAL DE NOVO HAMBURGO:</text:p>
      <text:p text:style-name="P3">Faço saber que o Poder Legislativo aprovou e eu sanciono e promulgo a seguinte Lei:</text:p>
      <text:p text:style-name="P3"><text:span text:style-name="T1">Art. 1º</text:span><text:tab/>É reconhecida de utilidade pública a Fundação Cultural 25 de Julho de Novo Hamburgo, com sede nesta cidade e estatuto social devidamente registrado no Livro A nº 03 de Registro Civil de Pessoas Jurídicas desta serventia de Novo Hamburgo/RS, em 12 de maio de 1992, às folhas 031 v.º, à margem do registro nº 731 da associação civil denominada Fundação Cultural 25 de Julho de Novo Hamburgo.</text:p>
      <text:p text:style-name="P3"><text:span text:style-name="T1">Art. 2º</text:span><text:tab/>A Fundação Cultural 25 de Julho de Novo Hamburgo continuará com personalidade jurídica de direito privado e o reconhecimento de que trata o art. 1º desta Lei não acarretará nenhum ônus aos cofres da Municipalidade.</text:p>
      <text:p text:style-name="P3"><text:span text:style-name="T1">Art. 3º</text:span><text:tab/>Esta Lei entra em vigor na data de sua publicação.</text:p>
      <text:p text:style-name="P3">GABINETE DO PREFEITO MUNICIPAL DE NOVO HAMBURGO, aos . . . . . . . . . . . . . . . . . . . . . . . . .</text:p>
      <text:p text:style-name="P4"/>
      <text:p text:style-name="P5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Linux Libertine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20pt" fo:font-weight="bold" style:font-size-asian="20pt" style:font-weight-asian="bold" style:font-size-complex="20pt"/>
    </style:style>
    <style:style style:name="P3" style:family="paragraph" style:parent-style-name="Header">
      <style:paragraph-properties fo:text-align="center" style:justify-single-word="false"/>
      <style:text-properties style:font-name="Linux Libertine" fo:font-size="10pt" style:font-size-asian="10pt" style:font-size-complex="10pt"/>
    </style:style>
    <style:style style:name="P4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4"/>
      </style:header>
      <style:footer>
        <text:p text:style-name="P5">“Contribua com o Fundo Municipal da Criança e do Adolescente”<text:tab/><text:tab/> <text:s text:c="23"/>“Doe sangue, doe órgãos, SALVE UMA VIDA.”</text:p>
        <text:p text:style-name="P5"><text:s text:c="8"/>(Lei Municipal Nº 1.180/2004, de 13 de outubro de 2004)<text:tab/><text:tab/> <text:s text:c="23"/>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10-03-09T17:32:27</meta:creation-date>
    <dc:date>2010-03-09T17:47:08</dc:date>
    <meta:print-date>2010-03-09T17:36:49</meta:print-date>
    <dc:language>pt-BR</dc:language>
    <meta:editing-cycles>3</meta:editing-cycles>
    <meta:editing-duration>PT14M43S</meta:editing-duration>
    <meta:template xlink:type="simple" xlink:actuate="onRequest" xlink:role="template" xlink:href="../../.broffice.org2/user/template/padrao-31.ott" xlink:title="padrao-3" meta:date="2010-03-09T17:32:2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220" meta:character-count="1352"/>
  </office:meta>
</office:document-meta>
</file>