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3cm" fo:margin-bottom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PEDIDO DE PROVIDÊNCIAS Nº 3748/2011</text:p>
      <text:p text:style-name="P8">Solicita revisão de lâmpadas que se mantém acesas durante o dia na Rua Orestes Travi, em frente ao número 478 e na escadaria ao lado do número 315, no Bairro Jardim Mauá.</text:p>
      <text:p text:style-name="P9">A Vereadora que este subscreve solicita à Mesa, após os trâmites regimentais, sirva-se enviar cópia da presente proposição ao Exmo. Sr. Prefeito Municipal, para que estude sua viabilidade, considerando que:</text:p>
      <text:p text:style-name="P10">É importante e urgente que seja feita a revisão <text:s/>de lâmpadas que se mantém acesas durante o dia na Rua Orestes Travi, em frente ao número 478 e na escadaria ao lado do número 315, no Bairro Jardim Mauá, pois os moradores têm alertado sobre o desperdício que está ocorrendo.</text:p>
      <text:p text:style-name="P11">Novo Hamburgo, 02 de dezembro de 2011.</text:p>
      <text:p text:style-name="P12">Vereadora Carmen Lucia Ries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Redação conforme o original do autor.</text:p>
      <text:p text:style-name="P6">/RR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base</dc:title>
    <meta:initial-creator>Raquel Silva</meta:initial-creator>
    <meta:creation-date>2011-12-02T11:10:00</meta:creation-date>
    <dc:creator>Raquel Silva</dc:creator>
    <dc:date>2011-12-02T11:11:46</dc:date>
    <dc:language>pt-BR</dc:language>
    <meta:editing-cycles>4</meta:editing-cycles>
    <meta:editing-duration>PT1M46S</meta:editing-duration>
    <meta:template xlink:type="simple" xlink:actuate="onRequest" xlink:href="../../.broffice.org2/user/template/base1.ott" xlink:title="base" meta:date="2011-12-02T11:10:00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3" meta:word-count="188" meta:character-count="1059"/>
  </office:meta>
</office:document-meta>
</file>