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752/2011</text:p>
      <text:p text:style-name="P8">Solicita operação tapa-buracos e nivelamento asfáltico na Rua Alegrete, quase esquina com a Avenida Coronel Travassos, no Bairro Boa Vista/Rondônia.</text:p>
      <text:p text:style-name="P9">A Vereadora que este subscreve solicita à Mesa, após os trâmites regimentais, sirva-se enviar cópia da presente proposição ao Exmo. Sr. Prefeito Municipal, para que estude sua viabilidade, considerando que:</text:p>
      <text:p text:style-name="P10">É importante que seja feita operação tapa-buracos e nivelamento asfáltico na Rua Alegrete, quase esquina com a Avenida Coronel Travassos, no Bairro Boa Vista/Rondônia, devido aos desníveis e buracos que prejudicam os moradores e os <text:s/>motoristas.</text:p>
      <text:p text:style-name="P10">Sabedores da atenção de Vossa Excelência aos anseios da comunidade, contamos com seu apoio neste pedido.</text:p>
      <text:p text:style-name="P11">Novo Hamburgo, 05 de dezembro de 2011.</text:p>
      <text:p text:style-name="P12">Vereadora Carmen Lucia Ries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o autor.</text:p>
      <text:p text:style-name="P6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05T14:05:40</meta:creation-date>
    <dc:creator>Raquel Silva</dc:creator>
    <dc:date>2011-12-05T14:07:25</dc:date>
    <dc:language>pt-BR</dc:language>
    <meta:editing-cycles>2</meta:editing-cycles>
    <meta:editing-duration>PT1M46S</meta:editing-duration>
    <meta:template xlink:type="simple" xlink:actuate="onRequest" xlink:href="../../.broffice.org2/user/template/base1.ott" xlink:title="base" meta:date="2011-12-05T14:05:3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82" meta:character-count="1112"/>
  </office:meta>
</office:document-meta>
</file>