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7.521cm" fo:margin-right="0cm" fo:margin-top="1.499cm" fo:margin-bottom="1.499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PEDIDO DE PROVIDÊNCIAS Nº 3781/2011</text:p>
      <text:p text:style-name="P12">Solicita limpeza do passeio público e recolhimento de lixo que está obstruindo a passagem na Rua Piauí, em toda sua extensão, no Bairro Rincão.</text:p>
      <text:p text:style-name="P8">A Vereadora que este subscreve solicita à Mesa, após os trâmites regimentais, sirva-se enviar cópia da presente proposição ao Exmo. Sr. Prefeito Municipal, para que estude sua viabilidade, considerando que:</text:p>
      <text:p text:style-name="P9">A comunidade solicita a limpeza do passeio público e o recolhimento de lixo que está obstruindo a passagem na Rua Piauí, em toda sua extensão, no Bairro Rincão.</text:p>
      <text:p text:style-name="P9">Sabedores da atenção de Vossa Excelência aos anseios da comunidade, contamos com seu apoio neste pedido.</text:p>
      <text:p text:style-name="P10">Novo Hamburgo, 07 de dezembro de 2011.</text:p>
      <text:p text:style-name="P11">Vereadora Carmen Lucia Ries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 original do autor.</text:p>
      <text:p text:style-name="P6">/RR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1-12-07T14:33:36</meta:creation-date>
    <dc:creator>Raquel Silva</dc:creator>
    <dc:date>2011-12-07T14:36:03</dc:date>
    <dc:language>pt-BR</dc:language>
    <meta:editing-cycles>3</meta:editing-cycles>
    <meta:editing-duration>PT2M27S</meta:editing-duration>
    <meta:template xlink:type="simple" xlink:actuate="onRequest" xlink:href="../../.broffice.org2/user/template/base1.ott" xlink:title="base" meta:date="2011-12-07T14:33:36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174" meta:character-count="1023"/>
  </office:meta>
</office:document-meta>
</file>