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8.484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use-window-font-color="true" style:font-name="Nimbus Roman No9 L" fo:font-size="12pt" fo:language="pt" fo:country="BR" style:font-name-asian="Times New Roman" style:font-size-asian="12pt" style:font-name-complex="Arial" style:font-size-complex="12pt" style:language-complex="ar" style:country-complex="SA"/>
    </style:style>
    <style:style style:name="P11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fo:text-align="start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96/2011</text:p>
      <text:p text:style-name="P8">Solicita conserto de infiltração na calçada na Rua Paraíba, em frente ao nº 200, Bairro Pátria Nova.</text:p>
      <text:p text:style-name="P9">O Vereador que este subscreve solicita à Mesa, após os tramites regimentais, sirva-se enviar cópia da presente proposição ao Exmo. Sr. Prefeito Municipal, para que estude sua viabilidade, considerando que:</text:p>
      <text:p text:style-name="P9"/>
      <text:p text:style-name="P9">Há necessidade de se consertar o referido local, pois o passeio público encontra-se em péssimas condições prejudicando não só um morador, mas os demais moradores da <text:s/>mesma rua. <text:s text:c="2"/></text:p>
      <text:p text:style-name="P9"/>
      <text:p text:style-name="P10">Em razão disso, solicita-se URGÊNCIA, no atendimento deste pedido.</text:p>
      <text:p text:style-name="P10"/>
      <text:p text:style-name="P11">Sabedores da atenção de Vossa Senhoria aos reais anseios de nossa comunidade contamos com seu apoio neste pedido.</text:p>
      <text:p text:style-name="P11"/>
      <text:p text:style-name="P9">Novo Hamburgo, 08 de dezembro de 2011.</text:p>
      <text:p text:style-name="P12">Vereador Ito Luciano</text:p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>Obs.: Redação conforme o original do autor.</text:p>
      <text:p text:style-name="P13">/RRS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8T16:55:03</meta:creation-date>
    <dc:creator>Raquel Silva</dc:creator>
    <dc:date>2011-12-08T16:56:54</dc:date>
    <dc:language>pt-BR</dc:language>
    <meta:editing-cycles>5</meta:editing-cycles>
    <meta:editing-duration>PT1M51S</meta:editing-duration>
    <meta:template xlink:type="simple" xlink:actuate="onRequest" xlink:href="../../.broffice.org2/user/template/base1.ott" xlink:title="base" meta:date="2011-12-08T16:55:03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5" meta:word-count="179" meta:character-count="1066"/>
  </office:meta>
</office:document-meta>
</file>