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font-name="Nimbus Roman No9 L" fo:font-size="13pt" fo:font-weight="normal" style:font-size-asian="13pt" style:font-weight-asian="normal" style:font-size-complex="13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3pt" fo:font-weight="normal" style:font-size-asian="13pt" style:font-weight-asian="normal" style:font-name-complex="Arial" style:font-size-complex="13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9.999cm" fo:margin-right="0cm" fo:margin-top="1.499cm" fo:margin-bottom="0cm" fo:text-align="end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5" style:family="paragraph" style:parent-style-name="Title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REQUERIMENTO Nº 82/2012</text:p>
      <text:p text:style-name="P11">Requer cancelamento do Requerimento nº 43/2012, e requer realização de Sessão Solene no dia <text:span text:style-name="T1">4 de Setembro de 2012</text:span>, em comemoração aos 180 anos da IENH – Instituição Evangélica de Novo Hamburgo.</text:p>
      <text:p text:style-name="P12">O Vereador que este subscreve requer à Mesa, após os trâmites regimentais, cancelamento do Requerimento nº 43/2012, e realização de Sessão Solene no dia <text:span text:style-name="T1">4 de Setembro de 2012</text:span>, em comemoração aos 180 anos da IENH – Instituição Evangélica de Novo Hamburgo.</text:p>
      <text:p text:style-name="P13">Novo Hamburgo, 27 de fevereiro de 2012.</text:p>
      <text:p text:style-name="P14">Vereador Raul Cassel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9"/>
      <text:p text:style-name="P6">Obs: redação conforme original do autor.</text:p>
      <text:p text:style-name="P6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2-02-27T15:12:52</dc:date>
    <meta:printed-by>Luciara Pires</meta:printed-by>
    <meta:print-date>2011-07-25T16:34:36</meta:print-date>
    <dc:language>pt-BR</dc:language>
    <meta:editing-cycles>50</meta:editing-cycles>
    <meta:editing-duration>PT2H24M53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2" meta:word-count="145" meta:character-count="836"/>
  </office:meta>
</office:document-meta>
</file>