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 style:master-page-name="">
      <style:paragraph-properties fo:margin-left="0cm" fo:margin-right="0cm" fo:margin-top="0.199cm" fo:margin-bottom="0.199cm" loext:contextual-spacing="false" fo:text-align="justify" style:justify-single-word="false" fo:text-indent="2.499cm" style:auto-text-indent="false" style:page-number="auto"/>
      <style:text-properties style:font-name="Nimbus Roman No9 L" fo:font-size="12pt" fo:font-weight="normal" officeooo:paragraph-rsid="000894bb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" fo:font-size="12pt" fo:font-weight="normal" officeooo:rsid="001f9938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weight="normal" officeooo:rsid="001f9938" officeooo:paragraph-rsid="001f9938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03f5b"/>
    </style:style>
    <style:style style:name="T4" style:family="text">
      <style:text-properties officeooo:rsid="0011dc8a"/>
    </style:style>
    <style:style style:name="T5" style:family="text">
      <style:text-properties officeooo:rsid="0018be3e"/>
    </style:style>
    <style:style style:name="T6" style:family="text">
      <style:text-properties officeooo:rsid="001b9c0a"/>
    </style:style>
    <style:style style:name="T7" style:family="text">
      <style:text-properties officeooo:rsid="0020c82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PEDIDO DE PROVIDÊNCIAS Nº <text:span text:style-name="T7">2.747</text:span>/201<text:span text:style-name="T4">7</text:span></text:p>
      <text:p text:style-name="P11">Patrolamento em toda <text:span text:style-name="T7">a</text:span> extensão <text:span text:style-name="T7">d</text:span>a Rua Tadeu Carou Zogbi, no Bairro São José.</text:p>
      <text:p text:style-name="P7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12">Patrolamento em toda <text:span text:style-name="T7">a</text:span> extensão <text:span text:style-name="T7">d</text:span>a Rua Tadeu Carou Zogbi, no Bairro São José, pois a estrada está muito desnivelada e os veículos estão com dificuldade de trafegar na via.</text:p>
      <text:p text:style-name="P8">Novo Hamburgo, <text:span text:style-name="T6">23 de junho</text:span> de 201<text:span text:style-name="T3">7</text:span>.</text:p>
      <text:p text:style-name="P8"/>
      <text:p text:style-name="P9">Vereador <text:span text:style-name="T5">Vladi Lourenço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riginal do autor.</text:p>
      <text:p text:style-name="P6">/<text:span text:style-name="T7">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4" meta:word-count="155" meta:character-count="926" meta:non-whitespace-character-count="78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../tmp/.broffice.org/3/user/template/modelo-2012.ott" meta:date="2014-03-06T13:16:53"/>
  </office:meta>
</office:document-meta>
</file>