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171d951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171d951" style:font-size-asian="7pt" style:font-size-complex="7pt"/>
    </style:style>
    <style:style style:name="P6" style:family="paragraph" style:parent-style-name="Text_20_body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margin-left="0cm" fo:margin-right="0cm" fo:margin-top="0.499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officeooo:paragraph-rsid="0173f300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loext:contextual-spacing="false" fo:text-align="end" style:justify-single-word="false" fo:text-indent="0cm" style:auto-text-indent="false"/>
      <style:text-properties style:font-name="Nimbus Roman No9 L" fo:font-size="12pt" fo:font-weight="normal" officeooo:paragraph-rsid="0173f300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officeooo:rsid="0172bcb9" officeooo:paragraph-rsid="017bced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171d951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0ebce8" officeooo:paragraph-rsid="0171d95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26c2bb" officeooo:paragraph-rsid="0174531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 style:master-page-name="">
      <style:paragraph-properties fo:margin-left="0cm" fo:margin-right="0cm" fo:margin-top="0.199cm" fo:margin-bottom="0.199cm" loext:contextual-spacing="false" fo:text-align="justify" style:justify-single-word="false" fo:text-indent="2.499cm" style:auto-text-indent="false" style:page-number="auto"/>
      <style:text-properties style:font-name="Nimbus Roman No9 L" fo:font-size="12pt" fo:font-weight="normal" officeooo:paragraph-rsid="0173f300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style:font-name="Nimbus Roman No9 L" fo:font-size="12pt" fo:font-weight="normal" officeooo:paragraph-rsid="0179b934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26c2bb" officeooo:paragraph-rsid="0174531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0ebce8" officeooo:paragraph-rsid="0171d95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style:use-window-font-color="true" fo:language="pt" fo:country="BR" officeooo:rsid="0166b534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fo:language="pt" fo:country="BR" officeooo:rsid="016a939a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fo:language="pt" fo:country="BR" officeooo:rsid="016b004a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fo:language="pt" fo:country="BR" officeooo:rsid="016c011c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fo:language="pt" fo:country="BR" officeooo:rsid="01729a33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fo:language="pt" fo:country="BR" officeooo:rsid="0172bcb9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fo:language="pt" fo:country="BR" officeooo:rsid="0177ed32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fo:language="pt" fo:country="BR" officeooo:rsid="0179b934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style:use-window-font-color="true" fo:language="pt" fo:country="BR" officeooo:rsid="017b8328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style:use-window-font-color="true" fo:language="pt" fo:country="BR" officeooo:rsid="017c154a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officeooo:rsid="0173f300"/>
    </style:style>
    <style:style style:name="T14" style:family="text">
      <style:text-properties style:font-name-complex="Arial"/>
    </style:style>
    <style:style style:name="T15" style:family="text">
      <style:text-properties officeooo:rsid="0171d951" style:font-name-complex="Arial"/>
    </style:style>
    <style:style style:name="T16" style:family="text">
      <style:text-properties officeooo:rsid="01237c4e" style:font-name-complex="Arial"/>
    </style:style>
    <style:style style:name="T17" style:family="text">
      <style:text-properties officeooo:rsid="017bced4" style:font-name-complex="Arial"/>
    </style:style>
    <style:style style:name="T18" style:family="text">
      <style:text-properties officeooo:rsid="017d4888" style:font-name-complex="Arial"/>
    </style:style>
    <style:style style:name="T19" style:family="text">
      <style:text-properties officeooo:rsid="0173f300" style:font-name-complex="Arial"/>
    </style:style>
    <style:style style:name="T20" style:family="text">
      <style:text-properties officeooo:rsid="017c154a" style:font-name-complex="Arial"/>
    </style:style>
    <style:style style:name="T21" style:family="text">
      <style:text-properties officeooo:rsid="000d545c"/>
    </style:style>
    <style:style style:name="T22" style:family="text">
      <style:text-properties style:font-name-asian="Arial1" style:font-name-complex="Arial1"/>
    </style:style>
    <style:style style:name="T23" style:family="text">
      <style:text-properties officeooo:rsid="00230d80" style:font-name-asian="Arial1" style:font-name-complex="Arial1"/>
    </style:style>
    <style:style style:name="T24" style:family="text">
      <style:text-properties officeooo:rsid="017c154a" style:font-name-asian="Arial1" style:font-name-complex="Arial1"/>
    </style:style>
    <style:style style:name="T25" style:family="text">
      <style:text-properties officeooo:rsid="017bced4"/>
    </style:style>
    <style:style style:name="T26" style:family="text">
      <style:text-properties officeooo:rsid="017c154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2">PEDIDO DE PROVIDÊNCIAS</text:span> Nº <text:span text:style-name="T26">2.772</text:span>/201<text:span text:style-name="T13">7</text:span></text:p>
      <text:p text:style-name="P15"><text:span text:style-name="T12">D</text:span><text:span text:style-name="T8">esentupimento</text:span><text:span text:style-name="T5"> </text:span><text:span text:style-name="T9">e limpeza </text:span><text:span text:style-name="T8">de</text:span><text:span text:style-name="T6"> </text:span><text:span text:style-name="T8">bueiro</text:span><text:span text:style-name="T6"> na </text:span><text:span text:style-name="T12">R</text:span><text:span text:style-name="T6">ua </text:span><text:span text:style-name="T11">Vereador</text:span><text:span text:style-name="T6"> </text:span><text:span text:style-name="T11">Oscar Horn, esquina com a </text:span><text:span text:style-name="T12">R</text:span><text:span text:style-name="T11">ua Curitibanos</text:span><text:span text:style-name="T10">, </text:span><text:span text:style-name="T7">no </text:span><text:span text:style-name="T12">B</text:span><text:span text:style-name="T6">airro </text:span><text:span text:style-name="T10">Canudos</text:span><text:span text:style-name="T3">.</text:span></text:p>
      <text:p text:style-name="P14"><text:span text:style-name="T21">Solicita-se</text:span>, após os trâmites regimentais, <text:span text:style-name="T21">que seja enviada </text:span>cópia da presente proposição ao <text:span text:style-name="T21">Poder Executivo</text:span>, para que <text:span text:style-name="T21">realize as seguintes providências:</text:span></text:p>
      <text:p text:style-name="P9"><text:tab/><text:tab/><text:span text:style-name="T25">Reiteração do Pedido de Providências </text:span><text:span text:style-name="T17">Nº </text:span><text:span text:style-name="T18">2.458</text:span><text:span text:style-name="T17">/201</text:span><text:span text:style-name="T19">7, </text:span><text:span text:style-name="T17">que s</text:span><text:span text:style-name="T25">olicita desentupimento, limpeza do bueiro e hidrojateamento da rede de esgoto da via.</text:span></text:p>
      <text:p text:style-name="P7"><text:tab/><text:tab/>Novo Hamburgo, <text:span text:style-name="T25">26 de junho</text:span> de 201<text:span text:style-name="T13">7</text:span>.</text:p>
      <text:p text:style-name="P8"/>
      <text:p text:style-name="P8"><text:span text:style-name="T14">Vereadora Patr</text:span><text:span text:style-name="T20">i</text:span><text:span text:style-name="T14">cia Bec</text:span><text:span text:style-name="T16">k</text:span></text:p>
      <text:p text:style-name="P6"/>
      <text:p text:style-name="P6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><text:span text:style-name="T22">Obs.: redação conforme original d</text:span><text:span text:style-name="T23">a</text:span><text:span text:style-name="T22"> autor</text:span><text:span text:style-name="T23">a</text:span><text:span text:style-name="T22">.</text:span></text:p>
      <text:p text:style-name="P13"><text:span text:style-name="T22">/</text:span><text:span text:style-name="T24">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171d951" style:font-size-asian="7pt" style:font-size-complex="7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171d951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<text:span text:style-name="MT1">Doe Medula Óssea, Sangue do Cordão Umbilical e Placentário – PRÓ-MEDULA (Lei Municipal Nº 2.310/2011, de 08 de agosto de 2011</text:span>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meta:creation-date>2010-09-01T14:48:09</meta:creation-date>
    <dc:date>2017-06-26T11:10:44.552329105</dc:date>
    <meta:printed-by>Raul Becker</meta:printed-by>
    <meta:print-date>2014-02-25T15:42:37</meta:print-date>
    <dc:language>pt-BR</dc:language>
    <meta:editing-cycles>142</meta:editing-cycles>
    <meta:editing-duration>PT8H5M59S</meta:editing-duration>
    <dc:creator>Carolyne Andersson</dc:creator>
    <meta:document-statistic meta:table-count="0" meta:image-count="1" meta:object-count="0" meta:page-count="1" meta:paragraph-count="14" meta:word-count="150" meta:character-count="937" meta:non-whitespace-character-count="79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mozilla_carolyne-andersson0/PP/2017/PP/2017/PP/2017/PP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