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 style:master-page-name="">
      <style:paragraph-properties fo:margin-left="7.999cm" fo:margin-right="0cm" fo:margin-top="0cm" fo:margin-bottom="0cm" loext:contextual-spacing="false" fo:text-align="justify" style:justify-single-word="false" fo:orphans="0" fo:widows="0" fo:text-indent="0cm" style:auto-text-indent="false" style:page-number="auto" style:text-autospace="none" style:writing-mode="page"/>
      <style:text-properties style:font-name="Nimbus Roman No9 L" officeooo:rsid="002e3b3b" officeooo:paragraph-rsid="00743903" style:font-name-complex="Arial"/>
    </style:style>
    <style:style style:name="P8" style:family="paragraph" style:parent-style-name="Standard">
      <style:paragraph-properties fo:margin-left="7.999cm" fo:margin-right="0cm" fo:margin-top="0cm" fo:margin-bottom="0cm" loext:contextual-spacing="false" fo:text-align="justify" style:justify-single-word="false" fo:orphans="0" fo:widows="0" fo:text-indent="0cm" style:auto-text-indent="false" style:text-autospace="none" style:writing-mode="page"/>
      <style:text-properties style:font-name="Nimbus Roman No9 L" officeooo:rsid="002e3b3b" officeooo:paragraph-rsid="00743903" style:font-name-complex="Arial"/>
    </style:style>
    <style:style style:name="P9" style:family="paragraph" style:parent-style-name="Standard">
      <style:paragraph-properties fo:margin-left="7.999cm" fo:margin-right="0cm" fo:margin-top="0cm" fo:margin-bottom="0cm" loext:contextual-spacing="false" fo:text-align="justify" style:justify-single-word="false" fo:orphans="0" fo:widows="0" fo:text-indent="0cm" style:auto-text-indent="false" style:text-autospace="none" style:writing-mode="page"/>
      <style:text-properties officeooo:paragraph-rsid="007ea0f9"/>
    </style:style>
    <style:style style:name="P10" style:family="paragraph" style:parent-style-name="Standard">
      <style:paragraph-properties fo:margin-left="6.668cm" fo:margin-right="0cm" fo:margin-top="0cm" fo:margin-bottom="0cm" loext:contextual-spacing="false" fo:text-align="justify" style:justify-single-word="false" fo:orphans="0" fo:widows="0" fo:text-indent="0cm" style:auto-text-indent="false" style:text-autospace="none" style:writing-mode="page"/>
      <style:text-properties style:font-name="Nimbus Roman No9 L" officeooo:paragraph-rsid="00743903" style:font-name-complex="Arial"/>
    </style:style>
    <style:style style:name="P11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3.175cm" style:auto-text-indent="false" style:text-autospace="none" style:writing-mode="page"/>
      <style:text-properties officeooo:paragraph-rsid="00852cfd"/>
    </style:style>
    <style:style style:name="P12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3.175cm" style:auto-text-indent="false" style:text-autospace="none" style:writing-mode="page"/>
      <style:text-properties officeooo:paragraph-rsid="007fe525"/>
    </style:style>
    <style:style style:name="P13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3.175cm" style:auto-text-indent="false" style:text-autospace="none" style:writing-mode="page"/>
      <style:text-properties officeooo:paragraph-rsid="0086eebb"/>
    </style:style>
    <style:style style:name="P14" style:family="paragraph" style:parent-style-name="Standard" style:master-page-name="Standard">
      <style:paragraph-properties fo:margin-top="0cm" fo:margin-bottom="0cm" loext:contextual-spacing="false" fo:text-align="center" style:justify-single-word="false" style:page-number="auto" style:writing-mod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paragraph-properties fo:margin-top="0cm" fo:margin-bottom="0cm" loext:contextual-spacing="false" fo:text-align="justify" style:justify-single-word="false" style:writing-mode="page"/>
      <style:text-properties style:font-name="Nimbus Roman No9 L" fo:font-size="12pt" fo:font-weight="normal" officeooo:paragraph-rsid="00373ff6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style:paragraph-properties fo:margin-top="0cm" fo:margin-bottom="0cm" loext:contextual-spacing="false" fo:text-align="justify" style:justify-single-word="false" style:writing-mode="page"/>
      <style:text-properties style:font-name="Nimbus Roman No9 L" fo:font-size="12pt" fo:font-weight="normal" officeooo:paragraph-rsid="00373ff6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2.499cm" style:auto-text-indent="false" style:writing-mode="page"/>
      <style:text-properties style:font-name="Nimbus Roman No9 L" fo:font-size="12pt" fo:font-weight="normal" officeooo:paragraph-rsid="00282255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2.499cm" style:auto-text-indent="false" style:writing-mode="page"/>
      <style:text-properties style:font-name="Nimbus Roman No9 L" fo:font-size="12pt" fo:font-weight="normal" officeooo:paragraph-rsid="00282255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85cb"/>
    </style:style>
    <style:style style:name="T3" style:family="text">
      <style:text-properties officeooo:rsid="006fc8a4"/>
    </style:style>
    <style:style style:name="T4" style:family="text"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T5" style:family="text">
      <style:text-properties style:font-name="Nimbus Roman No9 L" fo:font-size="12pt" fo:font-weight="normal" officeooo:rsid="006fc99d" style:font-size-asian="12pt" style:font-weight-asian="normal" style:font-size-complex="12pt" style:font-weight-complex="normal"/>
    </style:style>
    <style:style style:name="T6" style:family="text">
      <style:text-properties style:font-name="Nimbus Roman No9 L" fo:font-size="12pt" fo:font-weight="normal" officeooo:rsid="006ab52f" style:font-size-asian="12pt" style:font-weight-asian="normal" style:font-size-complex="12pt" style:font-weight-complex="normal"/>
    </style:style>
    <style:style style:name="T7" style:family="text">
      <style:text-properties style:font-name="Nimbus Roman No9 L" fo:font-size="12pt" fo:font-weight="normal" officeooo:rsid="004c85cb" style:font-size-asian="12pt" style:font-weight-asian="normal" style:font-size-complex="12pt" style:font-weight-complex="normal"/>
    </style:style>
    <style:style style:name="T8" style:family="text">
      <style:text-properties style:font-name="Nimbus Roman No9 L" fo:font-size="12pt" fo:font-weight="normal" officeooo:rsid="00732875" style:font-size-asian="12pt" style:font-weight-asian="normal" style:font-size-complex="12pt" style:font-weight-complex="normal"/>
    </style:style>
    <style:style style:name="T9" style:family="text">
      <style:text-properties style:font-name="Nimbus Roman No9 L" fo:font-size="12pt" fo:font-weight="normal" officeooo:rsid="007b19f0" style:font-size-asian="12pt" style:font-weight-asian="normal" style:font-size-complex="12pt" style:font-weight-complex="normal"/>
    </style:style>
    <style:style style:name="T10" style:family="text">
      <style:text-properties style:font-name="Nimbus Roman No9 L" fo:font-size="12pt" fo:font-weight="normal" officeooo:rsid="00887d7a" style:font-size-asian="12pt" style:font-weight-asian="normal" style:font-size-complex="12pt" style:font-weight-complex="normal"/>
    </style:style>
    <style:style style:name="T11" style:family="text">
      <style:text-properties style:font-name="Nimbus Roman No9 L" style:font-name-complex="Arial"/>
    </style:style>
    <style:style style:name="T12" style:family="text">
      <style:text-properties style:font-name="Nimbus Roman No9 L" officeooo:rsid="00743903" style:font-name-complex="Arial"/>
    </style:style>
    <style:style style:name="T13" style:family="text">
      <style:text-properties style:font-name="Nimbus Roman No9 L" officeooo:rsid="002e3b3b" style:font-name-complex="Arial"/>
    </style:style>
    <style:style style:name="T14" style:family="text">
      <style:text-properties style:font-name="Nimbus Roman No9 L" officeooo:rsid="0036bac8" style:font-name-complex="Arial"/>
    </style:style>
    <style:style style:name="T15" style:family="text">
      <style:text-properties style:font-name="Nimbus Roman No9 L" officeooo:rsid="002fc090" style:font-name-complex="Arial"/>
    </style:style>
    <style:style style:name="T16" style:family="text">
      <style:text-properties style:font-name="Nimbus Roman No9 L" officeooo:rsid="0075e980" style:font-name-complex="Arial"/>
    </style:style>
    <style:style style:name="T17" style:family="text">
      <style:text-properties style:font-name="Nimbus Roman No9 L" officeooo:rsid="0024afc2" style:font-name-complex="Arial"/>
    </style:style>
    <style:style style:name="T18" style:family="text">
      <style:text-properties style:font-name="Nimbus Roman No9 L" officeooo:rsid="00245008" style:font-name-complex="Arial"/>
    </style:style>
    <style:style style:name="T19" style:family="text">
      <style:text-properties style:font-name="Nimbus Roman No9 L" officeooo:rsid="0076c5ec" style:font-name-complex="Arial"/>
    </style:style>
    <style:style style:name="T20" style:family="text">
      <style:text-properties style:font-name="Nimbus Roman No9 L" officeooo:rsid="0077213f" style:font-name-complex="Arial"/>
    </style:style>
    <style:style style:name="T21" style:family="text">
      <style:text-properties style:font-name="Nimbus Roman No9 L" officeooo:rsid="007b19f0" style:font-name-complex="Arial"/>
    </style:style>
    <style:style style:name="T22" style:family="text">
      <style:text-properties style:font-name="Nimbus Roman No9 L" officeooo:rsid="007d096b" style:font-name-complex="Arial"/>
    </style:style>
    <style:style style:name="T23" style:family="text">
      <style:text-properties style:font-name="Nimbus Roman No9 L" officeooo:rsid="007eaf85" style:font-name-complex="Arial"/>
    </style:style>
    <style:style style:name="T24" style:family="text">
      <style:text-properties style:font-name="Nimbus Roman No9 L" officeooo:rsid="00812f70" style:font-name-complex="Arial"/>
    </style:style>
    <style:style style:name="T25" style:family="text">
      <style:text-properties style:font-name="Nimbus Roman No9 L" officeooo:rsid="007ea0f9" style:font-name-complex="Arial"/>
    </style:style>
    <style:style style:name="T26" style:family="text">
      <style:text-properties style:font-name="Nimbus Roman No9 L" officeooo:rsid="0082184f" style:font-name-complex="Arial"/>
    </style:style>
    <style:style style:name="T27" style:family="text">
      <style:text-properties style:font-name="Nimbus Roman No9 L" officeooo:rsid="008413e5" style:font-name-complex="Arial"/>
    </style:style>
    <style:style style:name="T28" style:family="text">
      <style:text-properties style:font-name="Nimbus Roman No9 L" officeooo:rsid="007915ea" style:font-name-complex="Arial"/>
    </style:style>
    <style:style style:name="T29" style:family="text">
      <style:text-properties style:font-name="Nimbus Roman No9 L" officeooo:rsid="007fe525" style:font-name-complex="Arial"/>
    </style:style>
    <style:style style:name="T30" style:family="text">
      <style:text-properties style:font-name="Nimbus Roman No9 L" officeooo:rsid="00852cfd" style:font-name-complex="Arial"/>
    </style:style>
    <style:style style:name="T31" style:family="text">
      <style:text-properties style:font-name="Nimbus Roman No9 L" officeooo:rsid="00868170" style:font-name-complex="Arial"/>
    </style:style>
    <style:style style:name="T32" style:family="text">
      <style:text-properties style:font-name="Nimbus Roman No9 L" fo:font-weight="normal" style:font-weight-asian="normal" style:font-name-complex="Arial" style:font-weight-complex="normal"/>
    </style:style>
    <style:style style:name="T33" style:family="text">
      <style:text-properties style:font-name="Nimbus Roman No9 L" fo:font-weight="normal" officeooo:rsid="007915ea" style:font-weight-asian="normal" style:font-name-complex="Arial" style:font-weight-complex="normal"/>
    </style:style>
    <style:style style:name="T34" style:family="text">
      <style:text-properties style:font-name="Nimbus Roman No9 L" fo:font-weight="normal" officeooo:rsid="007a192a" style:font-weight-asian="normal" style:font-name-complex="Arial" style:font-weight-complex="normal"/>
    </style:style>
    <style:style style:name="T35" style:family="text">
      <style:text-properties style:font-name="Nimbus Roman No9 L" fo:font-weight="normal" officeooo:rsid="007a7d5e" style:font-weight-asian="normal" style:font-name-complex="Arial" style:font-weight-complex="normal"/>
    </style:style>
    <style:style style:name="T36" style:family="text">
      <style:text-properties style:font-name="Nimbus Roman No9 L" fo:font-weight="normal" officeooo:rsid="008413e5" style:font-weight-asian="normal" style:font-name-complex="Arial" style:font-weight-complex="normal"/>
    </style:style>
    <style:style style:name="T37" style:family="text">
      <style:text-properties officeooo:rsid="007069e4"/>
    </style:style>
    <style:style style:name="T38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3cc3b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2828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2a24b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24500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7a7d5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7b19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8413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7ffc5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fo:font-variant="normal" fo:text-transform="none" fo:color="#000000" style:font-name="Nimbus Roman No9 L" fo:font-size="12pt" fo:letter-spacing="normal" fo:language="pt" fo:country="BR" fo:font-style="normal" fo:font-weight="normal" officeooo:rsid="0081e11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7" style:family="text">
      <style:text-properties fo:color="#000000" style:font-name="Nimbus Roman No9 L" fo:font-size="12pt" fo:language="pt" fo:country="BR" fo:font-weight="normal" officeooo:rsid="0002f25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8" style:family="text">
      <style:text-properties fo:color="#000000" style:font-name="Nimbus Roman No9 L" fo:font-size="12pt" fo:language="pt" fo:country="BR" fo:font-weight="normal" officeooo:rsid="007d096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9" style:family="text">
      <style:text-properties fo:color="#000000" style:font-name="Nimbus Roman No9 L" fo:font-size="12pt" fo:language="pt" fo:country="BR" fo:font-weight="normal" officeooo:rsid="00864d1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0" style:family="text">
      <style:text-properties style:font-name-asian="Arial1" style:font-name-complex="Arial1"/>
    </style:style>
    <style:style style:name="T51" style:family="text">
      <style:text-properties officeooo:rsid="0031755a" style:font-name-asian="Arial1" style:font-name-complex="Arial1"/>
    </style:style>
    <style:style style:name="T52" style:family="text">
      <style:text-properties officeooo:rsid="006ab52f" style:font-name-asian="Arial1" style:font-name-complex="Arial1"/>
    </style:style>
    <style:style style:name="T53" style:family="text">
      <style:text-properties officeooo:rsid="007d096b" style:font-name-asian="Arial1" style:font-name-complex="Arial1"/>
    </style:style>
    <style:style style:name="T54" style:family="text">
      <style:text-properties officeooo:rsid="006753a7" style:font-name-asian="Arial1" style:font-name-complex="Arial1"/>
    </style:style>
    <style:style style:name="T55" style:family="text">
      <style:text-properties officeooo:rsid="00852cfd"/>
    </style:style>
    <style:style style:name="T56" style:family="text">
      <style:text-properties officeooo:rsid="0089b05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3">INDICAÇÃO</text:span> Nº <text:span text:style-name="T55">1005</text:span>/20<text:span text:style-name="T2">23</text:span></text:p>
      <text:p text:style-name="P7"/>
      <text:p text:style-name="P8"/>
      <text:p text:style-name="P8"/>
      <text:p text:style-name="P9"><text:span text:style-name="T25">Indica</text:span><text:span text:style-name="T30">ção</text:span><text:span text:style-name="T25"> a</text:span><text:span text:style-name="T23">o Poder Executivo Municipal </text:span><text:span text:style-name="T30">para </text:span><text:span text:style-name="T25">que </text:span><text:span text:style-name="T23">d</text:span><text:span text:style-name="T21">isponibiliz</text:span><text:span text:style-name="T23">e</text:span><text:span text:style-name="T21"> ou cobr</text:span><text:span text:style-name="T23">e</text:span><text:span text:style-name="T21"> das empresas de transporte público a a</text:span><text:span text:style-name="T12">tualização </text:span><text:span text:style-name="T24">d</text:span><text:span text:style-name="T12">o t</text:span><text:span text:style-name="T13">reinamento ou instrução </text:span><text:span text:style-name="T24">ao</text:span><text:span text:style-name="T13">s </text:span><text:span text:style-name="T12">motoristas</text:span><text:span text:style-name="T13"> para </text:span><text:span text:style-name="T24">o</text:span><text:span text:style-name="T12"> tratamento </text:span><text:span text:style-name="T24">adequado</text:span><text:span text:style-name="T12"> à</text:span><text:span text:style-name="T21">s</text:span><text:span text:style-name="T12"> pessoas com</text:span><text:span text:style-name="T13"> </text:span><text:span text:style-name="T14">a</text:span><text:span text:style-name="T13">utis</text:span><text:span text:style-name="T12">mo</text:span><text:span text:style-name="T13">, com </text:span><text:span text:style-name="T30">S</text:span><text:span text:style-name="T13">índrome de </text:span><text:span text:style-name="T30">D</text:span><text:span text:style-name="T13">own,</text:span><text:span text:style-name="T15"> com deficiência mental </text:span><text:span text:style-name="T12">e/ou <text:s/>física n</text:span><text:span text:style-name="T16">as linhas de ônibus municipais</text:span><text:span text:style-name="T13">.</text:span></text:p>
      <text:p text:style-name="P10"/>
      <text:p text:style-name="P10"/>
      <text:p text:style-name="P10"/>
      <text:p text:style-name="P11"><text:span text:style-name="T47">Solicita-se que, após os trâmites regimentais, seja enviada cópia da presente proposição ao Poder Executivo </text:span><text:span text:style-name="T48">Municipal e à Diretoria de Transporte Público, </text:span><text:span text:style-name="T47">no Centro Administrativo Leopoldo Petry – 1º andar, para que</text:span><text:span text:style-name="T11"> estude a viabilidade da mesma </text:span><text:span text:style-name="T22">e encaminhe</text:span><text:span text:style-name="T11">, considerando que:</text:span></text:p>
      <text:p text:style-name="P12"><text:span text:style-name="T26">A </text:span><text:span text:style-name="T29">indicação</text:span><text:span text:style-name="T26"> para</text:span><text:span text:style-name="T23"> que o Poder Executivo Municipal d</text:span><text:span text:style-name="T21">isponibiliz</text:span><text:span text:style-name="T23">e</text:span><text:span text:style-name="T21"> ou cobr</text:span><text:span text:style-name="T23">e</text:span><text:span text:style-name="T21"> das empresas de transporte público a a</text:span><text:span text:style-name="T12">tualização </text:span><text:span text:style-name="T24">d</text:span><text:span text:style-name="T12">o t</text:span><text:span text:style-name="T13">reinamento ou instrução </text:span><text:span text:style-name="T24">ao</text:span><text:span text:style-name="T13">s </text:span><text:span text:style-name="T12">motoristas</text:span><text:span text:style-name="T13"> para </text:span><text:span text:style-name="T24">o</text:span><text:span text:style-name="T12"> tratamento </text:span><text:span text:style-name="T24">adequado</text:span><text:span text:style-name="T12"> à</text:span><text:span text:style-name="T21">s</text:span><text:span text:style-name="T12"> pessoas com</text:span><text:span text:style-name="T13"> </text:span><text:span text:style-name="T14">a</text:span><text:span text:style-name="T13">utis</text:span><text:span text:style-name="T12">mo</text:span><text:span text:style-name="T13">, com </text:span><text:span text:style-name="T31">S</text:span><text:span text:style-name="T13">índrome de </text:span><text:span text:style-name="T31">D</text:span><text:span text:style-name="T13">own,</text:span><text:span text:style-name="T15"> com deficiência mental </text:span><text:span text:style-name="T12">e/ou <text:s/>física n</text:span><text:span text:style-name="T16">as linhas de ônibus municipais</text:span><text:span text:style-name="T13">.</text:span></text:p>
      <text:p text:style-name="P12"><text:span text:style-name="T31">A</text:span><text:span text:style-name="T23"> presente </text:span><text:span text:style-name="T31">indicação</text:span><text:span text:style-name="T11"> </text:span><text:span text:style-name="T27">é consequência </text:span><text:span text:style-name="T16">de</text:span><text:span text:style-name="T17"> reclamações</text:span><text:span text:style-name="T11"> </text:span><text:span text:style-name="T18">quanto ao</text:span><text:span text:style-name="T11"> despreparo </text:span><text:span text:style-name="T26">de alguns</text:span><text:span text:style-name="T18"> profissionais</text:span><text:span text:style-name="T11"> </text:span><text:span text:style-name="T27">no trato com</text:span><text:span text:style-name="T16"> as pessoas com autismo, </text:span><text:span text:style-name="T27">principalmente,</text:span><text:span text:style-name="T16"> mesmo estando com sua </text:span><text:span text:style-name="T19">Carteira de Identificação</text:span><text:span text:style-name="T16"> </text:span><text:span text:style-name="T19">prevista </text:span><text:span text:style-name="T20">na Lei Federal</text:span><text:span text:style-name="T32"> 13.977/2020. </text:span><text:span text:style-name="T36">Assim, causando </text:span><text:span text:style-name="Strong_20_Emphasis"><text:span text:style-name="T34">constrangimento </text:span></text:span><text:span text:style-name="Strong_20_Emphasis"><text:span text:style-name="T36">a essas</text:span></text:span><text:span text:style-name="Strong_20_Emphasis"><text:span text:style-name="T34"> pessoas, infringindo o que trata o Art. 4º <text:s/>da Lei <text:s/>Nº 12.764, que </text:span></text:span><text:span text:style-name="Strong_20_Emphasis"><text:span text:style-name="T35">lhes garante que não</text:span></text:span><text:span text:style-name="Strong_20_Emphasis"><text:span text:style-name="T34"> </text:span></text:span><text:span text:style-name="Strong_20_Emphasis"><text:span text:style-name="T35">sofrerão</text:span></text:span><text:span text:style-name="Strong_20_Emphasis"><text:span text:style-name="T34"> “discriminação por motivo da deficiência.”</text:span></text:span></text:p>
      <text:p text:style-name="P12"><text:span text:style-name="T29">No</text:span><text:span text:style-name="T20"> caso do autismo, especialmente, mas não exclusivamente, há dificuldades de reconhecer a deficiência e portanto respeitar os direitos das pessoas diagnosticadas com essa síndrome. </text:span><text:span text:style-name="T28">O uso da Carteira de Identificação estabelecida na Lei 13.977/2020 se propõe justamente a superar essa dificuldade na garantia dos direitos já previstos na </text:span><text:span text:style-name="T20">Lei</text:span><text:span text:style-name="T19"> </text:span><text:span text:style-name="T33">Federal</text:span><text:span text:style-name="Strong_20_Emphasis"><text:span text:style-name="T33"> Nº 12.764. </text:span></text:span></text:p>
      <text:p text:style-name="P13"><text:span text:style-name="T39">Portanto, tendo em vista que cabe ao</text:span><text:span text:style-name="T38"> </text:span><text:span text:style-name="T40">Poder </text:span><text:span text:style-name="T46">Executivo</text:span><text:span text:style-name="T38"> </text:span><text:span text:style-name="T44">garantir</text:span><text:span text:style-name="T45"> serviços públicos </text:span><text:span text:style-name="T41">dign</text:span><text:span text:style-name="T45">os</text:span><text:span text:style-name="T41"> e respeito</text:span><text:span text:style-name="T45">so</text:span><text:span text:style-name="T41">s, </text:span><text:span text:style-name="T45">mesmo quando prestados por terceiros</text:span><text:span text:style-name="T41">, </text:span><text:span text:style-name="T46">solicita-se que o</text:span><text:span text:style-name="T41"> Executivo Municipal </text:span><text:span text:style-name="T46">estude a viabilidade da presente indicação</text:span><text:span text:style-name="T41">, no intuito de disponibilizar </text:span><text:span text:style-name="T43">ou cobrar </text:span><text:span text:style-name="T41">treinamento ou instrução aos </text:span><text:span text:style-name="T42">motoristas do transporte público</text:span><text:span text:style-name="T41">, para que deem o atendimento adequado às especificidades d</text:span><text:span text:style-name="T43">estes usuários </text:span><text:span text:style-name="T45">e</text:span><text:span text:style-name="T43"> respeitando seus direitos legais.</text:span></text:p>
      <text:p text:style-name="P13"><text:span text:style-name="T43"/></text:p>
      <text:p text:style-name="P13"><text:span text:style-name="T4">Novo Hamburgo,</text:span><text:span text:style-name="T8"> </text:span><text:span text:style-name="T9">2</text:span><text:span text:style-name="T10">7</text:span><text:span text:style-name="T6"> de </text:span><text:span text:style-name="T8">março</text:span><text:span text:style-name="T4"> de 20</text:span><text:span text:style-name="T7">2</text:span><text:span text:style-name="T5">3</text:span><text:span text:style-name="T4">.</text:span></text:p>
      <text:p text:style-name="P17"/>
      <text:p text:style-name="P18"><text:span text:style-name="T51">Vereador </text:span><text:span text:style-name="T52">Enio Brizol</text:span><text:span text:style-name="T53">a</text:span></text:p>
      <text:p text:style-name="P15"/>
      <text:p text:style-name="P15"/>
      <text:p text:style-name="P16"><text:span text:style-name="T50">Obs.: </text:span><text:span text:style-name="T54">R</text:span><text:span text:style-name="T50">edação conforme </text:span><text:span text:style-name="T54">o</text:span><text:span text:style-name="T50"> original do autor.</text:span></text:p>
      <text:p text:style-name="P15">/<text:span text:style-name="T56">SMC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3-03-23T11:29:28.955000000</meta:print-date>
    <meta:document-statistic meta:table-count="0" meta:image-count="1" meta:object-count="0" meta:page-count="1" meta:paragraph-count="17" meta:word-count="394" meta:character-count="2603" meta:non-whitespace-character-count="221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../../../tmp/.broffice.org/3/user/template/modelo-2012.ott" meta:date="2014-03-06T13:16:53"/>
  </office:meta>
</office:document-meta>
</file>