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E200000640F6045210DD6C80D2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a8add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a617f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1.499cm" fo:margin-bottom="0cm" style:contextual-spacing="false" fo:text-align="start" style:justify-single-word="false" fo:text-indent="0cm" style:auto-text-indent="false"/>
      <style:text-properties style:font-name="Nimbus Roman" fo:font-size="12pt" fo:font-weight="normal" officeooo:rsid="002d0972" officeooo:paragraph-rsid="037a936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fo:font-weight="normal" officeooo:paragraph-rsid="03c4a917" style:font-weight-asian="normal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3c4a917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/>
      <style:text-properties style:font-name="Nimbus Roman" officeooo:paragraph-rsid="03c4a917"/>
    </style:style>
    <style:style style:name="P13" style:family="paragraph" style:parent-style-name="Standard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/>
      <style:text-properties fo:font-variant="normal" fo:text-transform="none" fo:color="#000000" loext:opacity="100%" style:text-line-through-style="none" style:text-line-through-type="none" style:font-name="Nimbus Roman" fo:font-size="12pt" fo:font-style="normal" style:text-underline-style="none" fo:font-weight="normal" officeooo:rsid="03be7be6" officeooo:paragraph-rsid="03be7be6" style:text-blinking="false" fo:background-color="transparent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fo:font-variant="normal" fo:text-transform="none" fo:color="#000000" loext:opacity="100%" style:text-line-through-style="none" style:text-line-through-type="none" style:font-name="Nimbus Roman" fo:font-size="12pt" fo:font-style="normal" style:text-underline-style="none" fo:font-weight="normal" officeooo:rsid="000d545c" officeooo:paragraph-rsid="03c4a917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Nimbus Roman" fo:font-size="12pt" fo:language="pt" fo:country="BR" fo:font-style="normal" style:text-underline-style="none" fo:font-weight="normal" officeooo:rsid="03be7be6" officeooo:paragraph-rsid="03c4a917" style:text-blinking="false" fo:background-color="transparent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3c4a917"/>
    </style:style>
    <style:style style:name="P1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style:font-name="Nimbus Roman" fo:font-weight="normal" style:font-weight-asian="normal" style:font-weight-complex="normal"/>
    </style:style>
    <style:style style:name="T5" style:family="text">
      <style:text-properties officeooo:rsid="0362282b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language="pt" fo:country="BR" fo:font-style="normal" style:text-underline-style="none" officeooo:rsid="03be7be6" style:text-blinking="false" fo:background-color="transparent" loext:char-shading-value="0" style:font-name-asian="Times New Roman" style:font-size-asian="12pt" style:language-asian="pt" style:country-asian="BR" style:font-style-asian="normal" style:font-name-complex="Times New Roman" style:font-size-complex="12pt" style:language-complex="pt" style:country-complex="BR" style:font-style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language="pt" fo:country="BR" fo:font-style="normal" style:text-underline-style="none" officeooo:rsid="03c4a917" style:text-blinking="false" fo:background-color="transparent" loext:char-shading-value="0" style:font-name-asian="Times New Roman" style:font-size-asian="12pt" style:language-asian="pt" style:country-asian="BR" style:font-style-asian="normal" style:font-name-complex="Times New Roman" style:font-size-complex="12pt" style:language-complex="pt" style:country-complex="BR" style:font-style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language="pt" fo:country="BR" fo:font-style="normal" style:text-underline-style="none" fo:font-weight="normal" officeooo:rsid="03be7be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fo:font-size="12pt" fo:language="pt" fo:country="BR" fo:font-style="normal" style:text-underline-style="none" fo:font-weight="normal" officeooo:rsid="03c04b8f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0" style:family="text">
      <style:text-properties officeooo:rsid="0384576d"/>
    </style:style>
    <style:style style:name="T11" style:family="text">
      <style:text-properties officeooo:rsid="03c33772"/>
    </style:style>
    <style:style style:name="T12" style:family="text">
      <style:text-properties officeooo:rsid="03c4a917"/>
    </style:style>
    <style:style style:name="T13" style:family="text">
      <style:text-properties fo:font-size="12pt" fo:font-weight="normal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3be7be6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3c4a917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3b93c7f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362282b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21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22" style:family="text">
      <style:text-properties fo:font-size="12pt" fo:font-weight="normal" officeooo:rsid="035c4c63" style:font-size-asian="12pt" style:font-weight-asian="normal" style:font-name-complex="Arial" style:font-size-complex="12pt" style:font-weight-complex="normal"/>
    </style:style>
    <style:style style:name="T23" style:family="text">
      <style:text-properties fo:font-size="12pt" fo:font-weight="normal" officeooo:rsid="037f0883" style:font-size-asian="12pt" style:font-weight-asian="normal" style:font-name-complex="Ari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2">PEDIDO DE PROVIDÊNCIAS</text:span> Nº <text:span text:style-name="T12">3726</text:span>/<text:span text:style-name="T3">202</text:span><text:span text:style-name="T5">5</text:span></text:p>
      <text:p text:style-name="P13">Remoção <text:span text:style-name="T12">urgente</text:span> de árvore comprometendo<text:span text:style-name="T11"> </text:span><text:span text:style-name="T12">a </text:span>segurança da via pública e passeio público, na <text:span text:style-name="T12">R</text:span>ua Pitagoares, n<text:span text:style-name="T12">º </text:span>58, <text:span text:style-name="T12">no Bairro Ideal.</text:span></text:p>
      <text:p text:style-name="P14">Solicita-se, após os trâmites regimentais, que seja enviada cópia da presente proposição ao Poder Executivo, para que realize a seguinte providência:</text:p>
      <text:p text:style-name="P10"/>
      <text:p text:style-name="P15">Remoção urgente de árvore comprometendo a segurança da via pública e passeio público, na Rua Pitagoares, nº 58, no Bairro Ideal.</text:p>
      <text:p text:style-name="P10"/>
      <text:p text:style-name="P10"><text:span text:style-name="T6">A árvore </text:span><text:span text:style-name="T7">mencionada</text:span><text:span text:style-name="T6"> apresenta inclinação acentuada e galhos que avançam sobre a via e o passeio público, representando risco iminente à segurança de pedestres, motoristas e imóveis próximos. O comprometimento estrutural da árvore pode ocasionar queda de galhos ou até mesmo do tronco, especialmente em dias de vento ou chuva, agravando o perigo.</text:span></text:p>
      <text:p text:style-name="P10"/>
      <text:p text:style-name="P10">Ressalta-se que a via é utilizada diariamente por caminhões e pelo transporte escolar, o que aumenta a necessidade de intervenção imediata para evitar acidentes e garantir a segurança de quem transita pelo local. Além disso, os galhos estão em contato com a rede elétrica, ampliando o risco de danos e interrupções no fornecimento de energia.</text:p>
      <text:p text:style-name="P11"/>
      <text:p text:style-name="P16"><text:span text:style-name="T4">Diante do exposto, solicita-se a </text:span><text:span text:style-name="Strong_20_Emphasis"><text:span text:style-name="T4">remoção com urgência</text:span></text:span><text:span text:style-name="T4"> da árvore, a fim de prevenir danos materiais e preservar a integridade física da população que circula pela região.</text:span></text:p>
      <text:p text:style-name="P11"/>
      <text:p text:style-name="P11"><text:span text:style-name="T8">E</text:span><text:span text:style-name="T9">m anexo foto do local.</text:span></text:p>
      <text:p text:style-name="P11"/>
      <text:p text:style-name="P11"/>
      <text:p text:style-name="P11"><text:span text:style-name="T13">Novo Hamburgo, </text:span><text:span text:style-name="T14">1</text:span><text:span text:style-name="T15">5</text:span><text:span text:style-name="T16"> </text:span><text:span text:style-name="T17">de </text:span><text:span text:style-name="T14">outubro</text:span><text:span text:style-name="T17"> </text:span><text:span text:style-name="T18">de 202</text:span><text:span text:style-name="T19">5</text:span><text:span text:style-name="T18">.</text:span></text:p>
      <text:p text:style-name="P11"/>
      <text:p text:style-name="P11"/>
      <text:p text:style-name="P11"/>
      <text:p text:style-name="P11"/>
      <text:p text:style-name="P11"/>
      <text:p text:style-name="P12"><text:span text:style-name="T20">Vereador</text:span><text:span text:style-name="T21"> </text:span><text:span text:style-name="T22">Cristiano Colle</text:span><text:span text:style-name="T23">r</text:span></text:p>
      <text:p text:style-name="P9"/>
      <text:p text:style-name="P8"/>
      <text:p text:style-name="P8"/>
      <text:p text:style-name="P8"/>
      <text:p text:style-name="P8"/>
      <text:p text:style-name="P7"/>
      <text:p text:style-name="P7">Obs.: Redação conforme original d<text:span text:style-name="T10">o</text:span> autor.</text:p>
      <text:p text:style-name="P7">/<text:span text:style-name="T12">AU</text:span></text:p>
      <text:p text:style-name="P7"/>
      <text:p text:style-name="P7"/>
      <text:p text:style-name="P7"/>
      <text:p text:style-name="P7"><text:soft-page-break/></text:p>
      <text:p text:style-name="P7"><draw:frame draw:style-name="fr1" draw:name="Figura1" text:anchor-type="char" svg:x="1.799cm" svg:y="3.909cm" svg:width="12.511cm" svg:height="14.988cm" draw:z-index="2"><draw:image xlink:href="Pictures/10000000000002E200000640F6045210DD6C80D2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08-13T17:28:07.339827734</meta:print-date>
    <meta:document-statistic meta:table-count="0" meta:image-count="2" meta:object-count="0" meta:page-count="2" meta:paragraph-count="18" meta:word-count="293" meta:character-count="1813" meta:non-whitespace-character-count="1536"/>
    <meta:user-defined meta:name="Info 1"/>
    <meta:user-defined meta:name="Info 2"/>
    <meta:user-defined meta:name="Info 3"/>
    <meta:user-defined meta:name="Info 4"/>
  </office:meta>
</office:document-meta>
</file>