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serif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02d2213" style:font-size-asian="7pt" style:font-size-complex="7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d2213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fo:break-before="page"/>
      <style:text-properties style:font-name="Nimbus Roman" fo:font-size="12pt" fo:font-weight="bold" officeooo:paragraph-rsid="00589046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left="8.02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342ad4" officeooo:paragraph-rsid="0055682a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8.02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paragraph-rsid="0055682a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Nimbus Roman" fo:font-size="12pt" fo:font-weight="normal" officeooo:paragraph-rsid="005b86bf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end" style:justify-single-word="false"/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Nimbus Roman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2d221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2d2213" officeooo:paragraph-rsid="002d221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8.02cm" fo:margin-right="0cm" fo:margin-top="0cm" fo:margin-bottom="0cm" style:contextual-spacing="true" fo:text-align="justify" style:justify-single-word="false" fo:text-indent="0cm" style:auto-text-indent="false"/>
      <style:text-properties style:font-name="Nimbus Roman" fo:font-size="12pt" fo:font-weight="normal" officeooo:rsid="00342ad4" officeooo:paragraph-rsid="0055682a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eeae7"/>
    </style:style>
    <style:style style:name="T3" style:family="text">
      <style:text-properties officeooo:rsid="001f8b7b"/>
    </style:style>
    <style:style style:name="T4" style:family="text">
      <style:text-properties officeooo:rsid="00204399"/>
    </style:style>
    <style:style style:name="T5" style:family="text">
      <style:text-properties officeooo:rsid="003adf6b"/>
    </style:style>
    <style:style style:name="T6" style:family="text">
      <style:text-properties officeooo:rsid="00428423"/>
    </style:style>
    <style:style style:name="T7" style:family="text">
      <style:text-properties officeooo:rsid="00448794"/>
    </style:style>
    <style:style style:name="T8" style:family="text">
      <style:text-properties officeooo:rsid="0052cb37"/>
    </style:style>
    <style:style style:name="T9" style:family="text">
      <style:text-properties officeooo:rsid="0055682a"/>
    </style:style>
    <style:style style:name="T10" style:family="text">
      <style:text-properties officeooo:rsid="00589046"/>
    </style:style>
    <style:style style:name="T11" style:family="text">
      <style:text-properties officeooo:rsid="005b86bf"/>
    </style:style>
    <style:style style:name="T12" style:family="text">
      <style:text-properties officeooo:rsid="003c19a9"/>
    </style:style>
    <style:style style:name="T13" style:family="text">
      <style:text-properties officeooo:rsid="004c346a" style:font-name-complex="Arial"/>
    </style:style>
    <style:style style:name="T14" style:family="text">
      <style:text-properties officeooo:rsid="00589046" style:font-name-complex="Arial"/>
    </style:style>
    <style:style style:name="T15" style:family="text">
      <style:text-properties officeooo:rsid="02bce7ea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</text:span><text:span text:style-name="T13">EDIDO DE PROVIDÊNCIAS</text:span><text:span text:style-name="T14"> N</text:span><text:span text:style-name="T15">º</text:span> <text:span text:style-name="T11">3727</text:span>/20<text:span text:style-name="T5">2</text:span><text:span text:style-name="T6">5</text:span></text:p>
      <text:p text:style-name="P8"/>
      <text:p text:style-name="P8"/>
      <text:p text:style-name="P8"/>
      <text:p text:style-name="P8">Manutenção de aparelhos de ar-condicionado e bebedouros nas Unidades de Pronto Atendimento (UPAs), Unidades de Saúde da Família (USFs) e Unidades Básicas de Saúde (UBSs) do município.</text:p>
      <text:p text:style-name="P9"/>
      <text:p text:style-name="P9"/>
      <text:p text:style-name="P9"/>
      <text:p text:style-name="P10"><text:span text:style-name="T2">Solicita-se</text:span>, após os trâmites regimentais, <text:span text:style-name="T2">que seja enviada</text:span> cópia da presente proposição ao <text:span text:style-name="T3">Poder Executivo</text:span>, para que <text:span text:style-name="T3">realize as seguintes providências</text:span>:</text:p>
      <text:p text:style-name="P10"/>
      <text:p text:style-name="P10">Manutenção de aparelhos de ar-condicionado e bebedouros nas Unidades de Pronto Atendimento (UPAs), Unidades de Saúde da Família (USFs) e Unidades Básicas de Saúde (UBSs) do município.</text:p>
      <text:p text:style-name="P10"/>
      <text:p text:style-name="P10"><text:span text:style-name="T12">Tendo em vista a NR17, 17.5.2, que dispõe sobre a regulação das normas de ambiente de trabalho saudável e com condições confortáveis aos seus trabalhadores, venho, por meio deste documento oficial, solicitar que seja</text:span><text:span text:style-name="T9">m realizadas as manutenções necessárias nos</text:span><text:span text:style-name="T12"> aparelhos de ar-condicionado e bebedouros nas Unidades de Pronto Atendimento (UPAs), Unidades de Saúde da Família (USFs) e Unidades Básicas de Saúde (UBSs)</text:span><text:span text:style-name="T9"> de todo o município</text:span><text:span text:style-name="T12">. Garanti</text:span><text:span text:style-name="T11">ndo</text:span><text:span text:style-name="T12"> aos trabalhadores da saúde pública condições de trabalho humanizadas e o cumprimento das Normas Regulamentadoras, promovendo, assim, um ambiente saudável e adequado ao exercício de suas funções.</text:span></text:p>
      <text:p text:style-name="P10"/>
      <text:p text:style-name="P10"/>
      <text:p text:style-name="P10"><text:span text:style-name="T4">N</text:span>ovo Hamburgo, <text:span text:style-name="T9">1</text:span><text:span text:style-name="T11">5</text:span> de <text:span text:style-name="T9">outubro</text:span> de 20<text:span text:style-name="T5">2</text:span><text:span text:style-name="T6">5</text:span>.</text:p>
      <text:p text:style-name="P10"/>
      <text:p text:style-name="P10"/>
      <text:p text:style-name="P10"/>
      <text:p text:style-name="P10"/>
      <text:p text:style-name="P10"/>
      <text:p text:style-name="P11">Vereador <text:span text:style-name="T7">Enio Brizola</text:span></text:p>
      <text:p text:style-name="P13"/>
      <text:p text:style-name="P13"/>
      <text:p text:style-name="P13"/>
      <text:p text:style-name="P13"/>
      <text:p text:style-name="P12"/>
      <text:p text:style-name="P12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riginal do autor.</text:p>
      <text:p text:style-name="P15">/<text:span text:style-name="T8">A</text:span><text:span text:style-name="T11">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serif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paragraph-rsid="002d2213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d2213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3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3-09-05T14:40:23</meta:creation-date>
    <dc:language>pt-BR</dc:language>
    <meta:editing-cycles>74</meta:editing-cycles>
    <meta:editing-duration>PT9H59M20S</meta:editing-duration>
    <meta:initial-creator>Alana Jesus</meta:initial-creator>
    <meta:print-date>2017-06-06T12:48:05.943316236</meta:print-date>
    <dc:date>2025-10-15T09:54:10.018861418</dc:date>
    <meta:printed-by>Alana Jesus</meta:printed-by>
    <meta:document-statistic meta:table-count="0" meta:image-count="1" meta:object-count="0" meta:page-count="1" meta:paragraph-count="15" meta:word-count="259" meta:character-count="1685" meta:non-whitespace-character-count="1439"/>
    <meta:user-defined meta:name="Info 1"/>
    <meta:user-defined meta:name="Info 2"/>
    <meta:user-defined meta:name="Info 3"/>
    <meta:user-defined meta:name="Info 4"/>
  </office:meta>
</office:document-meta>
</file>