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a8add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c30b89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officeooo:paragraph-rsid="03c30b89"/>
    </style:style>
    <style:style style:name="P10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a8add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c30b89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c30b89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3bd3e21" officeooo:paragraph-rsid="03bd3e21" style:text-blinking="false" fo:background-color="transparent" style:font-size-asian="12pt" style:font-weight-asian="normal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00d545c" officeooo:paragraph-rsid="03c30b89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Nimbus Roman" fo:font-size="12pt" fo:language="pt" fo:country="BR" fo:font-style="normal" style:text-underline-style="none" fo:font-weight="normal" officeooo:rsid="03bd3e21" officeooo:paragraph-rsid="03c30b89" style:text-blinking="false" fo:background-color="transparent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P17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362282b"/>
    </style:style>
    <style:style style:name="T5" style:family="text">
      <style:text-properties officeooo:rsid="0384576d"/>
    </style:style>
    <style:style style:name="T6" style:family="text">
      <style:text-properties officeooo:rsid="03c30b89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62282b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c3555a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3c3555a" style:font-size-asian="12pt" style:font-weight-asian="normal" style:font-name-complex="Arial" style:font-size-complex="12pt" style:font-weight-complex="normal"/>
    </style:style>
    <style:style style:name="T16" style:family="text">
      <style:text-properties officeooo:rsid="03c5edab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">PEDIDO DE PROVIDÊNCIAS</text:span> Nº <text:span text:style-name="T16">3738</text:span>/<text:span text:style-name="T3">202</text:span><text:span text:style-name="T4">5</text:span></text:p>
      <text:p text:style-name="P14">Limpeza e desassoreamento do Arroio Pampa, desde a Rua Jaboti até a Avenida Victor Hugo Kunz, <text:span text:style-name="T16">no B</text:span>airro São Jorge.</text:p>
      <text:p text:style-name="P15">Solicita-se, após os trâmites regimentais, que seja enviada cópia da presente proposição ao Poder Executivo, para que realize a seguinte providência:</text:p>
      <text:p text:style-name="P13"/>
      <text:p text:style-name="P16">Limpeza e desassoreamento do Arroio Pampa, desde a Rua Jaboti até a Avenida Victor Hugo Kunz, no Bairro São Jorge. <text:span text:style-name="T16">C</text:span>om especial atenção às proximidades da Rua Três de Maio.</text:p>
      <text:p text:style-name="P13"/>
      <text:p text:style-name="P17">Moradores da região têm observado um grande acúmulo de resíduos descartados irregularmente no arroio, além da presença de galhos e outros materiais que dificultam o escoamento da água.</text:p>
      <text:p text:style-name="P13"/>
      <text:p text:style-name="P13"/>
      <text:p text:style-name="P13"><text:span text:style-name="T7">Novo Hamburgo, </text:span><text:span text:style-name="T12">15</text:span><text:span text:style-name="T8"> </text:span><text:span text:style-name="T9">de </text:span><text:span text:style-name="T12">outubro</text:span><text:span text:style-name="T9"> </text:span><text:span text:style-name="T10">de 202</text:span><text:span text:style-name="T11">5</text:span><text:span text:style-name="T10">.</text:span></text:p>
      <text:p text:style-name="P8"/>
      <text:p text:style-name="P8"/>
      <text:p text:style-name="P8"/>
      <text:p text:style-name="P8"/>
      <text:p text:style-name="P9"><text:span text:style-name="T13">Vereador</text:span><text:span text:style-name="T14"> </text:span><text:span text:style-name="T15">Joelson de Araújo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<text:span text:style-name="T5">o</text:span> autor.</text:p>
      <text:p text:style-name="P7">/<text:span text:style-name="T1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09-25T15:23:22.743251944</meta:print-date>
    <meta:document-statistic meta:table-count="0" meta:image-count="1" meta:object-count="0" meta:page-count="1" meta:paragraph-count="15" meta:word-count="190" meta:character-count="1150" meta:non-whitespace-character-count="973"/>
    <meta:user-defined meta:name="Info 1"/>
    <meta:user-defined meta:name="Info 2"/>
    <meta:user-defined meta:name="Info 3"/>
    <meta:user-defined meta:name="Info 4"/>
  </office:meta>
</office:document-meta>
</file>