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 fo:font-size="12pt" officeooo:paragraph-rsid="0038f063" style:font-size-asian="12pt" style:font-size-complex="12pt"/>
    </style:style>
    <style:style style:name="P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indent="3cm" style:auto-text-indent="false"/>
      <style:text-properties style:font-name="Nimbus Roman" officeooo:paragraph-rsid="0038f063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2523f3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officeooo:paragraph-rsid="0038f063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officeooo:paragraph-rsid="0038f063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/>
    </style:style>
    <style:style style:name="P11" style:family="paragraph" style:parent-style-name="Standard">
      <loext:graphic-properties draw:fill-hatch-name="hatch"/>
      <style:paragraph-properties fo:margin-top="0cm" fo:margin-bottom="0cm" style:contextual-spacing="true"/>
      <style:text-properties style:font-name="Nimbus Roman" officeooo:paragraph-rsid="00401fff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Nimbus Roman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Nimbus Roman" fo:font-size="12pt" fo:font-weight="bold" officeooo:paragraph-rsid="0038f063" style:font-size-asian="12pt" style:font-weight-asian="bold" style:font-size-complex="12pt" style:font-weight-complex="bold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officeooo:paragraph-rsid="0038f063"/>
    </style:style>
    <style:style style:name="P15" style:family="paragraph" style:parent-style-name="Standard" style:list-style-name="L1">
      <loext:graphic-properties draw:fill-gradient-name="gradient" draw:fill-hatch-name="hatch"/>
      <style:paragraph-properties fo:margin-left="7.999cm" fo:margin-right="0cm" fo:margin-top="0.3cm" fo:margin-bottom="0.3cm" style:contextual-spacing="false" fo:text-align="justify" style:justify-single-word="false" fo:text-indent="0cm" style:auto-text-indent="false"/>
      <style:text-properties fo:color="#000000" loext:opacity="100%" style:font-name="Nimbus Roman" fo:font-size="12pt" fo:font-weight="normal" officeooo:rsid="002d0972" officeooo:paragraph-rsid="0038f06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Nimbus Roman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" style:list-style-name="L1">
      <style:paragraph-properties fo:text-align="end" style:justify-single-word="false"/>
      <style:text-properties fo:color="#000000" loext:opacity="100%" style:font-name="Nimbus Roman" fo:font-size="12pt" fo:font-weight="normal" officeooo:rsid="003a86e9" officeooo:paragraph-rsid="003a86e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46628"/>
    </style:style>
    <style:style style:name="T3" style:family="text">
      <style:text-properties fo:color="#000000" loext:opacity="100%" fo:font-size="12pt" fo:font-weight="normal" officeooo:rsid="002d097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4" style:family="text">
      <style:text-properties fo:color="#000000" loext:opacity="100%" fo:font-size="12pt" fo:font-weight="normal" officeooo:rsid="0369be7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5" style:family="text">
      <style:text-properties fo:color="#000000" loext:opacity="100%" fo:font-size="12pt" fo:font-weight="normal" officeooo:rsid="00401ff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6" style:family="text">
      <style:text-properties officeooo:rsid="00336abc"/>
    </style:style>
    <style:style style:name="T7" style:family="text">
      <style:text-properties officeooo:rsid="0038f063"/>
    </style:style>
    <style:style style:name="T8" style:family="text">
      <style:text-properties officeooo:rsid="0039a59a"/>
    </style:style>
    <style:style style:name="T9" style:family="text">
      <style:text-properties officeooo:rsid="003b7e6c"/>
    </style:style>
    <style:style style:name="T10" style:family="text">
      <style:text-properties officeooo:rsid="003cab4b"/>
    </style:style>
    <style:style style:name="T11" style:family="text">
      <style:text-properties officeooo:rsid="003e1cb1"/>
    </style:style>
    <style:style style:name="T12" style:family="text">
      <style:text-properties officeooo:rsid="003fc6fb"/>
    </style:style>
    <style:style style:name="T13" style:family="text">
      <style:text-properties officeooo:rsid="00401ff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6">REQUERIMENTO </text:span><text:s/><text:span text:style-name="T2">Nº </text:span><text:span text:style-name="T12">1557/2025</text:span></text:p>
      <text:p text:style-name="P5"/>
      <text:p text:style-name="P5"/>
      <text:list xml:id="list3032007898" text:style-name="L1">
        <text:list-header>
          <text:p text:style-name="P15">Voto de Congratulações pela celebração de 37 anos de atividades da Lavanderia Breier.</text:p>
        </text:list-header>
      </text:list>
      <text:p text:style-name="P6"/>
      <text:p text:style-name="P6"/>
      <text:p text:style-name="P8">Em 1988, Jairo Breier e Jaíla Breier deram início a um sonho que se transformou em legado. Com coragem, visão e muito trabalho, pai e filha fundaram uma empresa que nasceu do esforço de quem acreditava no valor da dedicação e da honestidade.</text:p>
      <text:p text:style-name="P8"/>
      <text:p text:style-name="P8">Ao longo dos anos, o que começou pequeno se consolidou com base em princípios sólidos e no compromisso com a qualidade. Mais do que um negócio, essa história representa o exemplo de um homem que construiu, com as próprias mãos, um caminho de prosperidade e inspiração para todos que vieram depois.</text:p>
      <text:p text:style-name="P8"/>
      <text:p text:style-name="P8">Hoje, celebramos não apenas a trajetória da Lavanderia Breier, mas também o nome e o propósito de quem tornou tudo isso possível: Jairo Breier, fundador e referência de determinação e caráter.</text:p>
      <text:p text:style-name="P8"/>
      <text:p text:style-name="P8">Assim, esta Casa Legislativa, por meio do presente requerimento, expressa Voto de Congratulações pelos anos de atuação da Lavanderia Breier, reconhecendo o empenho e a dedicação que a tornaram uma história de sucesso.</text:p>
      <text:p text:style-name="P8"/>
      <text:p text:style-name="P8">Dessa forma, requer-se que seja consignado em Ata Voto de Congratulações à Lavanderia Breier e seja oficiado à homenageada, com as congratulações em nome desta Casa Legislativa.</text:p>
      <text:p text:style-name="P8"/>
      <text:p text:style-name="P8"/>
      <text:p text:style-name="P8">Novo Hamburgo, <text:span text:style-name="T8">1</text:span><text:span text:style-name="T13">7</text:span><text:span text:style-name="T8"> </text:span>de <text:span text:style-name="T8">outubro</text:span> de 2025.</text:p>
      <text:p text:style-name="P6"/>
      <text:p text:style-name="P6"/>
      <text:p text:style-name="P6"/>
      <text:p text:style-name="P11"/>
      <text:list xml:id="list121947736368599" text:continue-numbering="true" text:style-name="L1">
        <text:list-header>
          <text:p text:style-name="P17">Vereador Juliano Souto</text:p>
        </text:list-header>
      </text:list>
      <text:p text:style-name="P12"/>
      <text:p text:style-name="P12"/>
      <text:p text:style-name="P12"/>
      <text:p text:style-name="P12"/>
      <text:p text:style-name="P12"/>
      <text:p text:style-name="P7"><text:span text:style-name="T3">Obs.: Redação conforme original d</text:span><text:span text:style-name="T4">o</text:span><text:span text:style-name="T3"> autor.</text:span></text:p>
      <text:p text:style-name="P7"><text:span text:style-name="T3">/</text:span><text:span text:style-name="T5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.695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7H33M26S</meta:editing-duration>
    <meta:editing-cycles>26</meta:editing-cycles>
    <meta:generator>LibreOffice/7.4.7.2$Linux_X86_64 LibreOffice_project/40$Build-2</meta:generator>
    <meta:initial-creator>Estela Amaral</meta:initial-creator>
    <dc:date>2025-10-17T12:19:45.487596049</dc:date>
    <meta:printed-by>Estela Amaral</meta:printed-by>
    <meta:print-date>2025-10-16T15:48:42.912244979</meta:print-date>
    <meta:document-statistic meta:table-count="0" meta:image-count="1" meta:object-count="0" meta:page-count="1" meta:paragraph-count="16" meta:word-count="286" meta:character-count="1727" meta:non-whitespace-character-count="1455"/>
  </office:meta>
</office:document-meta>
</file>