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Header">
      <style:paragraph-properties fo:text-align="center" style:justify-single-word="false"/>
      <style:text-properties style:font-name="Nimbus Roman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style:font-size-asian="8pt" style:font-size-complex="8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officeooo:paragraph-rsid="038f2048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fo:background-color="transparent" style:text-autospace="none">
        <style:tab-stops>
          <style:tab-stop style:position="4.001cm"/>
        </style:tab-stops>
      </style:paragraph-properties>
      <style:text-properties style:font-name="Nimbus Roman" fo:font-size="12pt" fo:font-weight="normal" officeooo:rsid="0044d77c" officeooo:paragraph-rsid="038f2048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rsid="004193f7" officeooo:paragraph-rsid="038f2048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Nimbus Roman" fo:font-size="12pt" fo:font-weight="normal" officeooo:rsid="002d0972" officeooo:paragraph-rsid="0373f46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73f46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officeooo:paragraph-rsid="038b0682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8b0682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8f436d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8f2048"/>
    </style:style>
    <style:style style:name="P16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officeooo:paragraph-rsid="038f2048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382392c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Nimbus Roman" fo:font-size="12pt" fo:language="pt" fo:country="BR" fo:font-weight="normal" officeooo:rsid="002f5bd8" officeooo:paragraph-rsid="0390de57" style:font-name-asian="Times New Roman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Nimbus Roman" fo:font-size="12pt" fo:language="pt" fo:country="BR" fo:font-weight="normal" officeooo:rsid="002f5bd8" officeooo:paragraph-rsid="038f436d" style:font-name-asian="Times New Roman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font-name="Nimbus Roman" fo:font-size="12pt" fo:letter-spacing="normal" fo:font-style="normal" fo:font-weight="normal" officeooo:paragraph-rsid="038f2048" style:font-size-asian="12pt" style:font-weight-asian="normal" style:font-size-complex="12pt" style:font-weight-complex="normal"/>
    </style:style>
    <style:style style:name="P2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365e364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22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Nimbus Roman" fo:font-weight="normal" officeooo:paragraph-rsid="038639e4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365c16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2f5bd8" style:font-name-asian="Times New Roman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/>
    </style:style>
    <style:style style:name="T4" style:family="text">
      <style:text-properties officeooo:rsid="0366e24f"/>
    </style:style>
    <style:style style:name="T5" style:family="text">
      <style:text-properties officeooo:rsid="0373f463"/>
    </style:style>
    <style:style style:name="T6" style:family="text">
      <style:text-properties officeooo:rsid="0377a125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65c16d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193f7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55402b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90de57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5c4c63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390de57" style:font-size-asian="12pt" style:font-weight-asian="normal" style:font-name-complex="Arial" style:font-size-complex="12pt" style:font-weight-complex="normal"/>
    </style:style>
    <style:style style:name="T15" style:family="text">
      <style:text-properties officeooo:rsid="0382392c"/>
    </style:style>
    <style:style style:name="T16" style:family="text">
      <style:text-properties officeooo:rsid="0369f37e"/>
    </style:style>
    <style:style style:name="T17" style:family="text">
      <style:text-properties officeooo:rsid="038639e4"/>
    </style:style>
    <style:style style:name="T18" style:family="text">
      <style:text-properties officeooo:rsid="038f2048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pt" fo:country="BR" fo:font-style="normal" fo:text-shadow="none" style:text-underline-style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pt" fo:country="BR" fo:font-style="normal" fo:text-shadow="none" style:text-underline-style="none" officeooo:rsid="0061df33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pt" fo:country="BR" fo:font-style="normal" fo:text-shadow="none" style:text-underline-style="none" officeooo:rsid="00597593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2" style:family="text">
      <style:text-properties officeooo:rsid="038f436d"/>
    </style:style>
    <style:style style:name="T23" style:family="text">
      <style:text-properties officeooo:rsid="0390de57"/>
    </style:style>
    <style:style style:name="T24" style:family="text">
      <style:text-properties officeooo:rsid="0391df9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4">INDICAÇÃO</text:span> Nº <text:span text:style-name="T24">3784</text:span><text:span text:style-name="T22">/2025</text:span></text:p>
      <text:list text:style-name="L1">
        <text:list-header>
          <text:p text:style-name="P22"><text:span text:style-name="T16">Suges</text:span><text:span text:style-name="T5">tão ao </text:span><text:span text:style-name="T6">setor de iluminação pública</text:span><text:span text:style-name="T5"> para colocação de </text:span><text:span text:style-name="T6">poste</text:span><text:span text:style-name="T17">s</text:span><text:span text:style-name="T6"> com haste</text:span><text:span text:style-name="T17">s</text:span><text:span text:style-name="T6"> e </text:span><text:span text:style-name="T5">luminária</text:span><text:span text:style-name="T17">s</text:span><text:span text:style-name="T5"> </text:span><text:span text:style-name="T15">n</text:span><text:span text:style-name="T23">a Rua Javari, em frente ao n</text:span><text:span text:style-name="T24">º</text:span><text:span text:style-name="T23"> 480, no </text:span><text:span text:style-name="T24">B</text:span><text:span text:style-name="T23">airro São José.</text:span></text:p>
        </text:list-header>
      </text:list>
      <text:p text:style-name="P12"><text:span text:style-name="T8">Solicita-se</text:span><text:span text:style-name="T7">, após os trâmites regimentais, </text:span><text:span text:style-name="T8">que seja enviada </text:span><text:span text:style-name="T7">cópia da presente proposição ao </text:span><text:span text:style-name="T8">Poder Executivo</text:span><text:span text:style-name="T7">, para que </text:span><text:span text:style-name="T8">realize a</text:span><text:span text:style-name="T9"> </text:span><text:span text:style-name="T8">seguinte</text:span><text:span text:style-name="T2"> </text:span><text:span text:style-name="T3">providência:</text:span></text:p>
      <text:p text:style-name="P13"/>
      <text:p text:style-name="P18">Sugestão ao setor de iluminação pública para colocação de postes com hastes e luminárias na Rua Javari, em frente ao nº 480, no Bairro São José.</text:p>
      <text:p text:style-name="P19"/>
      <text:p text:style-name="P14">A ausência de postes com luminárias compromete a segurança e a visibilidade no local, especialmente no período noturno, <text:span text:style-name="T18">assim sugere-se a colocação de poste</text:span><text:span text:style-name="T24">s</text:span><text:span text:style-name="T18">.</text:span></text:p>
      <text:p text:style-name="P15"/>
      <text:p text:style-name="P8"><text:span text:style-name="T19">Diante do acima exposto e sabedores da atenção de </text:span><text:span text:style-name="T20">V</text:span><text:span text:style-name="T19">ossa </text:span><text:span text:style-name="T20">E</text:span><text:span text:style-name="T19">xcelência aos anseios da comunidade, contamos com seu apoio no atendimento deste pedido, </text:span><text:span text:style-name="T21">o mais breve possível.</text:span></text:p>
      <text:p text:style-name="P20"/>
      <text:p text:style-name="P20"/>
      <text:p text:style-name="P16"><text:span text:style-name="T7">Novo Hamburgo, </text:span><text:span text:style-name="T12">17 de outubro</text:span><text:span text:style-name="T10"> de 202</text:span><text:span text:style-name="T11">5</text:span><text:span text:style-name="T10">.</text:span></text:p>
      <text:p text:style-name="P9"/>
      <text:p text:style-name="P9"/>
      <text:p text:style-name="P9"/>
      <text:p text:style-name="P9"/>
      <text:p text:style-name="P9"/>
      <text:p text:style-name="P7"><text:span text:style-name="T13">Vereador </text:span><text:span text:style-name="T14">Ito Lucian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/>
      <text:p text:style-name="P17">Obs.: Redação conforme original d<text:span text:style-name="T23">o</text:span> autor<text:span text:style-name="T18">.</text:span></text:p>
      <text:p text:style-name="P17">/<text:span text:style-name="T2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print-date>2025-05-20T10:14:03.208466186</meta:print-date>
    <meta:document-statistic meta:table-count="0" meta:image-count="1" meta:object-count="0" meta:page-count="1" meta:paragraph-count="16" meta:word-count="212" meta:character-count="1274" meta:non-whitespace-character-count="1076"/>
    <meta:user-defined meta:name="Info 1"/>
    <meta:user-defined meta:name="Info 2"/>
    <meta:user-defined meta:name="Info 3"/>
    <meta:user-defined meta:name="Info 4"/>
  </office:meta>
</office:document-meta>
</file>