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01caf8e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23096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paragraph-rsid="001caf8e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style:font-name="Nimbus Roman" fo:font-size="12pt" fo:font-weight="normal" officeooo:rsid="001bec55" officeooo:paragraph-rsid="001caf8e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Nimbus Roman" fo:font-size="12pt" fo:font-weight="normal" officeooo:rsid="001b5641" officeooo:paragraph-rsid="0023096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Nimbus Roman" officeooo:rsid="0029fbb9" officeooo:paragraph-rsid="00263827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1caf8e"/>
    </style:style>
    <style:style style:name="P13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999cm"/>
          <style:tab-stop style:position="8.008cm"/>
        </style:tab-stops>
      </style:paragraph-properties>
      <style:text-properties style:font-name="Nimbus Roman" officeooo:paragraph-rsid="0029fbb9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paragraph-rsid="00a917ea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officeooo:paragraph-rsid="00ab8af0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officeooo:paragraph-rsid="00af5144"/>
    </style:style>
    <style:style style:name="P17" style:family="paragraph" style:parent-style-name="Standard">
      <style:paragraph-properties fo:text-align="justify" style:justify-single-word="false"/>
      <style:text-properties style:font-name="Nimbus Roman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893cm"/>
        </style:tab-stops>
      </style:paragraph-properties>
      <style:text-properties style:font-name="Nimbus Roman" officeooo:rsid="00a917ea" officeooo:paragraph-rsid="00a917ea"/>
    </style:style>
    <style:style style:name="P20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-0.9cm" style:auto-text-indent="false" style:page-number="auto" fo:break-before="page" fo:background-color="transparent">
        <style:tab-stops>
          <style:tab-stop style:position="2.99cm"/>
          <style:tab-stop style:position="3.082cm"/>
          <style:tab-stop style:position="7.011cm"/>
          <style:tab-stop style:position="7.091cm"/>
          <style:tab-stop style:position="8.093cm"/>
        </style:tab-stops>
      </style:paragraph-properties>
      <style:text-properties officeooo:paragraph-rsid="0093385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af591"/>
    </style:style>
    <style:style style:name="T3" style:family="text">
      <style:text-properties officeooo:rsid="0032adf8"/>
    </style:style>
    <style:style style:name="T4" style:family="text">
      <style:text-properties officeooo:rsid="003da91d"/>
    </style:style>
    <style:style style:name="T5" style:family="text">
      <style:text-properties style:font-name="Nimbus Roman" fo:font-size="12pt" fo:font-weight="bold" officeooo:rsid="001b5641" style:font-size-asian="12pt" style:font-weight-asian="bold" style:font-size-complex="12pt" style:font-weight-complex="bold"/>
    </style:style>
    <style:style style:name="T6" style:family="text">
      <style:text-properties style:font-name="Nimbus Roman" fo:font-size="12pt" fo:font-weight="bold" officeooo:rsid="0029fbb9" style:font-size-asian="12pt" style:font-weight-asian="bold" style:font-size-complex="12pt" style:font-weight-complex="bold"/>
    </style:style>
    <style:style style:name="T7" style:family="text">
      <style:text-properties style:font-name="Nimbus Roman" fo:font-size="12pt" fo:font-weight="bold" officeooo:rsid="00b1c008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d176da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36799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411a65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a917ea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1caf8e" style:font-size-asian="12pt" style:font-weight-asian="normal" style:font-size-complex="12pt" style:font-weight-complex="normal"/>
    </style:style>
    <style:style style:name="T14" style:family="text">
      <style:text-properties officeooo:rsid="00a917ea"/>
    </style:style>
    <style:style style:name="T15" style:family="text">
      <style:text-properties officeooo:rsid="00215596"/>
    </style:style>
    <style:style style:name="T16" style:family="text">
      <style:text-properties officeooo:rsid="0025d308"/>
    </style:style>
    <style:style style:name="T17" style:family="text">
      <style:text-properties officeooo:rsid="00ad18c9"/>
    </style:style>
    <style:style style:name="T18" style:family="text">
      <style:text-properties officeooo:rsid="00ae9987"/>
    </style:style>
    <style:style style:name="T19" style:family="text">
      <style:text-properties officeooo:rsid="00b1c008"/>
    </style:style>
    <style:style style:name="T20" style:family="text">
      <style:text-properties officeooo:rsid="00b3be9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5">PEDID</text:span><text:span text:style-name="T6">O DE PROVIDÊNCIAS </text:span><text:span text:style-name="T7">Nº 3785/2025</text:span></text:p>
      <text:p text:style-name="P6"/>
      <text:p text:style-name="P11"><text:span text:style-name="T18">Revitalização, </text:span><text:span text:style-name="T19">co</text:span><text:span text:style-name="T18">m </text:span><text:span text:style-name="T19">urgência,</text:span><text:span text:style-name="T18"> </text:span><text:span text:style-name="T20">d</text:span><text:span text:style-name="T18">a escadaria </text:span><text:span text:style-name="T20">n</text:span><text:span text:style-name="T18">a Rua </text:span><text:span text:style-name="T17">Tijuca</text:span><text:span text:style-name="T14">, </text:span><text:span text:style-name="T18">ao lado do nº 817, </text:span>no Bairro <text:span text:style-name="T14">Ideal.</text:span></text:p>
      <text:p text:style-name="P13"><text:span text:style-name="T3">S</text:span>olicit<text:span text:style-name="T2">a-se,</text:span><text:span text:style-name="T4"> </text:span>após os trâmites regimentais, <text:span text:style-name="T3">que seja enviada </text:span>cópia da presente proposição a<text:span text:style-name="T3">o Poder Executivo Municipal,</text:span> para <text:span text:style-name="T2">que </text:span><text:span text:style-name="T3">tome as </text:span><text:span text:style-name="T2">seguinte</text:span><text:span text:style-name="T15">s</text:span><text:span text:style-name="T2"> </text:span><text:span text:style-name="T3">providência</text:span><text:span text:style-name="T16">s:</text:span></text:p>
      <text:p text:style-name="P14"/>
      <text:p text:style-name="P19">Revitalização, com urgência, <text:span text:style-name="T20">d</text:span>a escadaria <text:span text:style-name="T20">n</text:span>a Rua Tijuca, ao lado do nº 817, no Bairro Ideal.</text:p>
      <text:p text:style-name="P15"/>
      <text:p text:style-name="P15"><text:span text:style-name="T18">Os</text:span> moradores e usuários da escadaria localizada na Rua Tijuca, ao lado do número 817, no Bairro Ideal, em Novo Hamburgo, <text:span text:style-name="T18">pedem a </text:span>revitalização urgente da estrutura.</text:p>
      <text:p text:style-name="P16"/>
      <text:p text:style-name="P16">A escadaria, que é uma importante via de acesso para pedestres, encontra-se em estado precário e oferece riscos à segurança da população. Os principais problemas incluem: degraus irregulares, desgastados e quebrados; falta do corrimão; acúmulo de lixo; <text:span text:style-name="T19">e</text:span> falta de iluminação noturna.</text:p>
      <text:p text:style-name="P16"/>
      <text:p text:style-name="P18">Essas condições colocam em perigo os moradores, especialmente os idosos, crianças e pessoas com dificuldades de locomoção, que precisam utilizar a escadaria diariamente. A falta de manutenção tem resultado em um aumento do risco de quedas e acidentes, comprometendo a segurança e o bem-estar da comunidade. <text:span text:style-name="T18">A escadaria foi interditada por um morador, pra não ter risco à população.</text:span></text:p>
      <text:p text:style-name="P18"/>
      <text:p text:style-name="P18">A revitalização completa da escadaria é uma medida essencial para <text:span text:style-name="T18">toda população.</text:span></text:p>
      <text:p text:style-name="P18"/>
      <text:p text:style-name="P15"/>
      <text:p text:style-name="P12"><text:span text:style-name="T8">Novo Hamburgo, </text:span><text:span text:style-name="T12">17 de outubro</text:span><text:span text:style-name="T13"> </text:span><text:span text:style-name="T9">de 20</text:span><text:span text:style-name="T10">2</text:span><text:span text:style-name="T11">5</text:span><text:span text:style-name="T8">.</text:span></text:p>
      <text:p text:style-name="P8"/>
      <text:p text:style-name="P9"/>
      <text:p text:style-name="P9"/>
      <text:p text:style-name="P9">Vereador Juliano Souto</text:p>
      <text:p text:style-name="P7"/>
      <text:p text:style-name="P7"/>
      <text:p text:style-name="P10"/>
      <text:p text:style-name="P10">Obs.:Redação conforme original do autor.</text:p>
      <text:p text:style-name="P17">/<text:span text:style-name="T1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1:46.535059265</meta:creation-date>
    <meta:editing-duration>PT18H14M48S</meta:editing-duration>
    <meta:editing-cycles>155</meta:editing-cycles>
    <meta:generator>LibreOffice/7.4.7.2$Linux_X86_64 LibreOffice_project/40$Build-2</meta:generator>
    <dc:date>2025-10-17T12:52:46.339412217</dc:date>
    <meta:print-date>2025-10-17T12:52:49.854201790</meta:print-date>
    <meta:document-statistic meta:table-count="0" meta:image-count="1" meta:object-count="0" meta:page-count="1" meta:paragraph-count="17" meta:word-count="283" meta:character-count="1778" meta:non-whitespace-character-count="1511"/>
  </office:meta>
</office:document-meta>
</file>