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29fbb9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a917ea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paragraph-rsid="00a917ea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1caf8e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230969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rsid="001b5641" officeooo:paragraph-rsid="002309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rsid="001b5641" officeooo:paragraph-rsid="00ad659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font-name="Nimbus Roman" officeooo:rsid="0029fbb9" officeooo:paragraph-rsid="00263827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-0.9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officeooo:paragraph-rsid="0093385c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ad659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af591"/>
    </style:style>
    <style:style style:name="T3" style:family="text">
      <style:text-properties officeooo:rsid="0032adf8"/>
    </style:style>
    <style:style style:name="T4" style:family="text">
      <style:text-properties officeooo:rsid="003da91d"/>
    </style:style>
    <style:style style:name="T5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6" style:family="text">
      <style:text-properties style:font-name="Nimbus Roman" fo:font-size="12pt" fo:font-weight="bold" officeooo:rsid="0029fbb9" style:font-size-asian="12pt" style:font-weight-asian="bold" style:font-size-complex="12pt" style:font-weight-complex="bold"/>
    </style:style>
    <style:style style:name="T7" style:family="text">
      <style:text-properties style:font-name="Nimbus Roman" fo:font-size="12pt" fo:font-weight="bold" officeooo:rsid="00ad659c" style:font-size-asian="12pt" style:font-weight-asian="bold" style:font-size-complex="12pt" style:font-weight-complex="bold"/>
    </style:style>
    <style:style style:name="T8" style:family="text">
      <style:text-properties style:font-name="Nimbus Roman" fo:font-size="12pt" fo:font-weight="normal" officeooo:rsid="001b564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9" style:family="text">
      <style:text-properties style:font-name="Nimbus Roman" fo:font-size="12pt" fo:font-weight="normal" officeooo:rsid="00ad659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0" style:family="text">
      <style:text-properties fo:font-size="12pt" fo:font-weight="normal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caf8e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a917ea" style:font-size-asian="12pt" style:font-weight-asian="normal" style:font-size-complex="12pt" style:font-weight-complex="normal"/>
    </style:style>
    <style:style style:name="T16" style:family="text">
      <style:text-properties officeooo:rsid="00215596"/>
    </style:style>
    <style:style style:name="T17" style:family="text">
      <style:text-properties officeooo:rsid="0025d308"/>
    </style:style>
    <style:style style:name="T18" style:family="text">
      <style:text-properties officeooo:rsid="00a917ea"/>
    </style:style>
    <style:style style:name="T19" style:family="text">
      <style:text-properties officeooo:rsid="00aa8039"/>
    </style:style>
    <style:style style:name="T20" style:family="text">
      <style:text-properties officeooo:rsid="00abd4e0"/>
    </style:style>
    <style:style style:name="T21" style:family="text">
      <style:text-properties officeooo:rsid="00ad659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5">PEDID</text:span><text:span text:style-name="T6">O DE PROVIDÊNCIAS </text:span><text:span text:style-name="T7">Nº 3788/2025</text:span></text:p>
      <text:p text:style-name="P11"/>
      <text:p text:style-name="P11"/>
      <text:p text:style-name="P17"><text:span text:style-name="T18">Capina e limpeza </text:span><text:span text:style-name="T21">d</text:span><text:span text:style-name="T18">o passeio público </text:span><text:span text:style-name="T21">n</text:span><text:span text:style-name="T20">a </text:span><text:span text:style-name="T18">Rua Guarujá, </text:span><text:span text:style-name="T20">esquina </text:span><text:span text:style-name="T18">com a Rua Santa Sofia, </text:span>no Bairro <text:span text:style-name="T18">Ideal.</text:span></text:p>
      <text:p text:style-name="P17"/>
      <text:p text:style-name="P17"/>
      <text:p text:style-name="P6"><text:span text:style-name="T3">S</text:span>olicit<text:span text:style-name="T2">a-se,</text:span><text:span text:style-name="T4"> </text:span>após os trâmites regimentais, <text:span text:style-name="T3">que seja enviada </text:span>cópia da presente proposição a<text:span text:style-name="T3">o Poder Executivo Municipal,</text:span> para <text:span text:style-name="T2">que </text:span><text:span text:style-name="T3">tome as </text:span><text:span text:style-name="T2">seguinte</text:span><text:span text:style-name="T16">s</text:span><text:span text:style-name="T2"> </text:span><text:span text:style-name="T3">providência</text:span><text:span text:style-name="T17">s</text:span><text:span text:style-name="T3">.</text:span></text:p>
      <text:p text:style-name="P8"/>
      <text:p text:style-name="P8"><text:span text:style-name="T18">Capina e limpeza do passeio público na Rua Guarujá, esquina com a Rua Santa Sofia, no Bairro Ideal. Bem na esquina desta rua fica localizada a empresa A2 Pinturas Eletrostática.</text:span></text:p>
      <text:p text:style-name="P8"/>
      <text:p text:style-name="P7">O passeio público neste local está com acúmulo de mato. A <text:span text:style-name="T19">capina e limpeza </text:span>são necessárias para manter a ordem e a segurança dos pedestres na área.</text:p>
      <text:p text:style-name="P10"/>
      <text:p text:style-name="P10">A colaboração da equipe de limpeza seria muito apreciada pela comunidade e pelos funcionários da empresa local.</text:p>
      <text:p text:style-name="P9"/>
      <text:p text:style-name="P9"/>
      <text:p text:style-name="P9"><text:span text:style-name="T10">Novo Hamburgo, </text:span><text:span text:style-name="T15">17 de outubro</text:span><text:span text:style-name="T14"> </text:span><text:span text:style-name="T11">de 20</text:span><text:span text:style-name="T12">2</text:span><text:span text:style-name="T13">5</text:span><text:span text:style-name="T10">.</text:span></text:p>
      <text:p text:style-name="P12"/>
      <text:p text:style-name="P14"/>
      <text:p text:style-name="P14">Vereador Juliano Souto</text:p>
      <text:p text:style-name="P13"/>
      <text:p text:style-name="P13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6">Obs.:Redação conforme original do autor.</text:p>
      <text:p text:style-name="P19"><text:span text:style-name="T8">/</text:span><text:span text:style-name="T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7H34M36S</meta:editing-duration>
    <meta:editing-cycles>149</meta:editing-cycles>
    <meta:generator>LibreOffice/7.4.7.2$Linux_X86_64 LibreOffice_project/40$Build-2</meta:generator>
    <dc:date>2025-10-17T12:53:22.281411960</dc:date>
    <meta:document-statistic meta:table-count="0" meta:image-count="1" meta:object-count="0" meta:page-count="1" meta:paragraph-count="15" meta:word-count="203" meta:character-count="1219" meta:non-whitespace-character-count="1030"/>
  </office:meta>
</office:document-meta>
</file>