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officeooo:paragraph-rsid="001caf8e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officeooo:rsid="00ab8af0" officeooo:paragraph-rsid="00ab8af0"/>
    </style:style>
    <style:style style:name="P8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reak-before="page" fo:background-color="transparent">
        <style:tab-stops>
          <style:tab-stop style:position="2.99cm"/>
          <style:tab-stop style:position="3.082cm"/>
          <style:tab-stop style:position="7.011cm"/>
          <style:tab-stop style:position="7.091cm"/>
          <style:tab-stop style:position="8.093cm"/>
        </style:tab-stops>
      </style:paragraph-properties>
      <style:text-properties style:font-name="Nimbus Roman" officeooo:paragraph-rsid="0093385c"/>
    </style:style>
    <style:style style:name="P9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Nimbus Roman" officeooo:rsid="0029fbb9" officeooo:paragraph-rsid="00263827"/>
    </style:style>
    <style:style style:name="P10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2.999cm"/>
          <style:tab-stop style:position="8.008cm"/>
        </style:tab-stops>
      </style:paragraph-properties>
      <style:text-properties style:font-name="Nimbus Roman" officeooo:paragraph-rsid="0029fbb9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893cm"/>
        </style:tab-stops>
      </style:paragraph-properties>
      <style:text-properties style:font-name="Nimbus Roman" officeooo:paragraph-rsid="00a917ea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893cm"/>
        </style:tab-stops>
      </style:paragraph-properties>
      <style:text-properties style:font-name="Nimbus Roman" officeooo:paragraph-rsid="00b020b0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officeooo:paragraph-rsid="00b020b0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3cm" style:auto-text-indent="false"/>
      <style:text-properties style:font-name="Nimbus Roman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3cm" style:auto-text-indent="false"/>
      <style:text-properties style:font-name="Nimbus Roman" officeooo:paragraph-rsid="00b020b0"/>
    </style:style>
    <style:style style:name="P1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Nimbus Roman" fo:font-size="12pt" fo:font-weight="normal" officeooo:rsid="001bec55" officeooo:paragraph-rsid="001caf8e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fo:font-weight="normal" officeooo:paragraph-rsid="00230969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fo:font-weight="normal" officeooo:rsid="001b5641" officeooo:paragraph-rsid="0023096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fo:font-weight="normal" officeooo:rsid="001b5641" officeooo:paragraph-rsid="00b020b0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af591"/>
    </style:style>
    <style:style style:name="T3" style:family="text">
      <style:text-properties officeooo:rsid="0032adf8"/>
    </style:style>
    <style:style style:name="T4" style:family="text">
      <style:text-properties officeooo:rsid="003da91d"/>
    </style:style>
    <style:style style:name="T5" style:family="text">
      <style:text-properties style:font-name="Nimbus Roman" fo:font-size="12pt" fo:font-weight="bold" officeooo:rsid="001b5641" style:font-size-asian="12pt" style:font-weight-asian="bold" style:font-size-complex="12pt" style:font-weight-complex="bold"/>
    </style:style>
    <style:style style:name="T6" style:family="text">
      <style:text-properties style:font-name="Nimbus Roman" fo:font-size="12pt" fo:font-weight="bold" officeooo:rsid="0029fbb9" style:font-size-asian="12pt" style:font-weight-asian="bold" style:font-size-complex="12pt" style:font-weight-complex="bold"/>
    </style:style>
    <style:style style:name="T7" style:family="text">
      <style:text-properties style:font-name="Nimbus Roman" fo:font-size="12pt" fo:font-weight="bold" officeooo:rsid="00b020b0" style:font-size-asian="12pt" style:font-weight-asian="bold" style:font-size-complex="12pt" style:font-weight-complex="bold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411a65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a917ea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1caf8e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1b564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0b020b0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6" style:family="text">
      <style:text-properties fo:font-size="12pt" fo:font-weight="bold" officeooo:rsid="001b5641" style:font-size-asian="12pt" style:font-weight-asian="bold" style:font-size-complex="12pt" style:font-weight-complex="bold"/>
    </style:style>
    <style:style style:name="T17" style:family="text">
      <style:text-properties fo:font-size="12pt" fo:font-weight="bold" officeooo:rsid="0029fbb9" style:font-size-asian="12pt" style:font-weight-asian="bold" style:font-size-complex="12pt" style:font-weight-complex="bold"/>
    </style:style>
    <style:style style:name="T18" style:family="text">
      <style:text-properties fo:font-size="12pt" fo:font-weight="bold" officeooo:rsid="00b020b0" style:font-size-asian="12pt" style:font-weight-asian="bold" style:font-size-complex="12pt" style:font-weight-complex="bold"/>
    </style:style>
    <style:style style:name="T19" style:family="text">
      <style:text-properties officeooo:rsid="00a917ea"/>
    </style:style>
    <style:style style:name="T20" style:family="text">
      <style:text-properties officeooo:rsid="00215596"/>
    </style:style>
    <style:style style:name="T21" style:family="text">
      <style:text-properties officeooo:rsid="0025d308"/>
    </style:style>
    <style:style style:name="T22" style:family="text">
      <style:text-properties officeooo:rsid="00a8b0ba"/>
    </style:style>
    <style:style style:name="T23" style:family="text">
      <style:text-properties officeooo:rsid="00ab8af0"/>
    </style:style>
    <style:style style:name="T24" style:family="text">
      <style:text-properties officeooo:rsid="00ad18c9"/>
    </style:style>
    <style:style style:name="T25" style:family="text">
      <style:text-properties officeooo:rsid="00b008e3"/>
    </style:style>
    <style:style style:name="T26" style:family="text">
      <style:text-properties officeooo:rsid="00b020b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6">PEDID</text:span><text:span text:style-name="T17">O DE PROVIDÊNCIAS </text:span><text:span text:style-name="T18">Nº 3790/2025</text:span></text:p>
      <text:p text:style-name="P9"><text:span text:style-name="T24">Pavimentação asfáltica </text:span><text:span text:style-name="T26">em toda a extensão </text:span><text:span text:style-name="T24">d</text:span><text:span text:style-name="T22">a</text:span><text:span text:style-name="T19"> Rua </text:span><text:span text:style-name="T24">Tijuca, </text:span>no Bairro <text:span text:style-name="T19">Ideal.</text:span></text:p>
      <text:p text:style-name="P10"><text:span text:style-name="T3">S</text:span>olicit<text:span text:style-name="T2">a-se,</text:span><text:span text:style-name="T4"> </text:span>após os trâmites regimentais, <text:span text:style-name="T3">que seja enviada </text:span>cópia da presente proposição a<text:span text:style-name="T3">o Poder Executivo,</text:span> para <text:span text:style-name="T2">que </text:span><text:span text:style-name="T26">realize</text:span><text:span text:style-name="T3"> as </text:span><text:span text:style-name="T2">seguinte</text:span><text:span text:style-name="T20">s</text:span><text:span text:style-name="T2"> </text:span><text:span text:style-name="T3">providência</text:span><text:span text:style-name="T21">s:</text:span></text:p>
      <text:p text:style-name="P11"/>
      <text:p text:style-name="P12"><text:span text:style-name="T19">Pavimentação asfáltica em toda a extensão da Rua Tijuca, no Bairro Ideal.</text:span></text:p>
      <text:p text:style-name="P12"/>
      <text:p text:style-name="P12">A presente solicitação tem como objetivo a pavimentação asfáltica de toda a extensão da Rua Tijuca. Atualmente, a via é de paralelepípedo, o que causa grande dificuldade de locomoção para muitos moradores, especialmente os idosos e cadeirantes que moram próximo à Fruteira Frutos da Terra.</text:p>
      <text:p text:style-name="P12"/>
      <text:p text:style-name="P12">Há um risco constante de quedas, comprometendo a segurança e a autonomia de quem precisa se deslocar pela rua. A pavimentação melhoraria significativamente a qualidade de vida e a segurança de todos.</text:p>
      <text:p text:style-name="P14"/>
      <text:p text:style-name="P15">Os moradores da Rua Tijuca ficarão muito gratos se <text:span text:style-name="T26">a</text:span> obra for realizada.</text:p>
      <text:p text:style-name="P15"><text:span text:style-name="T8"/></text:p>
      <text:p text:style-name="P15"><text:span text:style-name="T8"/></text:p>
      <text:p text:style-name="P15"><text:span text:style-name="T8">Novo Hamburgo, </text:span><text:span text:style-name="T12">17 de outubro</text:span><text:span text:style-name="T13"> </text:span><text:span text:style-name="T9">de 20</text:span><text:span text:style-name="T10">2</text:span><text:span text:style-name="T11">5</text:span><text:span text:style-name="T8">.</text:span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5"><text:span text:style-name="T8"/></text:p>
      <text:p text:style-name="P16">Vereador Juliano Souto.</text:p>
      <text:p text:style-name="P17"/>
      <text:p text:style-name="P17"/>
      <text:p text:style-name="P18"/>
      <text:p text:style-name="P18"/>
      <text:p text:style-name="P18"/>
      <text:p text:style-name="P18"/>
      <text:p text:style-name="P18"/>
      <text:p text:style-name="P19">Obs.:Redação conforme original do autor.</text:p>
      <text:p text:style-name="P13"><text:span text:style-name="T14">/</text:span><text:span text:style-name="T1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84cm" svg:y="-0.358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T17H55M19S</meta:editing-duration>
    <meta:editing-cycles>153</meta:editing-cycles>
    <meta:generator>LibreOffice/7.4.7.2$Linux_X86_64 LibreOffice_project/40$Build-2</meta:generator>
    <dc:date>2025-10-17T13:01:03.850717932</dc:date>
    <meta:document-statistic meta:table-count="0" meta:image-count="1" meta:object-count="0" meta:page-count="1" meta:paragraph-count="16" meta:word-count="224" meta:character-count="1384" meta:non-whitespace-character-count="1175"/>
  </office:meta>
</office:document-meta>
</file>