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1E000000280C73FE9CDA2C48088.jpg" manifest:media-type="image/jpeg"/>
  <manifest:file-entry manifest:full-path="Pictures/1000000100000173000001C0F63F87EAD95E896D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043b901" style:font-size-asian="10.5pt" style:font-weight-asian="normal" style:font-size-complex="12pt" style:font-weight-complex="normal"/>
    </style:style>
    <style:style style:name="P9" style:family="paragraph" style:parent-style-name="Header">
      <loext:graphic-properties draw:fill-gradient-name="Gradient_20_1" draw:fill-hatch-name="hatch"/>
      <style:paragraph-properties fo:margin-left="0cm" fo:margin-right="0cm" fo:margin-top="0cm" fo:margin-bottom="0cm" style:contextual-spacing="true" fo:text-align="start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paragraph-rsid="0243ba5c" style:font-size-asian="10.5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font-variant="normal" fo:text-transform="none" fo:color="#000000" loext:opacity="100%" style:text-line-through-style="none" style:text-line-through-type="none" style:font-name="Liberation Sans" fo:font-size="12pt" fo:letter-spacing="normal" fo:language="pt" fo:country="BR" fo:font-style="normal" style:text-underline-style="none" fo:font-weight="normal" officeooo:rsid="02418ebe" officeooo:paragraph-rsid="021708e4" style:text-blinking="false" fo:background-color="transparent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5ec0fd" style:font-size-asian="12pt" style:font-weight-asian="bold" style:font-size-complex="12pt" style:font-weight-complex="bold"/>
    </style:style>
    <style:style style:name="P12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243f45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243f45c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243f45c"/>
    </style:style>
    <style:style style:name="P1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style:font-name="Liberation Sans" officeooo:paragraph-rsid="0243f45c"/>
    </style:style>
    <style:style style:name="T1" style:family="text">
      <style:text-properties style:text-underline-style="none"/>
    </style:style>
    <style:style style:name="T2" style:family="text">
      <style:text-properties style:text-position="super 58%" style:text-underline-style="solid" style:text-underline-width="auto" style:text-underline-color="font-color"/>
    </style:style>
    <style:style style:name="T3" style:family="text">
      <style:text-properties fo:font-weight="normal" style:font-weight-asian="normal" style:font-weight-complex="normal"/>
    </style:style>
    <style:style style:name="T4" style:family="text">
      <style:text-properties officeooo:rsid="003306c7"/>
    </style:style>
    <style:style style:name="T5" style:family="text">
      <style:text-properties officeooo:rsid="000d545c"/>
    </style:style>
    <style:style style:name="T6" style:family="text">
      <style:text-properties officeooo:rsid="004ea710"/>
    </style:style>
    <style:style style:name="T7" style:family="text">
      <style:text-properties officeooo:rsid="01138baf"/>
    </style:style>
    <style:style style:name="T8" style:family="text">
      <style:text-properties fo:font-variant="normal" fo:text-transform="none" fo:color="#000000" loext:opacity="100%" style:text-line-through-style="none" style:text-line-through-type="none" fo:letter-spacing="normal" fo:language="pt" fo:country="BR" fo:font-style="normal" style:text-underline-style="none" officeooo:rsid="02418ebe" style:text-blinking="false" fo:background-color="transparent" loext:char-shading-value="0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fo:font-variant="normal" fo:text-transform="none" fo:color="#000000" loext:opacity="100%" style:text-line-through-style="none" style:text-line-through-type="none" fo:font-size="12pt" fo:letter-spacing="normal" fo:language="pt" fo:country="BR" fo:font-style="normal" style:text-underline-style="none" fo:font-weight="normal" officeooo:rsid="02418ebe" style:text-blinking="false" fo:background-color="transparent" loext:char-shading-value="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officeooo:rsid="02130178"/>
    </style:style>
    <style:style style:name="T11" style:family="text">
      <style:text-properties officeooo:rsid="021db7ed"/>
    </style:style>
    <style:style style:name="T12" style:family="text">
      <style:text-properties fo:font-weight="bold" officeooo:rsid="000d545c" style:font-weight-asian="bold" style:font-weight-complex="bold"/>
    </style:style>
    <style:style style:name="T13" style:family="text">
      <style:text-properties officeooo:rsid="02334bea"/>
    </style:style>
    <style:style style:name="T14" style:family="text">
      <style:text-properties officeooo:rsid="02346973"/>
    </style:style>
    <style:style style:name="T15" style:family="text">
      <style:text-properties officeooo:rsid="024137ca"/>
    </style:style>
    <style:style style:name="T16" style:family="text">
      <style:text-properties officeooo:rsid="02418ebe"/>
    </style:style>
    <style:style style:name="T17" style:family="text">
      <style:text-properties officeooo:rsid="0243ba5c"/>
    </style:style>
    <style:style style:name="T18" style:family="text">
      <style:text-properties officeooo:rsid="0243f45c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24137ca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2418ebe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1138baf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04ea710" style:font-size-asian="12pt" style:font-weight-asian="normal" style:font-size-complex="12pt" style:font-weight-complex="normal"/>
    </style:style>
    <style:style style:name="T24" style:family="text">
      <style:text-properties fo:font-size="12pt" fo:font-weight="normal" officeooo:rsid="02346973" style:font-size-asian="12pt" style:font-weight-asian="normal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11">INDICAÇÃO</text:span> N<text:span text:style-name="T15">º </text:span><text:span text:style-name="T18">46</text:span>/20<text:span text:style-name="T4">2</text:span><text:span text:style-name="T13">6</text:span></text:p>
      <text:p text:style-name="P10"/>
      <text:p text:style-name="P10"/>
      <text:p text:style-name="P10">Estudo técnico de viabilidade para implantação de cobertura <text:span text:style-name="T18">n</text:span>o arroio localizado no trecho entre a Avenida Marquês de Olinda e a Rua Antônio Roberto Kroeff, no <text:span text:style-name="T18">B</text:span>airro Santo Afonso.</text:p>
      <text:p text:style-name="P10"/>
      <text:p text:style-name="P10"/>
      <text:p text:style-name="P12"><text:span text:style-name="T5">Solicita-se</text:span>, após os trâmites regimentais, <text:span text:style-name="T5">que seja enviada </text:span>cópia da presente proposição ao <text:span text:style-name="T5">Poder Executivo</text:span>, para que <text:span text:style-name="T5">realize</text:span><text:span text:style-name="T12"> </text:span><text:span text:style-name="T15">a seguinte indicação:</text:span></text:p>
      <text:p text:style-name="P13"/>
      <text:p text:style-name="P14"><text:span text:style-name="T20"><text:s/></text:span><text:span text:style-name="T9">Estudo técnico de viabilidade para implantação de cobertura no arroio localizado no trecho entre a Avenida Marquês de Olinda e a Rua Antônio Roberto Kroeff, no Bairro Santo Afonso.</text:span></text:p>
      <text:p text:style-name="P14"><text:span text:style-name="T9"/></text:p>
      <text:p text:style-name="P14">O referido trecho tem sido motivo de constantes reclamações por parte da comunidade local, especialmente em razão do forte odor proveniente do arroio, que compromete significativamente a qualidade de vida dos moradores <text:span text:style-name="T16">da região</text:span>. Além disso, verifica-se o descarte irregular de lixo e entulhos ao longo de suas margens, situação que agrava a poluição, favorece a proliferação de insetos e roedores e aumenta os riscos à saúde pública.</text:p>
      <text:p text:style-name="P14"/>
      <text:p text:style-name="P14">A realização de um estudo técnico permitirá avaliar a viabilidade estrutural, ambiental e hidráulica da cobertura, bem como identificar alternativas adequadas que promovam melhorias sanitárias, urbanísticas e de segurança para a população.</text:p>
      <text:p text:style-name="P14"/>
      <text:p text:style-name="P14">Dessa forma, a iniciativa busca proporcionar melhores condições de salubridade, organização urbana e bem-estar aos moradores do <text:span text:style-name="T18">B</text:span>airro Santo Afonso.</text:p>
      <text:p text:style-name="P14"/>
      <text:p text:style-name="P14"><text:span text:style-name="T18">E</text:span><text:span text:style-name="T16">m anexo, foto</text:span><text:span text:style-name="T17">s</text:span><text:span text:style-name="T16"> da localidade.</text:span></text:p>
      <text:p text:style-name="P14"><text:span text:style-name="T19"/></text:p>
      <text:p text:style-name="P14"><text:span text:style-name="T19"/></text:p>
      <text:p text:style-name="P14"><text:span text:style-name="T19">Novo Hamburgo, </text:span><text:span text:style-name="T21">12</text:span><text:span text:style-name="T20"> de fevereiro</text:span><text:span text:style-name="T22"> de</text:span><text:span text:style-name="T23"> 202</text:span><text:span text:style-name="T24">6</text:span><text:span text:style-name="T23">.</text:span></text:p>
      <text:p text:style-name="P14"><text:span text:style-name="T23"/></text:p>
      <text:p text:style-name="P14"><text:span text:style-name="T23"/></text:p>
      <text:p text:style-name="P14"><text:span text:style-name="T23"/></text:p>
      <text:p text:style-name="P14"><text:span text:style-name="T23"/></text:p>
      <text:p text:style-name="P14"><text:span text:style-name="T23"/></text:p>
      <text:p text:style-name="P15"><text:span text:style-name="T19">Vereador </text:span><text:span text:style-name="T21">Cristiano Coller</text:span></text:p>
      <text:p text:style-name="P8"/>
      <text:p text:style-name="P8"/>
      <text:p text:style-name="P8"/>
      <text:p text:style-name="P8"/>
      <text:p text:style-name="P9">Obs.: Redação conforme original d<text:span text:style-name="T16">o</text:span> autor<text:span text:style-name="T10">.</text:span></text:p>
      <text:p text:style-name="P9">/<text:span text:style-name="T18">AU</text:span></text:p>
      <text:p text:style-name="P9"/>
      <text:p text:style-name="P9"><text:soft-page-break/></text:p>
      <text:p text:style-name="P9"><draw:frame draw:style-name="fr1" draw:name="Figura2" text:anchor-type="char" svg:x="3.588cm" svg:y="13.286cm" svg:width="9.118cm" svg:height="9.163cm" draw:z-index="3"><draw:image xlink:href="Pictures/1000000100000173000001C0F63F87EAD95E896D.png" xlink:type="simple" xlink:show="embed" xlink:actuate="onLoad" draw:mime-type="image/png"/></draw:frame><draw:frame draw:style-name="fr1" draw:name="Figura1" text:anchor-type="char" svg:x="3.503cm" svg:y="0.801cm" svg:width="9.336cm" svg:height="12.047cm" draw:z-index="2"><draw:image xlink:href="Pictures/10000000000001E000000280C73FE9CDA2C48088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Gothic" svg:font-family="'MS Gothic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72576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style:text-underline-style="none"/>
    </style:style>
    <style:style style:name="MT2" style:family="text">
      <style:text-properties style:text-position="super 58%" style:text-underline-style="solid" style:text-underline-width="auto" style:text-underline-color="font-color"/>
    </style:style>
    <style:style style:name="MT3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85cm" svg:height="1.625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<text:span text:style-name="MT1">n</text:span><text:span text:style-name="MT2">o</text:span> 31/98, de 19 de maio de 1998)</text:p>
        <text:p text:style-name="MP6">Contribua com o Fundo Municipal da Criança e do Adolescente (Lei Municipal n<text:span text:style-name="MT2">o</text:span> 1.180/2004, de 13 de outubro de 2004)</text:p>
        <text:p text:style-name="MP7">Doe Medula Óssea, Sangue do Cordão Umbilical e Placentário – PRÓ-MEDULA (Lei Municipal n<text:span text:style-name="MT2">o</text:span> 2.310/2011, de<text:span text:style-name="MT3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6T13:04:30.593000000</meta:print-date>
    <meta:document-statistic meta:table-count="0" meta:image-count="3" meta:object-count="0" meta:page-count="2" meta:paragraph-count="18" meta:word-count="292" meta:character-count="1875" meta:non-whitespace-character-count="159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sftp://andrea-braun@info73/home/gab-daiane-hanich/tmp/.broffice.org/3/user/template/modelo-2012.ott" meta:date="2014-03-06T13:16:53"/>
  </office:meta>
</office:document-meta>
</file>