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5b2ee3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Arial" fo:font-size="12pt" style:text-underline-style="none" fo:font-weight="normal" officeooo:rsid="0049f654" officeooo:paragraph-rsid="00601ea1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Arial" fo:font-size="12pt" fo:font-weight="normal" officeooo:paragraph-rsid="00651bb5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Arial" fo:font-size="12pt" fo:font-weight="normal" officeooo:paragraph-rsid="00651bb5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Arial" fo:font-size="12pt" fo:font-weight="normal" officeooo:rsid="0009ed5b" officeooo:paragraph-rsid="00651bb5" style:font-name-asian="Arial1" style:font-size-asian="12pt" style:font-weight-asian="normal" style:font-name-complex="Arial" style:font-size-complex="12pt" style:font-weight-complex="normal"/>
    </style:style>
    <style:style style:name="P10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fo:font-size="12pt" style:text-underline-style="none" fo:font-weight="normal" officeooo:rsid="00389f22" officeooo:paragraph-rsid="0057a79f" style:font-size-asian="12pt" style:font-weight-asian="normal" style:font-size-complex="12pt" style:font-weight-complex="normal"/>
    </style:style>
    <style:style style:name="P1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5b2ee3" style:font-size-asian="6pt" style:font-size-complex="6p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Arial" officeooo:paragraph-rsid="00681ff5"/>
    </style:style>
    <style:style style:name="P13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Arial" fo:font-size="12pt" fo:font-weight="normal" officeooo:rsid="003582e9" officeooo:paragraph-rsid="005ed9ab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fo:font-size="12pt" fo:font-weight="normal" officeooo:rsid="003582e9" officeooo:paragraph-rsid="005ed9ab" style:font-size-asian="12pt" style:font-weight-asian="normal" style:font-size-complex="12pt" style:font-weight-complex="normal"/>
    </style:style>
    <style:style style:name="P15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Arial" fo:font-size="12pt" fo:font-weight="normal" officeooo:paragraph-rsid="00651bb5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Arial" fo:font-size="12pt" fo:font-weight="normal" officeooo:paragraph-rsid="00651bb5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Arial" fo:font-size="12pt" fo:font-weight="normal" officeooo:rsid="0009ed5b" officeooo:paragraph-rsid="00651bb5" style:font-name-asian="Arial1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fo:font-size="12pt" style:text-underline-style="none" fo:font-weight="normal" officeooo:rsid="005d30a9" officeooo:paragraph-rsid="005d30a9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d30a9"/>
    </style:style>
    <style:style style:name="T3" style:family="text">
      <style:text-properties officeooo:rsid="000d545c"/>
    </style:style>
    <style:style style:name="T4" style:family="text">
      <style:text-properties officeooo:rsid="0063b1dd"/>
    </style:style>
    <style:style style:name="T5" style:family="text">
      <style:text-properties officeooo:rsid="002dd18b"/>
    </style:style>
    <style:style style:name="T6" style:family="text">
      <style:text-properties officeooo:rsid="002f8bd6"/>
    </style:style>
    <style:style style:name="T7" style:family="text">
      <style:text-properties officeooo:rsid="00157912"/>
    </style:style>
    <style:style style:name="T8" style:family="text">
      <style:text-properties officeooo:rsid="006691a8"/>
    </style:style>
    <style:style style:name="T9" style:family="text">
      <style:text-properties officeooo:rsid="00678ff3"/>
    </style:style>
    <style:style style:name="T10" style:family="text">
      <style:text-properties fo:font-size="12pt" style:text-underline-style="none" fo:font-weight="normal" officeooo:rsid="005d30a9" style:font-size-asian="12pt" style:font-weight-asian="normal" style:font-size-complex="12pt" style:font-weight-complex="normal"/>
    </style:style>
    <style:style style:name="T11" style:family="text">
      <style:text-properties fo:font-size="12pt" style:text-underline-style="none" fo:font-weight="normal" officeooo:rsid="0063b1dd" style:font-size-asian="12pt" style:font-weight-asian="normal" style:font-size-complex="12pt" style:font-weight-complex="normal"/>
    </style:style>
    <style:style style:name="T12" style:family="text">
      <style:text-properties fo:font-size="12pt" style:text-underline-style="none" fo:font-weight="normal" officeooo:rsid="006691a8" style:font-size-asian="12pt" style:font-weight-asian="normal" style:font-size-complex="12pt" style:font-weight-complex="normal"/>
    </style:style>
    <style:style style:name="T13" style:family="text">
      <style:text-properties fo:font-size="12pt" style:text-underline-style="none" fo:font-weight="normal" officeooo:rsid="0049f654" style:font-size-asian="12pt" style:font-weight-asian="normal" style:font-size-complex="12pt" style:font-weight-complex="normal"/>
    </style:style>
    <style:style style:name="T14" style:family="text">
      <style:text-properties fo:font-size="12pt" style:text-underline-style="none" fo:font-weight="normal" officeooo:rsid="005ed9ab" style:font-size-asian="12pt" style:font-weight-asian="normal" style:font-size-complex="12pt" style:font-weight-complex="normal"/>
    </style:style>
    <style:style style:name="T15" style:family="text">
      <style:text-properties fo:font-size="12pt" style:text-underline-style="none" fo:font-weight="normal" officeooo:rsid="00627b83" style:font-size-asian="12pt" style:font-weight-asian="normal" style:font-size-complex="12pt" style:font-weight-complex="normal"/>
    </style:style>
    <style:style style:name="T16" style:family="text">
      <style:text-properties fo:font-size="12pt" style:text-underline-style="none" fo:font-weight="normal" officeooo:rsid="00651bb5" style:font-size-asian="12pt" style:font-weight-asian="normal" style:font-size-complex="12pt" style:font-weight-complex="normal"/>
    </style:style>
    <style:style style:name="T17" style:family="text">
      <style:text-properties fo:font-size="12pt" style:text-underline-style="none" fo:font-weight="normal" officeooo:rsid="00678ff3" style:font-size-asian="12pt" style:font-weight-asian="normal" style:font-size-complex="12pt" style:font-weight-complex="normal"/>
    </style:style>
    <style:style style:name="T18" style:family="text">
      <style:text-properties fo:font-size="12pt" style:text-underline-style="none" fo:font-weight="normal" officeooo:rsid="00681ff5" style:font-size-asian="12pt" style:font-weight-asian="normal" style:font-size-complex="12pt" style:font-weight-complex="normal"/>
    </style:style>
    <style:style style:name="T19" style:family="text">
      <style:text-properties style:text-underline-style="none" officeooo:rsid="005ef669"/>
    </style:style>
    <style:style style:name="T20" style:family="text">
      <style:text-properties officeooo:rsid="00681ff5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PEDIDO DE PROVIDÊNCIAS Nº <text:span text:style-name="T20">346</text:span>/20<text:span text:style-name="T4">2</text:span><text:span text:style-name="T9">6</text:span></text:p>
      <text:p text:style-name="P6"><text:span text:style-name="T20">P</text:span><text:span text:style-name="T2">oda </text:span><text:span text:style-name="T4">e levantamento de copa </text:span><text:span text:style-name="T2">de árvores na </text:span><text:span text:style-name="T20">R</text:span><text:span text:style-name="T8">ua </text:span><text:span text:style-name="T20">Ivo </text:span><text:span text:style-name="T9">Athanásio Kroeff</text:span><text:span text:style-name="T2">, </text:span><text:span text:style-name="T20">nº </text:span><text:span text:style-name="T9">291</text:span><text:span text:style-name="T8">,</text:span> <text:span text:style-name="T20">no </text:span>Bairro <text:span text:style-name="T9">Petrópolis</text:span>.</text:p>
      <text:p text:style-name="P13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4"/>
      <text:p text:style-name="P12"><text:span text:style-name="T14">Poda e levantamento de copa de árvores na Rua Ivo Athanásio Kroeff, nº 291, no Bairro Petrópolis.</text:span></text:p>
      <text:p text:style-name="P12"><text:span text:style-name="T14"/></text:p>
      <text:p text:style-name="P12"><text:span text:style-name="T11">As árvores nesse local</text:span><text:span text:style-name="T15"> estão com a copa muito baixa, dificultando </text:span><text:span text:style-name="T11">a visibilidade</text:span><text:span text:style-name="T15"> </text:span><text:span text:style-name="T11">de motoristas e pedestres</text:span><text:span text:style-name="T15">. </text:span><text:span text:style-name="T18">A</text:span><text:span text:style-name="T15">lém disto,</text:span><text:span text:style-name="T11"> compromete a segurança </text:span><text:span text:style-name="T12">d</text:span><text:span text:style-name="T11">o trânsito </text:span><text:span text:style-name="T12">n</text:span><text:span text:style-name="T11">a via. </text:span><text:span text:style-name="T16">Esta solicitação</text:span><text:span text:style-name="T19"> visa melhorar a visibilidade, garantir a segurança viária e a fluidez do tráfego.</text:span></text:p>
      <text:p text:style-name="P18"/>
      <text:p text:style-name="P10"/>
      <text:p text:style-name="P15">Novo Hamburgo, <text:span text:style-name="T9">12</text:span><text:span text:style-name="T5"> de </text:span><text:span text:style-name="T9">fevereiro</text:span><text:span text:style-name="T5"> </text:span>de 20<text:span text:style-name="T6">2</text:span><text:span text:style-name="T9">6</text:span>.</text:p>
      <text:p text:style-name="P7"/>
      <text:p text:style-name="P8"/>
      <text:p text:style-name="P8">Vereador <text:span text:style-name="T7">Nor Boeno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9">Obs.: Redação conforme o original do autor.</text:p>
      <text:p text:style-name="P9">/<text:span text:style-name="T20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/>
    <style:font-face style:name="Nimbus Roman No9 L1" svg:font-family="'Nimbus Roman No9 L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5b2ee3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3.00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3-10-23T15:31:43</meta:creation-date>
    <dc:language>pt-BR</dc:language>
    <meta:editing-cycles>1</meta:editing-cycles>
    <meta:editing-duration>PT00H00M00S</meta:editing-duration>
    <meta:print-date>2017-03-15T10:44:00.065635836</meta:print-date>
    <meta:document-statistic meta:table-count="0" meta:image-count="1" meta:object-count="0" meta:page-count="1" meta:paragraph-count="15" meta:word-count="187" meta:character-count="1133" meta:non-whitespace-character-count="959"/>
    <meta:user-defined meta:name="Info 1"/>
    <meta:user-defined meta:name="Info 2"/>
    <meta:user-defined meta:name="Info 3"/>
    <meta:user-defined meta:name="Info 4"/>
  </office:meta>
</office:document-meta>
</file>