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/>
    <style:font-face style:name="Nimbus Roman No9 L1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1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1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1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Arial" fo:font-size="12pt" fo:font-weight="normal" officeooo:rsid="00184b0c" officeooo:paragraph-rsid="002323bd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paragraph-rsid="0019f07d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style:font-name="Arial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 style:writing-mode="lr-tb"/>
      <style:text-properties style:font-name="Arial" fo:font-size="12pt" fo:font-style="normal" fo:font-weight="normal" officeooo:paragraph-rsid="0019f07d" style:font-size-asian="12pt" style:font-style-asian="normal" style:font-weight-asian="normal" style:font-name-complex="Nimbus Roman No9 L1" style:font-size-complex="12pt" style:font-weight-complex="normal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1" style:font-size-complex="6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2pt" fo:font-weight="bold" officeooo:paragraph-rsid="0019f07d" style:font-size-asian="12pt" style:font-weight-asian="bold" style:font-size-complex="12pt" style:font-weight-complex="bold"/>
    </style:style>
    <style:style style:name="P13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Arial" fo:font-size="12pt" officeooo:paragraph-rsid="002f16fc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Arial" fo:font-size="12pt" officeooo:paragraph-rsid="002c8c4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Arial" fo:font-size="12pt" officeooo:paragraph-rsid="001c389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Arial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style:font-name="Arial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style="normal" fo:font-weight="normal" officeooo:paragraph-rsid="0019f07d" style:font-size-asian="12pt" style:font-style-asian="normal" style:font-weight-asian="normal" style:font-name-complex="Nimbus Roman No9 L1" style:font-size-complex="12pt" style:font-weight-complex="normal"/>
    </style:style>
    <style:style style:name="T1" style:family="text">
      <style:text-properties fo:font-size="6pt" style:font-size-asian="6pt" style:font-name-complex="Nimbus Roman No9 L1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officeooo:rsid="000e65ad"/>
    </style:style>
    <style:style style:name="T4" style:family="text">
      <style:text-properties officeooo:rsid="000d545c"/>
    </style:style>
    <style:style style:name="T5" style:family="text">
      <style:text-properties officeooo:rsid="002b97a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2b97ad" style:font-weight-asian="normal" style:font-weight-complex="normal"/>
    </style:style>
    <style:style style:name="T8" style:family="text">
      <style:text-properties fo:font-weight="normal" officeooo:rsid="00184b0c" style:font-weight-asian="normal" style:font-weight-complex="normal"/>
    </style:style>
    <style:style style:name="T9" style:family="text">
      <style:text-properties fo:font-weight="normal" officeooo:rsid="00388daa" style:font-weight-asian="normal" style:font-weight-complex="normal"/>
    </style:style>
    <style:style style:name="T10" style:family="text">
      <style:text-properties fo:font-weight="normal" officeooo:rsid="0025161c" style:font-weight-asian="normal" style:font-weight-complex="normal"/>
    </style:style>
    <style:style style:name="T11" style:family="text">
      <style:text-properties fo:font-weight="normal" officeooo:rsid="00262665" style:font-weight-asian="normal" style:font-weight-complex="normal"/>
    </style:style>
    <style:style style:name="T12" style:family="text">
      <style:text-properties fo:font-weight="normal" officeooo:rsid="002aba75" style:font-weight-asian="normal" style:font-weight-complex="normal"/>
    </style:style>
    <style:style style:name="T13" style:family="text">
      <style:text-properties fo:font-weight="normal" officeooo:rsid="002c075b" style:font-weight-asian="normal" style:font-weight-complex="normal"/>
    </style:style>
    <style:style style:name="T14" style:family="text">
      <style:text-properties fo:font-weight="normal" officeooo:rsid="002c8c43" style:font-weight-asian="normal" style:font-weight-complex="normal"/>
    </style:style>
    <style:style style:name="T15" style:family="text">
      <style:text-properties fo:font-weight="normal" officeooo:rsid="002ca909" style:font-weight-asian="normal" style:font-weight-complex="normal"/>
    </style:style>
    <style:style style:name="T16" style:family="text">
      <style:text-properties fo:font-weight="normal" officeooo:rsid="002f16fc" style:font-weight-asian="normal" style:font-weight-complex="normal"/>
    </style:style>
    <style:style style:name="T17" style:family="text">
      <style:text-properties officeooo:rsid="0025161c"/>
    </style:style>
    <style:style style:name="T18" style:family="text">
      <style:text-properties officeooo:rsid="002c075b"/>
    </style:style>
    <style:style style:name="T19" style:family="text">
      <style:text-properties officeooo:rsid="002c8c43"/>
    </style:style>
    <style:style style:name="T20" style:family="text">
      <style:text-properties officeooo:rsid="002ca909"/>
    </style:style>
    <style:style style:name="T21" style:family="text">
      <style:text-properties officeooo:rsid="002f16fc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PEDIDO DE PROVIDÊNCIAS Nº <text:span text:style-name="T21">347</text:span>/20<text:span text:style-name="T17">2</text:span><text:span text:style-name="T18">6</text:span></text:p>
      <text:p text:style-name="P7"><text:span text:style-name="T19">Limpeza, capina e roçada em área pública </text:span><text:span text:style-name="T17">situad</text:span><text:span text:style-name="T19">a</text:span><text:span text:style-name="T17"> </text:span><text:span text:style-name="T5">na </text:span><text:span text:style-name="T21">Rua </text:span><text:span text:style-name="T20">Setembrino Martins Correa</text:span><text:span text:style-name="T18">, </text:span><text:span text:style-name="T21">no </text:span><text:span text:style-name="T20">beco ao lado </text:span><text:span text:style-name="T21">do nº </text:span><text:span text:style-name="T20">121</text:span><text:span text:style-name="T5">, </text:span><text:span text:style-name="T21">no </text:span><text:span text:style-name="T5">Bairro </text:span><text:span text:style-name="T19">P</text:span><text:span text:style-name="T20">etrópolis</text:span>.</text:p>
      <text:p text:style-name="P16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s seguintes providências:</text:span></text:p>
      <text:p text:style-name="P13"><text:span text:style-name="T9">Limpeza, capina e roçada em área pública situada na Rua Setembrino Martins Correa, no beco ao lado do nº 121, no Bairro Petrópolis.</text:span></text:p>
      <text:p text:style-name="P13"><text:span text:style-name="T14">Ao lado do endereço citado, há uma área pública, </text:span><text:span text:style-name="T16">um </text:span><text:span text:style-name="T15">beco, que liga a </text:span><text:span text:style-name="T16">R</text:span><text:span text:style-name="T15">ua Setembrino Martins Correa à </text:span><text:span text:style-name="T16">R</text:span><text:span text:style-name="T15">ua Ri</text:span><text:span text:style-name="T16">n</text:span><text:span text:style-name="T15">cão, </text:span><text:span text:style-name="T14">que se encontra com o mato muito alto </text:span><text:span text:style-name="T15">e sujeira.</text:span><text:span text:style-name="T14"> Os moradores das proximidades e pessoas que precisam utilizar a referida </text:span><text:span text:style-name="T15">passagem </text:span><text:span text:style-name="T14">pedem a intervenção do Poder Público, no sentido de roçar e limpar o local, </text:span><text:span text:style-name="T15">para evitar que </text:span><text:span text:style-name="T16">a </text:span><text:span text:style-name="T14">área </text:span><text:span text:style-name="T15">ve</text:span><text:span text:style-name="T16">nha</text:span><text:span text:style-name="T15"> a ser usada</text:span><text:span text:style-name="T14"> como ponto de descarte irregular de resíduos, </text:span><text:span text:style-name="T16">e </text:span><text:span text:style-name="T14">para uso de drogas</text:span><text:span text:style-name="T11">.</text:span></text:p>
      <text:p text:style-name="P14"/>
      <text:p text:style-name="P15"><text:span text:style-name="T6">Novo Hamburgo, </text:span><text:span text:style-name="T15">12</text:span><text:span text:style-name="T12"> </text:span><text:span text:style-name="T9">de </text:span><text:span text:style-name="T16">f</text:span><text:span text:style-name="T13">evereiro</text:span><text:span text:style-name="T6"> de 20</text:span><text:span text:style-name="T10">2</text:span><text:span text:style-name="T13">6</text:span><text:span text:style-name="T6">.</text:span></text:p>
      <text:p text:style-name="P8"/>
      <text:p text:style-name="P18"/>
      <text:p text:style-name="P10">Vereador <text:span text:style-name="T3">Nor Boeno</text:span></text:p>
      <text:p text:style-name="P10"/>
      <text:p text:style-name="P10"/>
      <text:p text:style-name="P10"/>
      <text:p text:style-name="P10"/>
      <text:p text:style-name="P10"/>
      <text:p text:style-name="P9"/>
      <text:p text:style-name="P9"/>
      <text:p text:style-name="P9"/>
      <text:p text:style-name="P9"/>
      <text:p text:style-name="P9">Obs.: Redação conforme o original do autor.</text:p>
      <text:p text:style-name="P9">/<text:span text:style-name="T2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/>
    <style:font-face style:name="Nimbus Roman No9 L1" svg:font-family="'Nimbus Roman No9 L', 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1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2-12T13:33:30.928919333</dc:date>
    <meta:editing-cycles>26</meta:editing-cycles>
    <meta:editing-duration>PT2H31M24S</meta:editing-duration>
    <meta:generator>LibreOffice/7.4.7.2$Linux_X86_64 LibreOffice_project/40$Build-2</meta:generator>
    <meta:document-statistic meta:table-count="0" meta:image-count="1" meta:object-count="0" meta:page-count="1" meta:paragraph-count="15" meta:word-count="236" meta:character-count="1368" meta:non-whitespace-character-count="1145"/>
  </office:meta>
</office:document-meta>
</file>