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72576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2576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227094e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Liberation Sans" fo:font-size="12pt" fo:font-weight="normal" officeooo:paragraph-rsid="005ec0fd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28c6b91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 style:writing-mode="page"/>
      <style:text-properties style:font-name="Liberation Sans" fo:font-size="12pt" fo:font-weight="normal" officeooo:paragraph-rsid="005ec0fd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8b26b4" officeooo:paragraph-rsid="028c6b91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43b901" style:font-size-asian="10.5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239bc9e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239bc9e"/>
    </style:style>
    <style:style style:name="P16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111111" loext:opacity="100%" style:font-name="Nimbus Roman No9 L" fo:font-size="12pt" fo:font-weight="normal" officeooo:rsid="003db5ab" officeooo:paragraph-rsid="027e5e9d" fo:background-color="transparent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text-line-through-style="none" style:text-line-through-type="none" style:font-name="Nimbus Roman" fo:font-size="12pt" style:text-underline-style="none" fo:font-weight="normal" officeooo:rsid="01cb7b90" officeooo:paragraph-rsid="0291a2fe" style:text-blinking="false" fo:background-color="transparent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text-line-through-style="none" style:text-line-through-type="none" style:font-name="Nimbus Roman" fo:font-size="12pt" style:text-underline-style="none" fo:font-weight="normal" officeooo:rsid="01cb7b90" officeooo:paragraph-rsid="029acd2f" style:text-blinking="false" fo:background-color="transparent" style:font-size-asian="12pt" style:font-weight-asian="normal" style:font-size-complex="12pt" style:font-weight-complex="normal"/>
    </style:style>
    <style:style style:name="P1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Nimbus Roman No9 L1" fo:font-size="12pt" fo:letter-spacing="normal" fo:language="pt" fo:country="BR" fo:font-style="normal" fo:font-weight="normal" officeooo:rsid="00143075" officeooo:paragraph-rsid="028e1c8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Nimbus Roman No9 L1" fo:font-size="12pt" fo:letter-spacing="normal" fo:language="pt" fo:country="BR" fo:font-style="normal" fo:font-weight="normal" officeooo:rsid="00143075" officeooo:paragraph-rsid="028e1c8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29774" officeooo:paragraph-rsid="005ec0f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paragraph-rsid="005ec0fd" style:font-size-asian="12pt" style:font-weight-asian="bold" style:font-size-complex="12pt" style:font-weight-complex="bold"/>
    </style:style>
    <style:style style:name="P23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43b901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3306c7"/>
    </style:style>
    <style:style style:name="T3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1e84b3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849ff8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8ddb4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03cf2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6e48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acd2f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9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8e1c8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1a2f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43a7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76a2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acd2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03cf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8ddb4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d4e7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officeooo:rsid="004ea710"/>
    </style:style>
    <style:style style:name="T18" style:family="text">
      <style:text-properties officeooo:rsid="01138baf"/>
    </style:style>
    <style:style style:name="T19" style:family="text">
      <style:text-properties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21" style:family="text">
      <style:text-properties officeooo:rsid="028ddb4e"/>
    </style:style>
    <style:style style:name="T22" style:family="text">
      <style:text-properties style:use-window-font-color="true" loext:opacity="0%" style:text-outline="false" style:font-name="Liberation Sans" fo:text-shadow="none" fo:font-weight="normal" officeooo:rsid="0020f777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23" style:family="text">
      <style:text-properties style:use-window-font-color="true" loext:opacity="0%" style:text-outline="false" style:font-name="Liberation Sans" fo:text-shadow="none" fo:font-weight="normal" officeooo:rsid="0291a2fe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24" style:family="text">
      <style:text-properties style:use-window-font-color="true" loext:opacity="0%" style:text-outline="false" style:font-name="Liberation Sans" fo:text-shadow="none" fo:font-weight="normal" officeooo:rsid="0396fca1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25" style:family="text">
      <style:text-properties officeooo:rsid="02943a7b"/>
    </style:style>
    <style:style style:name="T26" style:family="text">
      <style:text-properties officeooo:rsid="008b26b4" style:font-name-asian="Arial1" style:font-name-complex="Arial1"/>
    </style:style>
    <style:style style:name="T27" style:family="text">
      <style:text-properties officeooo:rsid="0295a7aa" style:font-name-asian="Arial1" style:font-name-complex="Arial1"/>
    </style:style>
    <style:style style:name="T28" style:family="text">
      <style:text-properties officeooo:rsid="0296e48e"/>
    </style:style>
    <style:style style:name="T29" style:family="text">
      <style:text-properties officeooo:rsid="029acd2f"/>
    </style:style>
    <style:style style:name="T30" style:family="text">
      <style:text-properties officeooo:rsid="029d4e7d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PEDIDO DE PROVIDÊNCIAS Nº <text:span text:style-name="T30">357</text:span>/20<text:span text:style-name="T2">2</text:span><text:span text:style-name="T25">6</text:span></text:p>
      <text:p text:style-name="P16"><text:span text:style-name="Strong_20_Emphasis"><text:span text:style-name="T3">Intimação ao proprietário para </text:span></text:span><text:span text:style-name="Strong_20_Emphasis"><text:span text:style-name="T7">que realize </text:span></text:span><text:span text:style-name="Strong_20_Emphasis"><text:span text:style-name="T3">a limpeza do terreno </text:span></text:span><text:span text:style-name="Strong_20_Emphasis"><text:span text:style-name="T4">na </text:span></text:span><text:span text:style-name="Strong_20_Emphasis"><text:span text:style-name="T8">Rua Joaquim Pedro Soares, em frente ao número 1583</text:span></text:span><text:span text:style-name="Strong_20_Emphasis"><text:span text:style-name="T6">, </text:span></text:span><text:span text:style-name="Strong_20_Emphasis"><text:span text:style-name="T5">no Bairro </text:span></text:span><text:span text:style-name="Strong_20_Emphasis"><text:span text:style-name="T8">Guarani</text:span></text:span><text:span text:style-name="Strong_20_Emphasis"><text:span text:style-name="T6">.</text:span></text:span></text:p>
      <text:p text:style-name="P14"><text:span text:style-name="T20">Solicita-se</text:span><text:span text:style-name="T19">, após os trâmites regimentais, </text:span><text:span text:style-name="T20">que seja enviada </text:span><text:span text:style-name="T19">cópia da presente proposição ao </text:span><text:span text:style-name="T20">Poder Executivo</text:span><text:span text:style-name="T19">, para que </text:span><text:span text:style-name="T20">realize as seguintes providências:</text:span></text:p>
      <text:p text:style-name="P15"/>
      <text:p text:style-name="P18"><text:span text:style-name="Strong_20_Emphasis"><text:span text:style-name="T14">Intimação ao proprietário para que realize a limpeza do terreno na Rua Joaquim Pedro Soares, em frente ao número 1583, no Bairro Guarani, </text:span></text:span><text:span text:style-name="Strong_20_Emphasis"><text:span text:style-name="T16">ao </text:span></text:span><text:span text:style-name="Strong_20_Emphasis"><text:span text:style-name="T13">lado oposto da via</text:span></text:span><text:span text:style-name="Strong_20_Emphasis"><text:span text:style-name="T9">.</text:span></text:span></text:p>
      <text:p text:style-name="P17"><text:span text:style-name="Strong_20_Emphasis"/></text:p>
      <text:p text:style-name="P17"><text:span text:style-name="Strong_20_Emphasis"><text:span text:style-name="T10">H</text:span></text:span><text:span text:style-name="Strong_20_Emphasis"><text:span text:style-name="T9">á muito mato acumulado com a proliferação de animais nocivos, podendo causar sério</text:span></text:span><text:span text:style-name="Strong_20_Emphasis"><text:span text:style-name="T12">s</text:span></text:span><text:span text:style-name="Strong_20_Emphasis"><text:span text:style-name="T9"> problemas à saúde </text:span></text:span><text:span text:style-name="Strong_20_Emphasis"><text:span text:style-name="T11">e muita preocupação para </text:span></text:span><text:span text:style-name="Strong_20_Emphasis"><text:span text:style-name="T9">a comunidade local.</text:span></text:span></text:p>
      <text:p text:style-name="P17"><text:span text:style-name="Strong_20_Emphasis"/></text:p>
      <text:p text:style-name="P19"><text:span text:style-name="Strong_20_Emphasis"><text:span text:style-name="T22">Diante do acima exposto e sabedores da atenção de </text:span></text:span><text:span text:style-name="Strong_20_Emphasis"><text:span text:style-name="T23">V</text:span></text:span><text:span text:style-name="Strong_20_Emphasis"><text:span text:style-name="T22">ossa </text:span></text:span><text:span text:style-name="Strong_20_Emphasis"><text:span text:style-name="T23">E</text:span></text:span><text:span text:style-name="Strong_20_Emphasis"><text:span text:style-name="T22">xcelência aos anseios da comunidade, contamos com seu apoio no atendimento deste pedido </text:span></text:span><text:span text:style-name="Strong_20_Emphasis"><text:span text:style-name="T24">o mais breve possível.</text:span></text:span></text:p>
      <text:p text:style-name="P20"><text:span text:style-name="Strong_20_Emphasis"/></text:p>
      <text:p text:style-name="P21"/>
      <text:p text:style-name="P8">Novo Hamburgo, <text:span text:style-name="T29">1</text:span><text:span text:style-name="T30">3</text:span><text:span text:style-name="T28"> de fevereiro</text:span><text:span text:style-name="T18"> de</text:span><text:span text:style-name="T17"> 202</text:span><text:span text:style-name="T25">6</text:span><text:span text:style-name="T17">.</text:span></text:p>
      <text:p text:style-name="P9"/>
      <text:p text:style-name="P11">Vereador<text:span text:style-name="T21">a Daia Hanich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0"><text:span text:style-name="T26">Obs.: Redação conforme original d</text:span><text:span text:style-name="T27">a</text:span><text:span text:style-name="T26"> autor</text:span><text:span text:style-name="T27">a</text:span><text:span text:style-name="T26">.</text:span></text:p>
      <text:p text:style-name="P12">/<text:span text:style-name="T30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2576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81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6T13:04:30.593000000</meta:print-date>
    <meta:document-statistic meta:table-count="0" meta:image-count="1" meta:object-count="0" meta:page-count="1" meta:paragraph-count="16" meta:word-count="212" meta:character-count="1291" meta:non-whitespace-character-count="1093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