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7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/>
      <style:text-properties style:font-name="Liberation Sans" fo:font-size="12pt" officeooo:paragraph-rsid="0045b017" style:font-size-asian="12pt" style:font-size-complex="12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Liberation Sans" fo:font-size="12pt" officeooo:paragraph-rsid="0045b017" style:font-size-asian="12pt" style:font-size-complex="12pt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4b0c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4b0c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4fbf7c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4fbf7c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Liberation Sans" fo:font-size="12pt" officeooo:paragraph-rsid="004fbf7c" style:font-size-asian="12pt" style:font-size-complex="12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fo:font-weight="normal" officeooo:paragraph-rsid="002af477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fo:font-weight="normal" officeooo:paragraph-rsid="004a51e4" style:font-size-asian="12pt" style:font-weight-asian="normal" style:font-name-complex="Nimbus Roman No9 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4a51e4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4a51e4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325b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4b0ce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4a51e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Title" style:master-page-name="Standard">
      <loext:graphic-properties draw:fill-gradient-name="gradient" draw:fill-hatch-name="hatch"/>
      <style:paragraph-properties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style:font-name="Arial"/>
    </style:style>
    <style:style style:name="T2" style:family="text">
      <style:text-properties fo:font-size="6pt" style:font-size-asian="6pt" style:font-name-complex="Nimbus Roman No9 L" style:font-size-complex="6pt"/>
    </style:style>
    <style:style style:name="T3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4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912e8b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af8996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45b017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4a51e4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04fbf7c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loext:opacity="0%" fo:language="pt" fo:country="BR" officeooo:rsid="00536d2a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6e0a0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fo:font-weight="normal" officeooo:rsid="0090f1e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fo:language="pt" fo:country="BR" fo:font-weight="normal" officeooo:rsid="0092b5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fo:language="pt" fo:country="BR" fo:font-weight="normal" officeooo:rsid="004de17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style:use-window-font-color="true" loext:opacity="0%" fo:language="pt" fo:country="BR" fo:font-weight="normal" officeooo:rsid="00433d9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style:use-window-font-color="true" loext:opacity="0%" fo:language="pt" fo:country="BR" fo:font-weight="normal" officeooo:rsid="0037da5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style:use-window-font-color="true" loext:opacity="0%" fo:language="pt" fo:country="BR" fo:font-weight="normal" officeooo:rsid="00b60c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style:use-window-font-color="true" loext:opacity="0%" fo:language="pt" fo:country="BR" fo:font-weight="normal" officeooo:rsid="0092ccb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style:use-window-font-color="true" loext:opacity="0%" fo:language="pt" fo:country="BR" fo:font-weight="normal" officeooo:rsid="0045b01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style:use-window-font-color="true" loext:opacity="0%" fo:language="pt" fo:country="BR" fo:font-weight="normal" officeooo:rsid="0025ed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style:use-window-font-color="true" loext:opacity="0%" fo:language="pt" fo:country="BR" fo:font-weight="normal" officeooo:rsid="004e3ba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style:use-window-font-color="true" loext:opacity="0%" fo:language="pt" fo:country="BR" fo:font-weight="normal" officeooo:rsid="0052b08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style:use-window-font-color="true" loext:opacity="0%" fo:language="pt" fo:country="BR" fo:font-weight="normal" officeooo:rsid="00536d2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style:use-window-font-color="true" loext:opacity="0%" fo:language="pt" fo:country="BR" style:text-underline-style="none" fo:font-weight="normal" officeooo:rsid="0019444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use-window-font-color="true" loext:opacity="0%" fo:language="pt" fo:country="BR" style:text-underline-style="none" fo:font-weight="normal" officeooo:rsid="003c96c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use-window-font-color="true" loext:opacity="0%" fo:language="pt" fo:country="BR" style:text-underline-style="none" fo:font-weight="normal" officeooo:rsid="0045b01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style:use-window-font-color="true" loext:opacity="0%" fo:language="pt" fo:country="BR" style:text-underline-style="none" fo:font-weight="normal" officeooo:rsid="0049a8c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style:use-window-font-color="true" loext:opacity="0%" fo:language="pt" fo:country="BR" style:text-underline-style="none" fo:font-weight="normal" officeooo:rsid="004a5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style:use-window-font-color="true" loext:opacity="0%" fo:language="pt" fo:country="BR" style:text-underline-style="none" fo:font-weight="normal" officeooo:rsid="004b0ce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officeooo:rsid="00912e8b"/>
    </style:style>
    <style:style style:name="T32" style:family="text">
      <style:text-properties officeooo:rsid="0037da5b"/>
    </style:style>
    <style:style style:name="T33" style:family="text">
      <style:text-properties style:text-underline-style="none" officeooo:rsid="00194444"/>
    </style:style>
    <style:style style:name="T34" style:family="text">
      <style:text-properties style:text-underline-style="none" officeooo:rsid="003c96c5"/>
    </style:style>
    <style:style style:name="T35" style:family="text">
      <style:text-properties style:text-underline-style="none" officeooo:rsid="0045b017"/>
    </style:style>
    <style:style style:name="T36" style:family="text">
      <style:text-properties style:text-underline-style="none" officeooo:rsid="004a51e4"/>
    </style:style>
    <style:style style:name="T37" style:family="text">
      <style:text-properties officeooo:rsid="0025ed51"/>
    </style:style>
    <style:style style:name="T38" style:family="text">
      <style:text-properties fo:color="#000000" loext:opacity="100%" fo:language="pt" fo:country="BR" fo:font-weight="normal" officeooo:rsid="00606eb3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39" style:family="text">
      <style:text-properties fo:color="#000000" loext:opacity="100%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0" style:family="text">
      <style:text-properties officeooo:rsid="0045b017"/>
    </style:style>
    <style:style style:name="T41" style:family="text">
      <style:text-properties style:font-name-asian="Arial" style:language-asian="pt" style:country-asian="BR"/>
    </style:style>
    <style:style style:name="T42" style:family="text">
      <style:text-properties officeooo:rsid="00120374" style:font-name-asian="Arial" style:language-asian="pt" style:country-asian="BR"/>
    </style:style>
    <style:style style:name="T43" style:family="text">
      <style:text-properties officeooo:rsid="0055b2a9" style:font-name-asian="Arial" style:language-asian="pt" style:country-asian="BR"/>
    </style:style>
    <style:style style:name="T44" style:family="text">
      <style:text-properties officeooo:rsid="004e3ba0"/>
    </style:style>
    <style:style style:name="T45" style:family="text">
      <style:text-properties officeooo:rsid="0008fbf0"/>
    </style:style>
    <style:style style:name="T46" style:family="text">
      <style:text-properties officeooo:rsid="004fbf7c"/>
    </style:style>
    <style:style style:name="T47" style:family="text">
      <style:text-properties officeooo:rsid="0052b084"/>
    </style:style>
    <style:style style:name="T48" style:family="text">
      <style:text-properties officeooo:rsid="00551e88"/>
    </style:style>
    <style:style style:name="T49" style:family="text">
      <style:text-properties officeooo:rsid="005994f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REQUERIMENTO N° <text:span text:style-name="T48">172</text:span>/20<text:span text:style-name="T40">2</text:span><text:span text:style-name="T46">6</text:span></text:p>
      <text:p text:style-name="P18"><text:span text:style-name="T49">Voto de </text:span>Congratulações à<text:span text:style-name="T32"> </text:span><text:span text:style-name="T33">EME</text:span><text:span text:style-name="T36">B</text:span><text:span text:style-name="T34"> </text:span><text:span text:style-name="T35">Eugênio Nelson Ritzel</text:span><text:span text:style-name="T33"> </text:span>pel<text:span text:style-name="T37">a passagem de seu </text:span><text:span text:style-name="T47">tri</text:span><text:span text:style-name="T37">gésimo </text:span><text:span text:style-name="T44">oitavo</text:span><text:span text:style-name="T37"> aniversário</text:span> de fundação.</text:p>
      <text:p text:style-name="P7"><text:span text:style-name="T16">C</text:span><text:span text:style-name="T11">onsiderando que a </text:span><text:span text:style-name="T25">EME</text:span><text:span text:style-name="T30">B</text:span><text:span text:style-name="T26"> </text:span><text:span text:style-name="T27">Eugênio Nelson Ritzel</text:span><text:span text:style-name="T25"> </text:span><text:span text:style-name="T17">completa,</text:span><text:span text:style-name="T18"> </text:span><text:span text:style-name="T19">n</text:span><text:span text:style-name="T24">o</text:span><text:span text:style-name="T19"> mês de </text:span><text:span text:style-name="T20">março,</text:span><text:span text:style-name="T17"> seu </text:span><text:span text:style-name="T23">tr</text:span><text:span text:style-name="T21">igésimo </text:span><text:span text:style-name="T22">oitavo</text:span><text:span text:style-name="T21"> </text:span><text:span text:style-name="T17">an</text:span><text:span text:style-name="T19">iversário</text:span><text:span text:style-name="T17"> de fundação. </text:span></text:p>
      <text:p text:style-name="P8"/>
      <text:p text:style-name="P12">Ao celebrar o aniversário de uma escola, comemoramos muito mais do que a passagem do tempo: celebramos a trajetória de um espaço que, ao longo dos anos, se consolidou como um verdadeiro pilar para o crescimento d<text:span text:style-name="T45">e uma</text:span> comunidade. </text:p>
      <text:p text:style-name="P12"/>
      <text:p text:style-name="P11"><text:span text:style-name="T45">A</text:span> escola cumpre a nobre missão de formar mentes e tocar corações, transformando sonhos em realidade e preparando cidadãos conscientes, éticos e comprometidos com o bem comum.</text:p>
      <text:p text:style-name="P12"/>
      <text:p text:style-name="P11">Que <text:span text:style-name="T45">essa</text:span> escola continue sendo um espaço de inspiração, onde o aprendizado seja constante e o compromisso com o desenvolvimento humano e social se fortaleça a cada ano.</text:p>
      <text:p text:style-name="P12"/>
      <text:p text:style-name="P13">Parabéns a todos que fazem parte dessa história tão significativa. Vocês constroem, todos os dias, um legado de transformação, esperança e futuro.</text:p>
      <text:p text:style-name="P13"/>
      <text:p text:style-name="P9"><text:span text:style-name="T38">D</text:span><text:span text:style-name="T39">essa forma, requer-se que seja </text:span><text:span text:style-name="T12">consignado em Ata Voto de Congratulações </text:span><text:span text:style-name="T13">à</text:span><text:span text:style-name="T12"> </text:span><text:span text:style-name="T25">EME</text:span><text:span text:style-name="T29">B</text:span><text:span text:style-name="T26"> </text:span><text:span text:style-name="T27">Eugênio Nelson Ritzel</text:span><text:span text:style-name="T28"> </text:span><text:span text:style-name="T12">e seja oficiado </text:span><text:span text:style-name="T15">à</text:span><text:span text:style-name="T12"> homenagead</text:span><text:span text:style-name="T14">a</text:span><text:span text:style-name="T12">, com as congratulações em nome desta Casa Legislativa. </text:span></text:p>
      <text:p text:style-name="P10"/>
      <text:p text:style-name="P19"/>
      <text:p text:style-name="P14"><text:span text:style-name="T4">Novo Hamburgo, </text:span><text:span text:style-name="T9">2</text:span><text:span text:style-name="T10">4</text:span><text:span text:style-name="T5"> </text:span><text:span text:style-name="T6">de </text:span><text:span text:style-name="T9">fevereiro</text:span><text:span text:style-name="T4"> de 20</text:span><text:span text:style-name="T7">2</text:span><text:span text:style-name="T9">6</text:span><text:span text:style-name="T4">.</text:span></text:p>
      <text:p text:style-name="P20"><text:tab/><text:tab/><text:tab/><text:tab/><text:tab/><text:tab/> <text:s text:c="8"/></text:p>
      <text:p text:style-name="P20"/>
      <text:p text:style-name="P20"/>
      <text:p text:style-name="P15"><text:span text:style-name="T8">Ve</text:span>reador <text:span text:style-name="T31">Nor Boeno</text:span></text:p>
      <text:p text:style-name="P17"/>
      <text:p text:style-name="P17"/>
      <text:p text:style-name="P17"/>
      <text:p text:style-name="P17"/>
      <text:p text:style-name="P17"/>
      <text:p text:style-name="P16"><text:span text:style-name="T41">Obs.: </text:span><text:span text:style-name="T42">R</text:span><text:span text:style-name="T41">edação conforme original do autor.</text:span></text:p>
      <text:p text:style-name="P16"><text:span text:style-name="T41">/</text:span><text:span text:style-name="T43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style:font-name="Arial"/>
    </style:style>
    <style:style style:name="MT2" style:family="text">
      <style:text-properties fo:font-size="6pt" style:font-size-asian="6pt" style:font-name-complex="Nimbus Roman No9 L" style:font-size-complex="6pt"/>
    </style:style>
    <style:style style:name="MT3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<text:span text:style-name="MT1">CÂMARA MUNICIPAL DE NOVO</text:span>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2">Doe Medula Óssea, Sangue do Cordão Umbilical e Placentário – PRÓ-MEDULA (Lei Municipal Nº 2.310/2011, de</text:span><text:span text:style-name="MT3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2-24T16:00:06.141263211</dc:date>
    <meta:print-date>2016-10-24T11:21:00</meta:print-date>
    <meta:editing-cycles>51</meta:editing-cycles>
    <meta:editing-duration>PT7H15M15S</meta:editing-duration>
    <meta:generator>LibreOffice/7.4.7.2$Linux_X86_64 LibreOffice_project/40$Build-2</meta:generator>
    <meta:document-statistic meta:table-count="0" meta:image-count="1" meta:object-count="0" meta:page-count="1" meta:paragraph-count="19" meta:word-count="268" meta:character-count="1667" meta:non-whitespace-character-count="1397"/>
  </office:meta>
</office:document-meta>
</file>