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10c7dc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10c7dc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style:font-name="Arial" officeooo:rsid="0010c7dc" style:font-name-asian="Arial1" style:font-name-complex="Arial1"/>
    </style:style>
    <style:style style:name="T10" style:family="text">
      <style:text-properties officeooo:rsid="0010c7dc"/>
    </style:style>
    <style:style style:name="T11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2" style:family="text">
      <style:text-properties fo:font-size="12pt" style:font-name-asian="Arial1" style:font-size-asian="12pt" style:font-name-complex="Arial1" style:font-size-complex="12pt"/>
    </style:style>
    <style:style style:name="T13" style:family="text">
      <style:text-properties fo:font-size="12pt" officeooo:rsid="0010c7dc" style:font-name-asian="Arial1" style:font-size-asian="12pt" style:font-name-complex="Arial1" style:font-size-complex="12pt"/>
    </style:style>
    <style:style style:name="T14" style:family="text">
      <style:text-properties fo:font-weight="bold" style:font-name-asian="Arial1" style:font-weight-asian="bold" style:font-name-complex="Arial1" style:font-weight-complex="bold"/>
    </style:style>
    <style:style style:name="T15" style:family="text">
      <style:text-properties fo:font-weight="bold" officeooo:rsid="0010c7dc" style:font-name-asian="Arial1" style:font-weight-asian="bold" style:font-name-complex="Arial1" style:font-weight-complex="bold"/>
    </style:style>
    <style:style style:name="T16" style:family="text">
      <style:text-properties style:font-name-asian="Arial1" style:font-name-complex="Arial1"/>
    </style:style>
    <style:style style:name="T17" style:family="text">
      <style:text-properties officeooo:rsid="0010c7dc"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1">PEDIDO DE PROVIDÊNCIAS Nº</text:span><text:span text:style-name="T14"> </text:span><text:span text:style-name="T15">640</text:span><text:span text:style-name="T11">/202</text:span><text:span text:style-name="T14">6</text:span></text:p>
      <text:p text:style-name="P8">Substituição do veículo tipo van por um veículo de maior capacidade no trajeto da linha E07 – sentido Pasqualini, Canudos e Aeroclube, com saída da Feevale II às 22h25.</text:p>
      <text:p text:style-name="P10">Solicita-se, após os trâmites regimentais, que seja enviada cópia da presente proposição ao Poder Executivo, para que realize as seguintes providências:</text:p>
      <text:p text:style-name="P10"/>
      <text:p text:style-name="P13"><text:span text:style-name="T16">Substituição do veículo tipo van por um veículo de maior capacidade ou, alternativamente, disponibilização de outra van para o trajeto da linha E07 – sentido Pasqualini, Canudos e Aeroclube, com saída da Feevale II às 22h25, </text:span><text:span text:style-name="T17">c</text:span><text:span text:style-name="T2">onsiderando que o veículo atualmente utilizado encontra-se superlotado, não comportando todos os passageiros, especialmente estudantes que utilizam o transporte para retornar às suas residências.</text:span></text:p>
      <text:p text:style-name="P9"/>
      <text:p text:style-name="P13"><text:span text:style-name="T12">Este pedido de providências está protocolado sob o </text:span><text:span text:style-name="T13">nº</text:span><text:span text:style-name="T16"> 32249/2026</text:span></text:p>
      <text:p text:style-name="P9"/>
      <text:p text:style-name="P13"><text:span text:style-name="T2">Certos d</text:span><text:span text:style-name="T16">o compromisso com a</text:span><text:span text:style-name="T2"> nossa cidade, subscrevemo-nos.</text:span></text:p>
      <text:p text:style-name="P9"/>
      <text:p text:style-name="P9"/>
      <text:p text:style-name="P13"><text:span text:style-name="T2">Novo Hamburgo, </text:span><text:span text:style-name="T16">0</text:span><text:span text:style-name="T17">4 </text:span><text:span text:style-name="T2">de </text:span><text:span text:style-name="T16">março </text:span><text:span text:style-name="T2">de 202</text:span><text:span text:style-name="T16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1">Vereador Enio Brizola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<text:span text:style-name="T10">o </text:span>original do autor.</text:p>
      <text:p text:style-name="P12">/<text:span text:style-name="T1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408cm" svg:height="1.53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4T11:28:04.469352289</dc:date>
    <meta:editing-duration>PT2M45S</meta:editing-duration>
    <meta:editing-cycles>1</meta:editing-cycles>
    <meta:document-statistic meta:table-count="0" meta:image-count="1" meta:object-count="0" meta:page-count="1" meta:paragraph-count="16" meta:word-count="217" meta:character-count="1387" meta:non-whitespace-character-count="1182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