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7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rsid="005b2ebd" officeooo:paragraph-rsid="006087c4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05fb12a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5fb12a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officeooo:paragraph-rsid="005fb12a"/>
    </style:style>
    <style:style style:name="P1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549413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5a0d81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5faf6a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6087c4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657c91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681d91" style:font-size-asian="12pt" style:font-weight-asian="normal" style:font-size-complex="12pt" style:font-weight-complex="normal"/>
    </style:style>
    <style:style style:name="T10" style:family="text">
      <style:text-properties officeooo:rsid="005cf537"/>
    </style:style>
    <style:style style:name="T11" style:family="text">
      <style:text-properties officeooo:rsid="005fb12a"/>
    </style:style>
    <style:style style:name="T1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681b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faf6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a0d8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6087c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681d9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officeooo:rsid="006087c4"/>
    </style:style>
    <style:style style:name="T18" style:family="text">
      <style:text-properties officeooo:rsid="00657c91"/>
    </style:style>
    <style:style style:name="T19" style:family="text">
      <style:text-properties officeooo:rsid="00681d91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PEDIDO DE PROVIDÊNCIAS Nº <text:span text:style-name="T19">644/</text:span>20<text:span text:style-name="T2">2</text:span><text:span text:style-name="T17">6</text:span></text:p>
      <text:p text:style-name="P7"><text:span text:style-name="T4">Colocação de lixeira </text:span><text:span text:style-name="T9">do </text:span><text:span text:style-name="T4">tipo contêiner na Rua </text:span><text:span text:style-name="T7">Bartolomeu de Gusmão</text:span><text:span text:style-name="T4">, em frente ao número </text:span><text:span text:style-name="T8">230</text:span><text:span text:style-name="T4">, no Bairro Canudos.</text:span></text:p>
      <text:p text:style-name="P8"><text:span text:style-name="T5">Solicita-se</text:span><text:span text:style-name="T3">, após os trâmites regimentais, </text:span><text:span text:style-name="T5">que seja enviada </text:span><text:span text:style-name="T3">cópia da presente proposição ao </text:span><text:span text:style-name="T5">Poder Executivo</text:span><text:span text:style-name="T3">, para que </text:span><text:span text:style-name="T5">realize as seguintes providências:</text:span></text:p>
      <text:p text:style-name="P9"/>
      <text:p text:style-name="P9">Colocação de lixeira do tipo contêiner na Rua Bartolomeu de Gusmão, em frente ao número 230, no Bairro Canudos.</text:p>
      <text:p text:style-name="P9"/>
      <text:p text:style-name="P9"/>
      <text:p text:style-name="P9"><text:span text:style-name="T12">Novo Hamburgo, </text:span><text:span text:style-name="T13">0</text:span><text:span text:style-name="T15">4</text:span><text:span text:style-name="T14"> de </text:span><text:span text:style-name="T16">m</text:span><text:span text:style-name="T15">arço</text:span><text:span text:style-name="T12"> de 202</text:span><text:span text:style-name="T15">6</text:span><text:span text:style-name="T12">.</text:span></text:p>
      <text:p text:style-name="P9"/>
      <text:p text:style-name="P9"/>
      <text:p text:style-name="P9"/>
      <text:p text:style-name="P9"/>
      <text:p text:style-name="P9"/>
      <text:p text:style-name="P10"><text:span text:style-name="T3">Vereador </text:span><text:span text:style-name="T6">Ico Heming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<text:span text:style-name="T10">Redação conforme o </text:span><text:span text:style-name="T19">o</text:span><text:span text:style-name="T10">riginal do autor.</text:span></text:p>
      <text:p text:style-name="P6">/<text:span text:style-name="T1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42cm" svg:height="1.78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3-09T10:12:56.816420710</meta:print-date>
    <meta:document-statistic meta:table-count="0" meta:image-count="1" meta:object-count="0" meta:page-count="1" meta:paragraph-count="14" meta:word-count="150" meta:character-count="896" meta:non-whitespace-character-count="75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tmp/.broffice.org/3/user/template/modelo-2012.ott" meta:date="2014-03-06T13:16:53"/>
  </office:meta>
</office:document-meta>
</file>