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72576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111111" loext:opacity="100%" style:font-name="Nimbus Roman No9 L" fo:font-size="12pt" fo:font-weight="normal" officeooo:rsid="003db5ab" officeooo:paragraph-rsid="027e5e9d" fo:background-color="transparent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text-line-through-style="none" style:text-line-through-type="none" style:font-name="Nimbus Roman" fo:font-size="12pt" style:text-underline-style="none" fo:font-weight="normal" officeooo:rsid="01cb7b90" officeooo:paragraph-rsid="0291a2fe" style:text-blinking="false" fo:background-color="transparent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text-line-through-style="none" style:text-line-through-type="none" style:font-name="Nimbus Roman" fo:font-size="12pt" style:text-underline-style="none" fo:font-weight="normal" officeooo:rsid="01cb7b90" officeooo:paragraph-rsid="029bc3e9" style:text-blinking="false" fo:background-color="transparent" style:font-size-asian="12pt" style:font-weight-asian="normal" style:font-size-complex="12pt" style:font-weight-complex="normal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Nimbus Roman No9 L1" fo:font-size="12pt" fo:letter-spacing="normal" fo:language="pt" fo:country="BR" fo:font-style="normal" fo:font-weight="normal" officeooo:rsid="00143075" officeooo:paragraph-rsid="028e1c8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 No9 L1" fo:font-size="12pt" fo:letter-spacing="normal" fo:language="pt" fo:country="BR" fo:font-style="normal" fo:font-weight="normal" officeooo:rsid="00143075" officeooo:paragraph-rsid="028e1c8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43b901" style:font-size-asian="10.5pt" style:font-weight-asian="normal" style:font-size-complex="12pt" style:font-weight-complex="normal"/>
    </style:style>
    <style:style style:name="P14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paragraph-rsid="005ec0fd" style:font-size-asian="12pt" style:font-weight-asian="bold" style:font-size-complex="12pt" style:font-weight-complex="bold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2a0ec39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2a0ec39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28c6b91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fo:font-size="12pt" fo:font-weight="normal" officeooo:paragraph-rsid="02a0ec39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8b26b4" officeooo:paragraph-rsid="028c6b91" style:font-name-asian="Arial1" style:font-size-asian="12pt" style:font-weight-asian="normal" style:font-name-complex="Arial1" style:font-size-complex="12pt" style:font-weight-complex="normal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239bc9e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239bc9e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29774" officeooo:paragraph-rsid="005ec0f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3306c7"/>
    </style:style>
    <style:style style:name="T3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1e84b3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849ff8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8ddb4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03cf2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6e48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acd2f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bc3e9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d5a7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a0ec39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1e84b3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96e48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849ff8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9bc3e9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a0ec39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9acd2f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8ddb4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9d5a7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2903cf2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1e84b3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6e48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849ff8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bc3e9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a0ec39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acd2f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8ddb4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d5a7e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9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2903cf2" style:text-blink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8e1c8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1a2f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2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43a7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3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76a2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4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acd2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5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03cf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6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8ddb4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7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bc3e9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8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9d5a7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9" style:family="text">
      <style:text-properties fo:font-variant="normal" fo:text-transform="none" fo:color="#000000" loext:opacity="100%" fo:letter-spacing="normal" fo:language="pt" fo:country="BR" fo:font-style="normal" fo:font-weight="normal" officeooo:rsid="028e1c8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0" style:family="text">
      <style:text-properties fo:font-variant="normal" fo:text-transform="none" fo:color="#000000" loext:opacity="100%" style:font-name="Liberation Sans" fo:letter-spacing="normal" fo:language="pt" fo:country="BR" fo:font-style="normal" fo:font-weight="normal" officeooo:rsid="028e1c8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1" style:family="text">
      <style:text-properties officeooo:rsid="004ea710"/>
    </style:style>
    <style:style style:name="T42" style:family="text">
      <style:text-properties officeooo:rsid="01138baf"/>
    </style:style>
    <style:style style:name="T43" style:family="text">
      <style:text-properties fo:font-size="12pt" fo:font-weight="normal" style:font-size-asian="12pt" style:font-weight-asian="normal" style:font-size-complex="12pt" style:font-weight-complex="normal"/>
    </style:style>
    <style:style style:name="T44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45" style:family="text">
      <style:text-properties officeooo:rsid="028ddb4e"/>
    </style:style>
    <style:style style:name="T46" style:family="text">
      <style:text-properties style:use-window-font-color="true" loext:opacity="0%" style:text-outline="false" style:font-name="Liberation Sans" fo:text-shadow="none" fo:font-weight="normal" officeooo:rsid="0020f777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47" style:family="text">
      <style:text-properties style:use-window-font-color="true" loext:opacity="0%" style:text-outline="false" style:font-name="Liberation Sans" fo:text-shadow="none" fo:font-weight="normal" officeooo:rsid="0291a2fe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48" style:family="text">
      <style:text-properties style:use-window-font-color="true" loext:opacity="0%" style:text-outline="false" style:font-name="Liberation Sans" fo:text-shadow="none" fo:font-weight="normal" officeooo:rsid="0396fca1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49" style:family="text">
      <style:text-properties style:use-window-font-color="true" loext:opacity="0%" style:text-outline="false" fo:text-shadow="none" fo:font-weight="normal" officeooo:rsid="0020f777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50" style:family="text">
      <style:text-properties style:use-window-font-color="true" loext:opacity="0%" style:text-outline="false" fo:text-shadow="none" fo:font-weight="normal" officeooo:rsid="0291a2fe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51" style:family="text">
      <style:text-properties style:use-window-font-color="true" loext:opacity="0%" style:text-outline="false" fo:text-shadow="none" fo:font-weight="normal" officeooo:rsid="0396fca1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52" style:family="text">
      <style:text-properties style:use-window-font-color="true" loext:opacity="0%" style:text-outline="false" style:font-name="Liberation Sans" fo:text-shadow="none" fo:font-weight="normal" officeooo:rsid="0020f777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53" style:family="text">
      <style:text-properties style:use-window-font-color="true" loext:opacity="0%" style:text-outline="false" style:font-name="Liberation Sans" fo:text-shadow="none" fo:font-weight="normal" officeooo:rsid="0291a2fe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54" style:family="text">
      <style:text-properties style:use-window-font-color="true" loext:opacity="0%" style:text-outline="false" style:font-name="Liberation Sans" fo:text-shadow="none" fo:font-weight="normal" officeooo:rsid="0396fca1" style:font-style-asian="normal" style:font-weight-asian="normal" style:font-name-complex="Arial" style:font-style-complex="normal" style:font-weight-complex="normal" style:text-emphasize="none" style:text-overline-style="none" style:text-overline-color="font-color"/>
    </style:style>
    <style:style style:name="T55" style:family="text">
      <style:text-properties officeooo:rsid="02943a7b"/>
    </style:style>
    <style:style style:name="T56" style:family="text">
      <style:text-properties officeooo:rsid="008b26b4" style:font-name-asian="Arial1" style:font-name-complex="Arial1"/>
    </style:style>
    <style:style style:name="T57" style:family="text">
      <style:text-properties officeooo:rsid="0295a7aa" style:font-name-asian="Arial1" style:font-name-complex="Arial1"/>
    </style:style>
    <style:style style:name="T58" style:family="text">
      <style:text-properties officeooo:rsid="02a0ec39" style:font-name-asian="Arial1" style:font-name-complex="Arial1"/>
    </style:style>
    <style:style style:name="T59" style:family="text">
      <style:text-properties officeooo:rsid="02a03061"/>
    </style:style>
    <style:style style:name="T60" style:family="text">
      <style:text-properties officeooo:rsid="02a0ec39"/>
    </style:style>
    <style:style style:name="T61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PEDIDO DE PROVIDÊNCIAS Nº <text:span text:style-name="T60">648</text:span>/20<text:span text:style-name="T2">2</text:span><text:span text:style-name="T55">6</text:span></text:p>
      <text:p text:style-name="P8"><text:span text:style-name="Strong_20_Emphasis"><text:span text:style-name="T3">Intimação ao proprietário para </text:span></text:span><text:span text:style-name="Strong_20_Emphasis"><text:span text:style-name="T7">que realize </text:span></text:span><text:span text:style-name="Strong_20_Emphasis"><text:span text:style-name="T3">a limpeza do terreno </text:span></text:span><text:span text:style-name="Strong_20_Emphasis"><text:span text:style-name="T4">na </text:span></text:span><text:span text:style-name="Strong_20_Emphasis"><text:span text:style-name="T9">Rua Nápoles, </text:span></text:span><text:span text:style-name="Strong_20_Emphasis"><text:span text:style-name="T11">nº </text:span></text:span><text:span text:style-name="Strong_20_Emphasis"><text:span text:style-name="T9">684</text:span></text:span><text:span text:style-name="Strong_20_Emphasis"><text:span text:style-name="T8">, </text:span></text:span><text:span text:style-name="Strong_20_Emphasis"><text:span text:style-name="T5">no Bairro </text:span></text:span><text:span text:style-name="Strong_20_Emphasis"><text:span text:style-name="T10">Canudos</text:span></text:span><text:span text:style-name="Strong_20_Emphasis"><text:span text:style-name="T6">.</text:span></text:span></text:p>
      <text:p text:style-name="P20"><text:span text:style-name="T44">Solicita-se</text:span><text:span text:style-name="T43">, após os trâmites regimentais, </text:span><text:span text:style-name="T44">que seja enviada </text:span><text:span text:style-name="T43">cópia da presente proposição ao </text:span><text:span text:style-name="T44">Poder Executivo</text:span><text:span text:style-name="T43">, para que </text:span><text:span text:style-name="T44">realize as seguintes providências:</text:span></text:p>
      <text:p text:style-name="P21"/>
      <text:p text:style-name="P10"><text:span text:style-name="Strong_20_Emphasis"><text:span text:style-name="T30">Intimação ao proprietário para que realize a limpeza do terreno na Rua Nápoles, nº 684, no Bairro Canudos.</text:span></text:span></text:p>
      <text:p text:style-name="P9"><text:span text:style-name="Strong_20_Emphasis"><text:span text:style-name="T61"/></text:span></text:p>
      <text:p text:style-name="P9"><text:span text:style-name="Strong_20_Emphasis"><text:span text:style-name="T30">Há muito mato acumulado, o que favorece a proliferação de animais nocivos, podendo causar sérios problemas à saúde e grande preocupação para a comunidade local.</text:span></text:span></text:p>
      <text:p text:style-name="P9"><text:span text:style-name="Strong_20_Emphasis"><text:span text:style-name="T61"/></text:span></text:p>
      <text:p text:style-name="P11"><text:span text:style-name="Strong_20_Emphasis"><text:span text:style-name="T46">Diante do acima exposto e sabedores da atenção de </text:span></text:span><text:span text:style-name="Strong_20_Emphasis"><text:span text:style-name="T47">V</text:span></text:span><text:span text:style-name="Strong_20_Emphasis"><text:span text:style-name="T46">ossa </text:span></text:span><text:span text:style-name="Strong_20_Emphasis"><text:span text:style-name="T47">E</text:span></text:span><text:span text:style-name="Strong_20_Emphasis"><text:span text:style-name="T46">xcelência aos anseios da comunidade, contamos com seu apoio no atendimento deste pedido </text:span></text:span><text:span text:style-name="Strong_20_Emphasis"><text:span text:style-name="T48">o mais breve possível.</text:span></text:span></text:p>
      <text:p text:style-name="P12"><text:span text:style-name="Strong_20_Emphasis"><text:span text:style-name="T61"/></text:span></text:p>
      <text:p text:style-name="P22"/>
      <text:p text:style-name="P15">Novo Hamburgo, <text:span text:style-name="T60">05</text:span><text:span text:style-name="T59"> de março</text:span><text:span text:style-name="T42"> de</text:span><text:span text:style-name="T41"> 202</text:span><text:span text:style-name="T55">6</text:span><text:span text:style-name="T41">.</text:span></text:p>
      <text:p text:style-name="P16"/>
      <text:p text:style-name="P16"/>
      <text:p text:style-name="P16"/>
      <text:p text:style-name="P16"/>
      <text:p text:style-name="P16"/>
      <text:p text:style-name="P18">Vereador<text:span text:style-name="T45">a Daia Hanich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7"><text:span text:style-name="T56">Obs.: Redação conforme o </text:span><text:span text:style-name="T58">o</text:span><text:span text:style-name="T56">riginal d</text:span><text:span text:style-name="T57">a</text:span><text:span text:style-name="T56"> autor</text:span><text:span text:style-name="T57">a</text:span><text:span text:style-name="T56">.</text:span></text:p>
      <text:p text:style-name="P19">/<text:span text:style-name="T6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2576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81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6T13:04:30.593000000</meta:print-date>
    <meta:document-statistic meta:table-count="0" meta:image-count="1" meta:object-count="0" meta:page-count="1" meta:paragraph-count="16" meta:word-count="200" meta:character-count="1216" meta:non-whitespace-character-count="1030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