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paragraph-rsid="002d50f0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paragraph-rsid="002d50f0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1aeaf7" officeooo:paragraph-rsid="002d50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P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02d50f0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177502" officeooo:paragraph-rsid="002d50f0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304655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paragraph-rsid="002d50f0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officeooo:paragraph-rsid="002d50f0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2d50f0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e65ad" officeooo:paragraph-rsid="002d50f0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09ed5b" officeooo:paragraph-rsid="002d50f0" style:font-name-asian="Arial1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268da"/>
    </style:style>
    <style:style style:name="T3" style:family="text">
      <style:text-properties officeooo:rsid="0013bd1b"/>
    </style:style>
    <style:style style:name="T4" style:family="text">
      <style:text-properties officeooo:rsid="0010be0e"/>
    </style:style>
    <style:style style:name="T5" style:family="text">
      <style:text-properties officeooo:rsid="000d545c"/>
    </style:style>
    <style:style style:name="T6" style:family="text">
      <style:text-properties fo:font-variant="normal" fo:text-transform="none" style:use-window-font-color="true" loext:opacity="0%" fo:letter-spacing="normal" fo:language="pt" fo:country="BR" fo:font-style="normal" officeooo:rsid="04ac224d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fo:font-variant="normal" fo:text-transform="none" style:use-window-font-color="true" loext:opacity="0%" fo:letter-spacing="normal" fo:language="pt" fo:country="BR" fo:font-style="normal" officeooo:rsid="00177502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fo:font-variant="normal" fo:text-transform="none" style:use-window-font-color="true" loext:opacity="0%" fo:letter-spacing="normal" fo:language="pt" fo:country="BR" fo:font-style="normal" officeooo:rsid="0010be0e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fo:font-variant="normal" fo:text-transform="none" style:use-window-font-color="true" loext:opacity="0%" fo:letter-spacing="normal" fo:language="pt" fo:country="BR" fo:font-style="normal" officeooo:rsid="001268da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fo:font-variant="normal" fo:text-transform="none" style:use-window-font-color="true" loext:opacity="0%" fo:letter-spacing="normal" fo:language="pt" fo:country="BR" fo:font-style="normal" officeooo:rsid="00302972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officeooo:rsid="0010be0e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officeooo:rsid="001268da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style:use-window-font-color="true" loext:opacity="0%" fo:letter-spacing="normal" fo:language="pt" fo:country="BR" fo:font-style="normal" officeooo:rsid="00273965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officeooo:rsid="000e65ad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officeooo:rsid="00302972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officeooo:rsid="00304655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officeooo:rsid="000e65ad"/>
    </style:style>
    <style:style style:name="T18" style:family="text">
      <style:text-properties officeooo:rsid="002f2516"/>
    </style:style>
    <style:style style:name="T19" style:family="text">
      <style:text-properties officeooo:rsid="00302972"/>
    </style:style>
    <style:style style:name="T20" style:family="text">
      <style:text-properties officeooo:rsid="0030465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20">661</text:span>/20<text:span text:style-name="T2">2</text:span><text:span text:style-name="T18">6</text:span></text:p>
      <text:p text:style-name="P9"><text:span text:style-name="T20">R</text:span>ecomposição d<text:span text:style-name="T20">o</text:span> passeio público na Rua <text:span text:style-name="T19">Canoinhas</text:span><text:span text:style-name="T4">, </text:span><text:span text:style-name="T19">ao lado do número 342</text:span><text:span text:style-name="T4">, </text:span><text:span text:style-name="T20">no </text:span><text:span text:style-name="T19">Bairro São José</text:span>.</text:p>
      <text:p text:style-name="P10"><text:span text:style-name="T5">Solicita-se</text:span>, após os trâmites regimentais, <text:span text:style-name="T5">que seja enviada </text:span>cópia da presente proposição ao <text:span text:style-name="T5">Poder Executivo</text:span>, para que <text:span text:style-name="T5">realize as seguintes providências:</text:span></text:p>
      <text:p text:style-name="P10"><text:span text:style-name="T8"/></text:p>
      <text:p text:style-name="P10"><text:span text:style-name="T8">Recomposição do passeio público na Rua Canoinhas, ao lado do número 342, no Bairro São José. </text:span></text:p>
      <text:p text:style-name="P10"><text:span text:style-name="T8"/></text:p>
      <text:p text:style-name="P10"><text:span text:style-name="T14">Os moradores relatam que foram executados consertos de infiltração no </text:span><text:span text:style-name="T16">local</text:span><text:span text:style-name="T14">, no entanto o passeio não foi refeito e está desnivelado. Tal situação tem colocado em risco a integridade física das pessoas que transitam pelo local.</text:span></text:p>
      <text:p text:style-name="P10"><text:span text:style-name="T14"/></text:p>
      <text:p text:style-name="P10"><text:span text:style-name="T14"/></text:p>
      <text:p text:style-name="P10">Novo Hamburgo, <text:span text:style-name="T2">0</text:span><text:span text:style-name="T3">5</text:span><text:span text:style-name="T4"> de </text:span><text:span text:style-name="T19">março</text:span><text:span text:style-name="T3"> </text:span>de 20<text:span text:style-name="T2">2</text:span><text:span text:style-name="T3">6</text:span>.</text:p>
      <text:p text:style-name="P11"/>
      <text:p text:style-name="P11"/>
      <text:p text:style-name="P11"/>
      <text:p text:style-name="P11"/>
      <text:p text:style-name="P11"/>
      <text:p text:style-name="P12">Vereador <text:span text:style-name="T17">Nor Boeno</text:span></text:p>
      <text:p text:style-name="P13"/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>Obs.: Redação conforme o original do autor.</text:p>
      <text:p text:style-name="P15">/<text:span text:style-name="T2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7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4:24:49.504326365</dc:date>
    <dc:language>pt-BR</dc:language>
    <meta:editing-cycles>130</meta:editing-cycles>
    <meta:editing-duration>PT12H12M53S</meta:editing-duration>
    <meta:document-statistic meta:table-count="0" meta:image-count="1" meta:object-count="0" meta:page-count="1" meta:paragraph-count="15" meta:word-count="180" meta:character-count="1086" meta:non-whitespace-character-count="918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