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FC000000BD0E8D840EB685AC3BC.jpg" manifest:media-type="image/jpeg"/>
  <manifest:file-entry manifest:full-path="Pictures/100000000000038400000640E1429C068CE1134B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4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Liberation Sans" fo:font-size="12pt" fo:font-weight="normal" officeooo:paragraph-rsid="03bdaf02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Liberation Sans" fo:font-size="12pt" fo:font-weight="normal" officeooo:rsid="030976bf" officeooo:paragraph-rsid="03bdaf02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37a9365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37a9365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2d0972" officeooo:paragraph-rsid="037a936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3a8adda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style:font-name="Liberation Sans" officeooo:paragraph-rsid="03bdaf02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Liberation Sans" officeooo:paragraph-rsid="03bdaf02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Liberation Sans" officeooo:paragraph-rsid="03bdaf02"/>
    </style:style>
    <style:style style:name="P17" style:family="paragraph" style:parent-style-name="Standard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page-number="auto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bb453a" officeooo:paragraph-rsid="03bb453a" style:text-blinking="false" fo:background-color="transparent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style:use-window-font-color="true" loext:opacity="0%" style:text-line-through-style="none" style:text-line-through-type="none" style:font-name="Liberation Sans" fo:font-size="12pt" fo:language="pt" fo:country="BR" fo:font-style="normal" style:text-underline-style="none" fo:font-weight="normal" officeooo:rsid="03540f26" officeooo:paragraph-rsid="03bdaf02" style:text-blinking="false" fo:background-color="transparent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style:use-window-font-color="true" loext:opacity="0%" style:text-line-through-style="none" style:text-line-through-type="none" style:font-name="Liberation Sans" fo:font-size="12pt" fo:language="pt" fo:country="BR" fo:font-style="normal" style:text-underline-style="none" fo:font-weight="normal" officeooo:rsid="03540f26" officeooo:paragraph-rsid="03bec565" style:text-blinking="false" fo:background-color="transparent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2d8ee08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0d545c" style:text-blinking="false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6" style:family="text">
      <style:text-properties fo:font-variant="normal" fo:text-transform="none" style:use-window-font-color="true" loext:opacity="0%" style:text-line-through-style="none" style:text-line-through-type="none" fo:font-size="12pt" fo:language="pt" fo:country="BR" fo:font-style="normal" style:text-underline-style="none" fo:font-weight="normal" officeooo:rsid="03540f26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7" style:family="text">
      <style:text-properties officeooo:rsid="030976bf"/>
    </style:style>
    <style:style style:name="T8" style:family="text">
      <style:text-properties officeooo:rsid="03bb453a"/>
    </style:style>
    <style:style style:name="T9" style:family="text">
      <style:text-properties officeooo:rsid="03bdaf02"/>
    </style:style>
    <style:style style:name="T10" style:family="text">
      <style:text-properties fo:font-size="12pt" fo:font-weight="normal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3b93c7f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3bec565" style:font-size-asian="12pt" style:font-weight-asian="normal" style:font-size-complex="12pt" style:font-weight-complex="normal"/>
    </style:style>
    <style:style style:name="T15" style:family="text">
      <style:text-properties officeooo:rsid="03bec565"/>
    </style:style>
    <style:style style:name="T16" style:family="text">
      <style:text-properties fo:color="#000000" loext:opacity="100%" officeooo:rsid="03bb453a"/>
    </style:style>
    <style:style style:name="T17" style:family="text">
      <style:text-properties fo:color="#000000" loext:opacity="100%" officeooo:rsid="03bec565"/>
    </style:style>
    <style:style style:name="T18" style:family="text">
      <style:text-properties fo:color="#000000" loext:opacity="100%" officeooo:rsid="03bdaf02"/>
    </style:style>
    <style:style style:name="T19" style:family="text">
      <style:text-properties officeooo:rsid="03c16f5e"/>
    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2">PEDIDO DE PROVIDÊNCIAS</text:span> Nº <text:span text:style-name="T19">663</text:span>/<text:span text:style-name="T3">202</text:span><text:span text:style-name="T15">6</text:span></text:p>
      <text:p text:style-name="P17">Recolhimento de resíduos no passeio público da Rua Pau Brasil, nos fundos <text:span text:style-name="T15">do Atacadão, entre a Rua Carlos Germano Bürkle e </text:span><text:span text:style-name="T19">a </text:span><text:span text:style-name="T15">Rua do Ipê</text:span>, no <text:span text:style-name="T9">B</text:span>airro Ideal.</text:p>
      <text:p text:style-name="P14"><text:span text:style-name="T5">Solicita-se, após os trâmites regimentais, que seja enviada cópia da presente proposição ao Poder Executivo, para que realize a seguinte providência:</text:span><text:span text:style-name="T6"> </text:span></text:p>
      <text:p text:style-name="P18"/>
      <text:p text:style-name="P19"><text:span text:style-name="T16">Recolhimento de resíduos no passeio público da Rua Pau Brasil, nos fundos do Atacadão, entre a Rua Carlos Germano Bürkle e a Rua do Ipê, no Bairro Ideal.</text:span></text:p>
      <text:p text:style-name="P18"/>
      <text:p text:style-name="P15">A presença de entulhos, lixo e outros materiais descartados de forma irregular, tem causado transtornos aos moradores da região, comprometendo a limpeza urbana, a segurança dos pedestres e a saúde pública.</text:p>
      <text:p text:style-name="P15"/>
      <text:p text:style-name="P15">Considerando que a área <text:span text:style-name="T19">possui</text:span> grande circulação de moradores, a remoção desses materiais <text:span text:style-name="T19">se torna </text:span>essencial para garantir um ambiente limpo, seguro e adequado ao convívio social, <text:span text:style-name="T19">além de </text:span><text:span text:style-name="T8">inibir ações frequentes de descarte irregular. Em anexo, foto</text:span><text:span text:style-name="T19">s</text:span><text:span text:style-name="T8"> do local.</text:span></text:p>
      <text:p text:style-name="P8"/>
      <text:p text:style-name="P8"/>
      <text:p text:style-name="P16"><text:span text:style-name="T10">Novo Hamburgo, </text:span><text:span text:style-name="T14">05</text:span><text:span text:style-name="T11"> </text:span><text:span text:style-name="T12">de </text:span><text:span text:style-name="T14">março</text:span><text:span text:style-name="T12"> </text:span><text:span text:style-name="T13">de 202</text:span><text:span text:style-name="T14">6</text:span><text:span text:style-name="T13">.</text:span></text:p>
      <text:p text:style-name="P9"/>
      <text:p text:style-name="P9"/>
      <text:p text:style-name="P9"/>
      <text:p text:style-name="P9"/>
      <text:p text:style-name="P9"/>
      <text:p text:style-name="P10"><text:span text:style-name="T7">Vereador</text:span><text:span text:style-name="T4"> </text:span><text:span text:style-name="T15">Ricardo Ritter - Ica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original do autor.</text:p>
      <text:p text:style-name="P11">/<text:span text:style-name="T19">MST</text:span></text:p>
      <text:p text:style-name="P11"><draw:frame draw:style-name="fr1" draw:name="Figura2" text:anchor-type="char" svg:y="0cm" svg:width="7.678cm" svg:height="13.649cm" draw:z-index="3"><draw:image xlink:href="Pictures/100000000000038400000640E1429C068CE1134B.png" xlink:type="simple" xlink:show="embed" xlink:actuate="onLoad" draw:mime-type="image/png"/></draw:frame><text:soft-page-break/></text:p>
      <text:p text:style-name="P11"/>
      <text:p text:style-name="P11"/>
      <text:p text:style-name="P12"/>
      <text:p text:style-name="P13"/>
      <text:p text:style-name="P13"><draw:frame draw:style-name="fr1" draw:name="Figura1" text:anchor-type="char" svg:y="11.504cm" svg:width="12.834cm" svg:height="9.626cm" draw:z-index="2"><draw:image xlink:href="Pictures/1000000000000FC000000BD0E8D840EB685AC3BC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08-13T17:28:07.339827734</meta:print-date>
    <meta:document-statistic meta:table-count="0" meta:image-count="3" meta:object-count="0" meta:page-count="2" meta:paragraph-count="16" meta:word-count="240" meta:character-count="1452" meta:non-whitespace-character-count="1225"/>
    <meta:user-defined meta:name="Info 1"/>
    <meta:user-defined meta:name="Info 2"/>
    <meta:user-defined meta:name="Info 3"/>
    <meta:user-defined meta:name="Info 4"/>
  </office:meta>
</office:document-meta>
</file>