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305dde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8" style:family="paragraph" style:parent-style-name="Standard">
      <style:paragraph-properties fo:margin-left="0cm" fo:margin-right="0cm" fo:margin-top="1.499cm" fo:margin-bottom="0cm" style:contextual-spacing="false" fo:text-align="end" style:justify-single-word="false" fo:text-indent="0cm" style:auto-text-indent="false"/>
      <style:text-properties style:font-name="Liberation Sans" fo:font-size="12pt" fo:font-weight="normal" officeooo:paragraph-rsid="037a9365" style:font-size-asian="12pt" style:font-weight-asian="normal" style:font-name-complex="Arial" style:font-size-complex="12pt" style:font-weight-complex="normal"/>
    </style:style>
    <style:style style:name="P9" style:family="paragraph" style:parent-style-name="Standard">
      <style:paragraph-properties fo:text-align="justify" style:justify-single-word="false"/>
      <style:text-properties style:font-name="Liberation Sans" fo:font-size="12pt" fo:font-weight="normal" officeooo:rsid="00045301" officeooo:paragraph-rsid="03d4434b" style:font-name-asian="Arial1" style:font-size-asian="12pt" style:font-weight-asian="normal" style:font-name-complex="Arial1" style:font-size-complex="12pt" style:font-weight-complex="normal"/>
    </style:style>
    <style:style style:name="P10" style:family="paragraph" style:parent-style-name="Standard">
      <style:paragraph-properties fo:text-align="center" style:justify-single-word="false"/>
      <style:text-properties style:font-name="Liberation Sans" fo:font-size="12pt" fo:font-weight="bold" officeooo:rsid="002d0972" officeooo:paragraph-rsid="008cd5d1" style:font-name-asian="Arial" style:font-size-asian="12pt" style:language-asian="pt" style:country-asian="BR" style:font-weight-asian="bold" style:font-name-complex="Arial" style:font-size-complex="12pt" style:font-weight-complex="normal"/>
    </style:style>
    <style:style style:name="P11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/>
      <style:text-properties style:font-name="Liberation Sans" officeooo:paragraph-rsid="03d4434b"/>
    </style:style>
    <style:style style:name="P12" style:family="paragraph" style:parent-style-name="Standard" style:master-page-name="">
      <loext:graphic-properties draw:fill="none"/>
      <style:paragraph-properties fo:margin-left="7.999cm" fo:margin-right="0cm" fo:margin-top="0.695cm" fo:margin-bottom="0.695cm" style:contextual-spacing="false" fo:line-height="100%" fo:text-align="justify" style:justify-single-word="false" fo:text-indent="0cm" style:auto-text-indent="false" style:page-number="auto" fo:background-color="transparent"/>
      <style:text-properties style:font-name="Liberation Sans" officeooo:rsid="03d78f71" officeooo:paragraph-rsid="03d98267"/>
    </style:style>
    <style:style style:name="P13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font-name="Liberation Sans" officeooo:paragraph-rsid="038b4126"/>
    </style:style>
    <style:style style:name="P14" style:family="paragraph" style:parent-style-name="Text_20_body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/>
    </style:style>
    <style:style style:name="P15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/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rsid="000d545c" officeooo:paragraph-rsid="03d98267" style:text-blinking="false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P16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/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rsid="000d545c" officeooo:paragraph-rsid="03d98267" style:text-blinking="false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P17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/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rsid="000d545c" officeooo:paragraph-rsid="03d78f71" style:text-blinking="false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P18" style:family="paragraph" style:parent-style-name="Text_20_body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/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rsid="000d545c" officeooo:paragraph-rsid="03d78f71" style:text-blinking="false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P19" style:family="paragraph" style:parent-style-name="Text_20_body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 style:writing-mode="page"/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rsid="000d545c" officeooo:paragraph-rsid="03d78f71" style:text-blinking="false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P20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fo:font-size="12pt" fo:font-weight="bold" officeooo:rsid="002d0972" officeooo:paragraph-rsid="008cd5d1" style:font-name-asian="Arial" style:font-size-asian="12pt" style:language-asian="pt" style:country-asian="BR" style:font-weight-asian="bold" style:font-name-complex="Arial" style:font-size-complex="12pt" style:font-weight-complex="normal"/>
    </style:style>
    <style:style style:name="T1" style:family="text">
      <style:text-properties style:font-name="Liberation Sans"/>
    </style:style>
    <style:style style:name="T2" style:family="text">
      <style:text-properties fo:font-weight="normal" style:font-weight-asian="normal" style:font-weight-complex="normal"/>
    </style:style>
    <style:style style:name="T3" style:family="text">
      <style:text-properties officeooo:rsid="004c346a"/>
    </style:style>
    <style:style style:name="T4" style:family="text">
      <style:text-properties officeooo:rsid="02cbcc64"/>
    </style:style>
    <style:style style:name="T5" style:family="text">
      <style:text-properties officeooo:rsid="02d8ee08"/>
    </style:style>
    <style:style style:name="T6" style:family="text">
      <style:text-properties officeooo:rsid="035c4c63"/>
    </style:style>
    <style:style style:name="T7" style:family="text">
      <style:text-properties officeooo:rsid="030976bf"/>
    </style:style>
    <style:style style:name="T8" style:family="text">
      <style:text-properties officeooo:rsid="03cbb3a8"/>
    </style:style>
    <style:style style:name="T9" style:family="text">
      <style:text-properties fo:font-size="12pt" fo:font-weight="normal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3cbb3a8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3b93c7f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3af07d2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30976bf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3d98267" style:font-size-asian="12pt" style:font-weight-asian="normal" style:font-size-complex="12pt" style:font-weight-complex="normal"/>
    </style:style>
    <style:style style:name="T15" style:family="text">
      <style:text-properties officeooo:rsid="03d009f8"/>
    </style:style>
    <style:style style:name="T16" style:family="text">
      <style:text-properties officeooo:rsid="03d98267"/>
    </style:style>
    <style:style style:name="T17" style:family="text">
      <style:text-properties officeooo:rsid="03da1149"/>
    </style:style>
    <style:style style:name="T18" style:family="text">
      <style:text-properties officeooo:rsid="03db6726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<text:span text:style-name="T3">PEDIDO DE PROVIDÊNCIAS</text:span> Nº <text:span text:style-name="T17">665</text:span>/<text:span text:style-name="T4">202</text:span><text:span text:style-name="T8">6</text:span></text:p>
      <text:p text:style-name="P10"/>
      <text:p text:style-name="P12">Instalação de contentor de resíduos comunitário<text:span text:style-name="T18">s</text:span> na <text:span text:style-name="T17">R</text:span><text:span text:style-name="T16">ua Espumoso, nas proximidades do n</text:span><text:span text:style-name="T17">º</text:span><text:span text:style-name="T16"> 220, no </text:span><text:span text:style-name="T17">B</text:span><text:span text:style-name="T16">airro Santo Afonso.</text:span></text:p>
      <text:p text:style-name="P15">Solicita-se, após os trâmites regimentais, que seja enviada cópia da presente proposição ao Poder Executivo, para que realize a seguinte providência:</text:p>
      <text:p text:style-name="P16"/>
      <text:p text:style-name="P16">Instalação de contentor de resíduos comunitários na Rua Espumoso, nas proximidades do nº 220, no Bairro Santo Afonso.</text:p>
      <text:p text:style-name="P17"/>
      <text:p text:style-name="P18">Atualmente, observa-se que a ausência de um contentor comunitário apropriado tem contribuído para o descarte irregular de lixo em vias públicas, o que pode ocasionar acúmulo de resíduos nas calçadas e na rua. Essa situação favorece a proliferação de insetos e animais, gera mau odor, prejudica as condições de higiene e impacta negativamente a qualidade de vida da população local.</text:p>
      <text:p text:style-name="P19"/>
      <text:p text:style-name="P14">A instalação de um contentor de resíduos no referido ponto permitirá que os moradores realizem o descarte correto do lixo doméstico, facilitando também o trabalho da coleta pública e contribuindo para a organização e limpeza urbana. Além disso, a medida auxilia na prevenção de problemas sanitários e ambientais, promovendo um ambiente mais limpo, seguro e adequado para a comunidade.</text:p>
      <text:p text:style-name="P14"/>
      <text:p text:style-name="P14">Dessa forma, a implantação do contentor comunitário atende a uma necessidade real dos moradores da região, representando uma ação simples, porém efetiva, para a melhoria das condições de limpeza e saúde pública no <text:span text:style-name="T17">B</text:span>airro Santo Afonso.</text:p>
      <text:p text:style-name="P17"/>
      <text:p text:style-name="P11"/>
      <text:p text:style-name="P13"><text:span text:style-name="T9">Novo Hamburgo, </text:span><text:span text:style-name="T14">05</text:span><text:span text:style-name="T11"> </text:span><text:span text:style-name="T12">de </text:span><text:span text:style-name="T14">março</text:span><text:span text:style-name="T12"> </text:span><text:span text:style-name="T13">de 202</text:span><text:span text:style-name="T10">6</text:span><text:span text:style-name="T13">.</text:span></text:p>
      <text:p text:style-name="P8"><text:span text:style-name="T7">Vereador</text:span><text:span text:style-name="T5"> </text:span><text:span text:style-name="T6">Cristiano Colle</text:span><text:span text:style-name="T15">r</text:span>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><text:span text:style-name="T17">Obs.: </text:span>Redação conforme original <text:span text:style-name="T17">d</text:span>o autor.</text:p>
      <text:p text:style-name="P9">/<text:span text:style-name="T17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305dde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style:font-name="Liberation Sans"/>
    </style:style>
    <style:style style:name="MT2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38cm" svg:height="1.533cm" draw:z-index="0"><draw:image xlink:href="Pictures/10000000000000BC0000011450B7F216ED4AEE7F.png" xlink:type="simple" xlink:show="embed" xlink:actuate="onLoad" draw:mime-type="image/png"/></draw:frame></text:p>
        <text:p text:style-name="MP2">C<text:span text:style-name="MT1">ÂMARA MUNICIPAL DE NOVO HAMBURGO</text:span></text:p>
        <text:p text:style-name="MP3">ESTADO DO RIO GRANDE DO SUL</text:p>
        <text:p text:style-name="MP4"/>
      </style:header>
      <style:footer>
        <text:p text:style-name="MP5"/>
        <text:p text:style-name="MP6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2"> 0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21-12-13T19:04:06.860000000</meta:creation-date>
    <dc:language>pt-BR</dc:language>
    <meta:editing-cycles>1</meta:editing-cycles>
    <meta:editing-duration>P0D</meta:editing-duration>
    <meta:print-date>2025-12-01T11:10:08.115476041</meta:print-date>
    <meta:document-statistic meta:table-count="0" meta:image-count="1" meta:object-count="0" meta:page-count="1" meta:paragraph-count="17" meta:word-count="302" meta:character-count="1909" meta:non-whitespace-character-count="1622"/>
    <meta:user-defined meta:name="Info 1"/>
    <meta:user-defined meta:name="Info 2"/>
    <meta:user-defined meta:name="Info 3"/>
    <meta:user-defined meta:name="Info 4"/>
  </office:meta>
</office:document-meta>
</file>