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9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rsid="005b2ebd" officeooo:paragraph-rsid="00631d59"/>
    </style:style>
    <style:style style:name="P1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officeooo:paragraph-rsid="0060f101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60f101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754826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rsid="0065638c" officeooo:paragraph-rsid="0065638c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Liberation Sans" officeooo:paragraph-rsid="0060f101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style:use-window-font-color="true" loext:opacity="0%" style:font-name="Liberation Sans" fo:font-size="12pt" fo:language="pt" fo:country="BR" fo:font-weight="normal" officeooo:rsid="0367e1e4" officeooo:paragraph-rsid="00631d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7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549413"/>
    </style:style>
    <style:style style:name="T3" style:family="text">
      <style:text-properties fo:font-size="12pt" fo:font-weight="normal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5a0d81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5faf6a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631d59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6361d1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65572d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703032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70d649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72cd67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754826" style:font-size-asian="12pt" style:font-weight-asian="normal" style:font-size-complex="12pt" style:font-weight-complex="normal"/>
    </style:style>
    <style:style style:name="T14" style:family="text">
      <style:text-properties officeooo:rsid="005cf537"/>
    </style:style>
    <style:style style:name="T15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5681b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5a0d8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6654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2cd6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5482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officeooo:rsid="0065572d"/>
    </style:style>
    <style:style style:name="T21" style:family="text">
      <style:text-properties officeooo:rsid="00657523"/>
    </style:style>
    <style:style style:name="T22" style:family="text">
      <style:text-properties officeooo:rsid="0072cd67"/>
    </style:style>
    <style:style style:name="T23" style:family="text">
      <style:text-properties officeooo:rsid="0075e59c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PEDIDO DE PROVIDÊNCIAS Nº <text:span text:style-name="T23">672</text:span>/20<text:span text:style-name="T2">2</text:span><text:span text:style-name="T22">6</text:span></text:p>
      <text:p text:style-name="P9"><text:span text:style-name="T4">Colocação de </text:span><text:span text:style-name="T8">coletor de resíduos </text:span><text:span text:style-name="T4">n</text:span><text:span text:style-name="T11">a </text:span><text:span text:style-name="T10">Rua Â</text:span><text:span text:style-name="T13">ngelo Provenzano</text:span><text:span text:style-name="T11">, </text:span><text:span text:style-name="T13">em frente ao número 705,</text:span><text:span text:style-name="T11"> </text:span><text:span text:style-name="T8">no </text:span><text:span text:style-name="T9">B</text:span><text:span text:style-name="T8">airro </text:span><text:span text:style-name="T13">Canudos</text:span><text:span text:style-name="T8">.</text:span></text:p>
      <text:p text:style-name="P10"><text:span text:style-name="T5">Solicita-se</text:span><text:span text:style-name="T3">, após os trâmites regimentais, </text:span><text:span text:style-name="T5">que seja enviada </text:span><text:span text:style-name="T3">cópia da presente proposição ao </text:span><text:span text:style-name="T5">Poder Executivo</text:span><text:span text:style-name="T3">, para que </text:span><text:span text:style-name="T5">realize as seguintes providências:</text:span></text:p>
      <text:p text:style-name="P11"/>
      <text:p text:style-name="P12"><text:span text:style-name="T8">Colocação de coletor de resíduos na Rua Ângelo Provenzano, em frente ao número 705, no Bairro Canudos.</text:span></text:p>
      <text:p text:style-name="P11"/>
      <text:p text:style-name="P13">A necessidade se dá em razão dos resíduos estarem espalhados pela via e <text:span text:style-name="T21">pelo</text:span> passeio público, <text:span text:style-name="T23">o que favorece a</text:span> proliferação de animais transmissores de doenças, além d<text:span text:style-name="T23">e</text:span> problemas ambientais.</text:p>
      <text:p text:style-name="P11"/>
      <text:p text:style-name="P15">Diante do acima exposto, sabedores da atenção de Vossa Excelência e dos anseios da comunidade, contamos com o apoio e atendimento do pedido.</text:p>
      <text:p text:style-name="P15"/>
      <text:p text:style-name="P11"/>
      <text:p text:style-name="P11"><text:span text:style-name="T15">Novo Hamburgo, </text:span><text:span text:style-name="T19">05</text:span><text:span text:style-name="T17"> </text:span><text:span text:style-name="T16">de </text:span><text:span text:style-name="T19">março</text:span><text:span text:style-name="T15"> de 202</text:span><text:span text:style-name="T18">6</text:span><text:span text:style-name="T15">.</text:span></text:p>
      <text:p text:style-name="P11"/>
      <text:p text:style-name="P11"/>
      <text:p text:style-name="P11"/>
      <text:p text:style-name="P11"/>
      <text:p text:style-name="P11"/>
      <text:p text:style-name="P14"><text:span text:style-name="T3">Vereador</text:span><text:span text:style-name="T6"> </text:span><text:span text:style-name="T7">Eliton Ávila</text:span></text:p>
      <text:p text:style-name="P7"/>
      <text:p text:style-name="P7"/>
      <text:p text:style-name="P7"/>
      <text:p text:style-name="P7"/>
      <text:p text:style-name="P7"/>
      <text:p text:style-name="P7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text:span text:style-name="T20">Obs.: </text:span><text:span text:style-name="T14">Redação conforme original do autor.</text:span></text:p>
      <text:p text:style-name="P8">/<text:span text:style-name="T23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2" style:font-family-asian="'DejaVu Sans'" style:font-family-generic-asian="system" style:font-pitch-asian="variable" style:font-size-asian="24pt" style:font-weight-asian="bold" style:font-name-complex="DejaVu Sans2" style:font-family-complex="'DejaVu Sans'" style:font-family-generic-complex="system" style:font-pitch-complex="variable" style:font-size-complex="24pt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42cm" svg:height="1.78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document-statistic meta:table-count="0" meta:image-count="1" meta:object-count="0" meta:page-count="1" meta:paragraph-count="16" meta:word-count="198" meta:character-count="1209" meta:non-whitespace-character-count="1025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