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P5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Liberation Sans" fo:font-weight="bold" style:font-name-asian="Arial1" style:font-weight-asian="bold" style:font-name-complex="Arial1" style:font-weight-complex="bold"/>
    </style:style>
    <style:style style:name="P6" style:family="paragraph" style:parent-style-name="Standard">
      <style:paragraph-properties fo:margin-left="8.1cm" fo:margin-right="0cm" fo:margin-top="1.499cm" fo:margin-bottom="1.499cm" style:contextual-spacing="fals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Liberation Sans" fo:font-weight="normal" style:font-name-asian="Arial1" style:font-weight-asian="normal" style:font-name-complex="Arial1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9cm" style:auto-text-indent="false"/>
      <style:text-properties style:font-name="Liberation Sans" style:font-name-asian="Arial1" style:font-name-complex="Arial1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.423cm" fo:margin-bottom="0.423cm" style:contextual-spacing="false" fo:line-height="100%" fo:text-align="justify" style:justify-single-word="false" fo:orphans="2" fo:widows="2" fo:text-indent="3cm" style:auto-text-indent="false"/>
      <style:text-properties style:font-name="Liberation Sans" style:font-name-asian="Arial1" style:font-name-complex="Arial1"/>
    </style:style>
    <style:style style:name="P9" style:family="paragraph" style:parent-style-name="Standard" style:list-style-name="WWNum1">
      <loext:graphic-properties draw:fill-gradient-name="gradient" draw:fill-hatch-name="hatch"/>
      <style:paragraph-properties fo:margin-left="1.27cm" fo:margin-right="0cm" fo:margin-top="0cm" fo:margin-bottom="0.349cm" style:contextual-spacing="false" fo:line-height="100%" fo:text-align="justify" style:justify-single-word="false" fo:orphans="2" fo:widows="2" fo:text-indent="-0.635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1.9cm" style:auto-text-indent="false" fo:break-before="auto" fo:break-after="auto" fo:keep-with-next="auto"/>
      <style:text-properties style:font-name="Liberation Sans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keep-with-next="auto"/>
      <style:text-properties style:font-name="Liberation Sans" officeooo:paragraph-rsid="00089358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  <style:text-properties style:font-name="Liberation Sans"/>
    </style:style>
    <style:style style:name="P13" style:family="paragraph" style:parent-style-name="Standard">
      <style:paragraph-properties fo:margin-top="0.423cm" fo:margin-bottom="0.423cm" style:contextual-spacing="false" fo:line-height="100%" fo:text-align="justify" style:justify-single-word="false" fo:orphans="2" fo:widows="2"/>
      <style:text-properties style:font-name="Liberation Sans" officeooo:paragraph-rsid="00089358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  <style:text-properties style:font-name="Liberation Sans" officeooo:paragraph-rsid="00089358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style:font-name="Arial" style:font-name-asian="Arial1" style:font-name-complex="Arial1"/>
    </style:style>
    <style:style style:name="T5" style:family="text">
      <style:text-properties fo:color="#00000a" loext:opacity="100%" style:font-name="Arial" style:font-name-asian="Arial1" style:font-name-complex="Arial1"/>
    </style:style>
    <style:style style:name="T6" style:family="text">
      <style:text-properties fo:color="#00000a" loext:opacity="100%" style:font-name-asian="Arial1" style:font-name-complex="Arial1"/>
    </style:style>
    <style:style style:name="T7" style:family="text">
      <style:text-properties fo:color="#00000a" loext:opacity="100%" officeooo:rsid="00067011" style:font-name-asian="Arial1" style:font-name-complex="Arial1"/>
    </style:style>
    <style:style style:name="T8" style:family="text">
      <style:text-properties officeooo:rsid="0005719b"/>
    </style:style>
    <style:style style:name="T9" style:family="text">
      <style:text-properties style:font-name-asian="Arial1" style:font-name-complex="Arial1"/>
    </style:style>
    <style:style style:name="T10" style:family="text">
      <style:text-properties officeooo:rsid="00067011" style:font-name-asian="Arial1" style:font-name-complex="Arial1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fo:font-weight="normal" style:font-name-asian="Arial1" style:font-weight-asian="normal" style:font-name-complex="Arial1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REQUERIMENTO Nº <text:span text:style-name="T8">261</text:span>/2026</text:p>
      <text:p text:style-name="P6">Informações ao Executivo acerca da coleta de resíduos sólidos urbanos no Município.</text:p>
      <text:p text:style-name="P8">Considerando o encerramento do contrato emergencial responsável pela coleta de resíduos sólidos urbanos no Município no último domingo, bem como a informação de que houve contratação de nova empresa para execução do serviço;</text:p>
      <text:p text:style-name="P8">Considerando os diversos relatos recebidos por este mandato e a verificação realizada em diferentes pontos da cidade, especialmente na região central, de acúmulo de resíduos nas vias públicas desde então;</text:p>
      <text:p text:style-name="P8">Considerando que a coleta de resíduos sólidos é serviço essencial, diretamente relacionado à saúde pública, às condições sanitárias da cidade e ao funcionamento das atividades comerciais;</text:p>
      <text:p text:style-name="P8">Requer-se, após os trâmites regimentais, que o Poder Executivo Municipal informe:</text:p>
      <text:list text:style-name="WWNum1">
        <text:list-item>
          <text:p text:style-name="P9">Qual empresa é atualmente responsável pela coleta de resíduos sólidos urbanos no Município, informando número do contrato, data de início da vigência e prazo contratual.</text:p>
        </text:list-item>
        <text:list-item>
          <text:p text:style-name="P9">Qual o valor total do contrato firmado com a empresa responsável pelo serviço, bem como o valor mensal previsto para a execução da coleta de resíduos sólidos no Município.</text:p>
        </text:list-item>
        <text:list-item>
          <text:p text:style-name="P9">Encaminhar cópia do contrato firmado, do edital da licitação correspondente e do termo de referência do serviço.</text:p>
        </text:list-item>
        <text:list-item>
          <text:p text:style-name="P9">Qual empresa era responsável pelo contrato emergencial encerrado no último domingo e qual a data exata de término deste contrato.</text:p>
        </text:list-item>
        <text:list-item>
          <text:p text:style-name="P9">Qual foi o planejamento da Administração Municipal para a transição entre o encerramento do contrato emergencial e o início da operação pela nova empresa contratada?</text:p>
        </text:list-item>
        <text:list-item>
          <text:p text:style-name="P9">Por qual motivo houve interrupção ou irregularidade na coleta de resíduos a partir do encerramento do contrato anterior.</text:p>
        </text:list-item>
        <text:list-item>
          <text:p text:style-name="P9">Se a nova empresa contratada possui obrigação contratual de disponibilizar contêineres para armazenamento de resíduos nas vias públicas. Em caso afirmativo, informar o quantitativo previsto e o cronograma de instalação desses equipamentos.</text:p>
        </text:list-item>
        <text:list-item>
          <text:p text:style-name="P9"><text:soft-page-break/>A retirada dos contêineres anteriormente utilizados foi autorizada pela Prefeitura? Em caso afirmativo, informar qual orientação foi dada quanto ao manejo dos resíduos existentes nesses equipamentos.</text:p>
        </text:list-item>
        <text:list-item>
          <text:p text:style-name="P9">Qual a previsão para a completa normalização da coleta de resíduos sólidos no Município.</text:p>
        </text:list-item>
        <text:list-item>
          <text:p text:style-name="P9">Quais medidas emergenciais estão sendo adotadas para recolhimento dos resíduos acumulados nas vias públicas.</text:p>
        </text:list-item>
      </text:list>
      <text:p text:style-name="P13"><text:span text:style-name="T12"><text:tab/><text:tab/><text:tab/>Solicito respostas individuais.</text:span></text:p>
      <text:p text:style-name="P13"><text:span text:style-name="T3"/></text:p>
      <text:p text:style-name="P13"><text:span text:style-name="T3"><text:tab/><text:tab/><text:tab/></text:span><text:span text:style-name="T2">Novo Hamburgo, </text:span><text:span text:style-name="T9">0</text:span><text:span text:style-name="T10">6</text:span><text:span text:style-name="T9"> </text:span><text:span text:style-name="T2">de </text:span><text:span text:style-name="T9">março </text:span><text:span text:style-name="T2">de </text:span><text:span text:style-name="T9">2026</text:span><text:span text:style-name="T2">.</text:span></text:p>
      <text:p text:style-name="P7"/>
      <text:p text:style-name="P7"/>
      <text:p text:style-name="P10"><text:span text:style-name="T9"><text:line-break/></text:span><text:span text:style-name="T2">Vereadora Professora Luciana Martins</text:span></text:p>
      <text:p text:style-name="P11"><text:span text:style-name="T2"><text:s/><text:line-break/></text:span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14"><text:span text:style-name="T2"><text:line-break/><text:line-break/></text:span><text:span text:style-name="T6">Obs.: Redação conforme o original da autora.</text:span></text:p>
      <text:p text:style-name="P12"><text:span text:style-name="T6">/</text:span><text:span text:style-name="T7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12:39:29.678802029</dc:date>
    <meta:editing-duration>PT5M51S</meta:editing-duration>
    <meta:editing-cycles>7</meta:editing-cycles>
    <meta:document-statistic meta:table-count="0" meta:image-count="1" meta:object-count="0" meta:page-count="2" meta:paragraph-count="28" meta:word-count="432" meta:character-count="2829" meta:non-whitespace-character-count="242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