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1.9cm" style:auto-text-indent="false" fo:break-before="auto" fo:break-after="auto" fo:keep-with-next="auto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9cm" style:auto-text-indent="false"/>
      <style:text-properties style:font-name="Arial" style:font-name-asian="Arial1" style:font-name-complex="Arial1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P7" style:family="paragraph" style:parent-style-name="Standard" style:list-style-name="WWNum1">
      <loext:graphic-properties draw:fill-gradient-name="gradient" draw:fill-hatch-name="hatch"/>
      <style:paragraph-properties fo:margin-left="1.27cm" fo:margin-right="0cm" fo:margin-top="0cm" fo:margin-bottom="0.349cm" style:contextual-spacing="false" fo:line-height="100%" fo:text-align="justify" style:justify-single-word="false" fo:orphans="2" fo:widows="2" fo:text-indent="-0.635cm" style:auto-text-indent="false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.423cm" fo:margin-bottom="0.423cm" style:contextual-spacing="false" fo:line-height="100%" fo:text-align="justify" style:justify-single-word="false" fo:orphans="2" fo:widows="2" fo:text-indent="3cm" style:auto-text-indent="false"/>
      <style:text-properties officeooo:paragraph-rsid="0009fca8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  <style:text-properties officeooo:paragraph-rsid="0009fca8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0cm" style:auto-text-indent="false" fo:break-before="auto" fo:break-after="auto" fo:keep-with-next="auto"/>
      <style:text-properties officeooo:paragraph-rsid="0009fca8"/>
    </style:style>
    <style:style style:name="P12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Arial" fo:font-weight="bold" style:font-name-asian="Arial1" style:font-weight-asian="bold" style:font-name-complex="Arial1" style:font-weight-complex="bold"/>
    </style:style>
    <style:style style:name="P13" style:family="paragraph" style:parent-style-name="Standard" style:list-style-name="WWNum1">
      <loext:graphic-properties draw:fill-gradient-name="gradient" draw:fill-hatch-name="hatch"/>
      <style:paragraph-properties fo:margin-left="1.27cm" fo:margin-right="0cm" fo:margin-top="0cm" fo:margin-bottom="0.349cm" style:contextual-spacing="false" fo:line-height="100%" fo:text-align="justify" style:justify-single-word="false" fo:orphans="2" fo:widows="2" fo:text-indent="-0.635cm" style:auto-text-indent="false"/>
      <style:text-properties style:font-name="Arial" style:font-name-asian="Arial1" style:font-name-complex="Arial1"/>
    </style:style>
    <style:style style:name="P14" style:family="paragraph" style:parent-style-name="Standard">
      <style:paragraph-properties fo:margin-left="8.1cm" fo:margin-right="0cm" fo:margin-top="1.499cm" fo:margin-bottom="1.499cm" style:contextual-spacing="false" fo:line-height="100%" fo:text-align="justify" style:justify-single-word="false" fo:keep-together="auto" fo:orphans="0" fo:widows="0" fo:text-indent="0cm" style:auto-text-indent="false" fo:break-before="auto" fo:break-after="auto" fo:keep-with-next="auto"/>
      <style:text-properties style:font-name="Arial" fo:font-weight="normal" style:font-name-asian="Arial1" style:font-weight-asian="normal" style:font-name-complex="Arial1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.423cm" fo:margin-bottom="0.423cm" style:contextual-spacing="false" fo:line-height="100%" fo:text-align="justify" style:justify-single-word="false" fo:orphans="2" fo:widows="2" fo:text-indent="3cm" style:auto-text-indent="false"/>
      <style:text-properties style:font-name="Arial" fo:font-weight="normal" style:font-name-asian="Arial1" style:font-weight-asian="normal" style:font-name-complex="Arial1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.423cm" fo:margin-bottom="0.423cm" style:contextual-spacing="false" fo:line-height="100%" fo:text-align="justify" style:justify-single-word="false" fo:orphans="2" fo:widows="2" fo:text-indent="3cm" style:auto-text-indent="false"/>
      <style:text-properties fo:font-weight="normal" style:font-weight-asian="normal" style:font-weight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" style:family="text">
      <style:text-properties style:font-name="Arial" fo:font-weight="bold" style:font-name-asian="Arial1" style:font-weight-asian="bold" style:font-name-complex="Arial1" style:font-weight-complex="bold"/>
    </style:style>
    <style:style style:name="T4" style:family="text">
      <style:text-properties style:font-name="Arial" style:font-name-asian="Arial1" style:font-name-complex="Arial1"/>
    </style:style>
    <style:style style:name="T5" style:family="text">
      <style:text-properties style:font-name="Arial" officeooo:rsid="0009fca8" style:font-name-asian="Arial1" style:font-name-complex="Arial1"/>
    </style:style>
    <style:style style:name="T6" style:family="text">
      <style:text-properties style:font-name="Arial" fo:font-weight="normal" style:font-name-asian="Arial1" style:font-weight-asian="normal" style:font-name-complex="Arial1" style:font-weight-complex="normal"/>
    </style:style>
    <style:style style:name="T7" style:family="text">
      <style:text-properties fo:color="#00000a" loext:opacity="100%" style:font-name="Arial" style:font-name-asian="Arial1" style:font-name-complex="Arial1"/>
    </style:style>
    <style:style style:name="T8" style:family="text">
      <style:text-properties fo:color="#00000a" loext:opacity="100%" style:font-name="Arial" officeooo:rsid="0009fca8" style:font-name-asian="Arial1" style:font-name-complex="Arial1"/>
    </style:style>
    <style:style style:name="T9" style:family="text">
      <style:text-properties officeooo:rsid="00087c2f"/>
    </style:style>
    <style:style style:name="T10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REQUERIMENTO Nº <text:span text:style-name="T9">262</text:span>/2026</text:p>
      <text:p text:style-name="P14">Informações ao Executivo acerca da consulta pública realizada pela AGESAN-RS referente ao reajuste tarifário da COMUSA.</text:p>
      <text:p text:style-name="P16"><text:span text:style-name="T4">Considerando que a COMUSA encaminhou à AGESAN-RS, por meio do Ofício nº 355/2025, solicitação de reajuste tarifário inflacionário de 4,68%, a ser aplicado às tarifas de água e aos preços públicos do serviço a partir de 2026;</text:span></text:p>
      <text:p text:style-name="P16"><text:span text:style-name="T4">Considerando que, conforme resposta encaminhada pela COMUSA a este mandato parlamentar, o reajuste foi submetido à Consulta Pública no âmbito do Processo AGESAN-RS nº 3366/2025, aberta por meio de edital publicado em 08 de dezembro de 2025, com prazo para manifestações entre 09 de dezembro e 18 de dezembro de 2025;</text:span></text:p>
      <text:p text:style-name="P16"><text:span text:style-name="T4">Considerando que o referido edital informa que as contribuições da sociedade deveriam ser encaminhadas exclusivamente por meio de envio de e-mail à AGESAN-RS, conforme previsto na Instrução Normativa DG nº 04/2019, que dispõe sobre metodologia e controle social para consultas e audiências públicas;</text:span></text:p>
      <text:p text:style-name="P15">Considerando que decisões relativas ao reajuste de tarifas de serviço público essencial, como o abastecimento de água, possuem impacto direto no orçamento das famílias e na vida da população usuária do serviço;</text:p>
      <text:p text:style-name="P15">Requer-se, após os trâmites regimentais, as seguintes informações:</text:p>
      <text:list text:style-name="WWNum1">
        <text:list-item>
          <text:p text:style-name="P7"><text:span text:style-name="T4">De que forma foi realizada a divulgação da </text:span><text:span text:style-name="T3">Consulta Pública referente ao Processo AGESAN-RS nº 3366/2025</text:span><text:span text:style-name="T4"> à população de Novo Hamburgo, informando os meios de comunicação utilizados, datas de publicação e canais institucionais empregados para dar conhecimento à comunidade usuária do serviço.</text:span></text:p>
        </text:list-item>
        <text:list-item>
          <text:p text:style-name="P7"><text:span text:style-name="T4">Se houve divulgação da consulta pública por parte da </text:span><text:span text:style-name="T3">COMUSA ou do Executivo Municipal</text:span><text:span text:style-name="T4">, além da publicação no site da AGESAN-RS. Em caso afirmativo, encaminhar cópia das publicações, comunicados ou peças de divulgação utilizadas.</text:span></text:p>
        </text:list-item>
        <text:list-item>
          <text:p text:style-name="P7"><text:span text:style-name="T4">Quantas manifestações foram registradas no âmbito da Consulta Pública referente ao </text:span><text:span text:style-name="T3">Processo AGESAN-RS nº 3366/2025</text:span><text:span text:style-name="T4">, especificando o número total de contribuições recebidas.</text:span></text:p>
        </text:list-item>
        <text:list-item>
          <text:p text:style-name="P13"><text:soft-page-break/>De que forma ocorreram essas manifestações, informando se foram apresentadas por cidadãos, entidades, organizações da sociedade civil, órgãos públicos ou outras instituições.</text:p>
        </text:list-item>
        <text:list-item>
          <text:p text:style-name="P7"><text:span text:style-name="T4">Encaminhar cópia integral das manifestações recebidas no âmbito da consulta pública, bem como eventual </text:span><text:span text:style-name="T3">relatório de consolidação, análise técnica ou resposta às contribuições apresentadas</text:span><text:span text:style-name="T4">.</text:span></text:p>
        </text:list-item>
        <text:list-item>
          <text:p text:style-name="P7"><text:span text:style-name="T4">Encaminhar cópia da </text:span><text:span text:style-name="T3">ata, relatório final ou documento equivalente</text:span><text:span text:style-name="T4"> produzido pela AGESAN-RS ou pela COMUSA referente ao resultado da consulta pública.</text:span></text:p>
        </text:list-item>
        <text:list-item>
          <text:p text:style-name="P7"><text:span text:style-name="T4">Informar se houve participação de moradores, entidades ou organizações do município de </text:span><text:span text:style-name="T3">Novo Hamburgo</text:span><text:span text:style-name="T4"> no processo de consulta pública, especificando a quantidade e, se possível, a natureza das manifestações apresentadas.</text:span></text:p>
        </text:list-item>
        <text:list-item>
          <text:p text:style-name="P7"><text:span text:style-name="T4">Informar se houve recomendação ou manifestação técnica da AGESAN-RS acerca das contribuições recebidas no processo de consulta pública antes da publicação da </text:span><text:span text:style-name="T3">Resolução nº 046/2025</text:span><text:span text:style-name="T4">, que homologou os percentuais e o parcelamento do reajuste tarifário.</text:span></text:p>
        </text:list-item>
      </text:list>
      <text:p text:style-name="P8"><text:span text:style-name="T6">Solicito respostas individuais.</text:span></text:p>
      <text:p text:style-name="P8"><text:span text:style-name="T2"/></text:p>
      <text:p text:style-name="P8"><text:span text:style-name="T1">Novo Hamburgo, </text:span><text:span text:style-name="T4">0</text:span><text:span text:style-name="T5">6</text:span><text:span text:style-name="T4"> </text:span><text:span text:style-name="T1">de </text:span><text:span text:style-name="T4">março </text:span><text:span text:style-name="T1">de </text:span><text:span text:style-name="T4">2026</text:span><text:span text:style-name="T1">.</text:span></text:p>
      <text:p text:style-name="P3"/>
      <text:p text:style-name="P3"/>
      <text:p text:style-name="P2"><text:span text:style-name="T4"><text:line-break/></text:span><text:span text:style-name="T1">Vereadora Professora Luciana Martins</text:span></text:p>
      <text:p text:style-name="P11"><text:span text:style-name="T1"><text:s/><text:line-break/><text:line-break/></text:span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/></text:p>
      <text:p text:style-name="P9"><text:span text:style-name="T1"><text:line-break/></text:span><text:span text:style-name="T7">Obs.: Redação conforme o original da autora.</text:span></text:p>
      <text:p text:style-name="P10"><text:span text:style-name="T7">/</text:span><text:span text:style-name="T8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Arial" fo:font-family="Arial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12:42:23.001610759</dc:date>
    <meta:editing-duration>PT2M25S</meta:editing-duration>
    <meta:editing-cycles>3</meta:editing-cycles>
    <meta:document-statistic meta:table-count="0" meta:image-count="1" meta:object-count="0" meta:page-count="2" meta:paragraph-count="27" meta:word-count="515" meta:character-count="3443" meta:non-whitespace-character-count="2955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