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2976eb" style:font-size-asian="7pt" style:font-size-complex="7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P4" style:family="paragraph" style:parent-style-name="Title">
      <style:paragraph-properties fo:text-align="center" style:justify-single-word="false" fo:break-before="page"/>
      <style:text-properties style:font-name="Liberation Sans" fo:font-size="12pt" fo:font-weight="bold" officeooo:paragraph-rsid="0025ed2d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25ed2d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0c01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0c015" officeooo:paragraph-rsid="0020c01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11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25ed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5ed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line-height="150%" fo:text-align="center" style:justify-single-word="false" fo:text-indent="0cm" style:auto-text-indent="false" style:shadow="none"/>
      <style:text-properties style:use-window-font-color="true" loext:opacity="0%" style:font-name="Liberation Sans" fo:font-size="12pt" fo:language="pt" fo:country="BR" fo:font-weight="normal" officeooo:paragraph-rsid="0025ed2d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5" style:family="paragraph" style:parent-style-name="Standard">
      <style:paragraph-properties fo:margin-left="0cm" fo:margin-right="0cm" fo:line-height="150%" fo:text-align="center" style:justify-single-word="false" fo:text-indent="0cm" style:auto-text-indent="false" style:shadow="none"/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officeooo:paragraph-rsid="004f4eb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use-window-font-color="true" loext:opacity="0%" style:font-name="Liberation Sans" fo:font-size="12pt" fo:language="pt" fo:country="BR" officeooo:paragraph-rsid="005de04f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use-window-font-color="true" loext:opacity="0%" style:font-name="Liberation Sans" fo:font-size="12pt" fo:language="pt" fo:country="BR" officeooo:paragraph-rsid="004ff0b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officeooo:paragraph-rsid="0063f9d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2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paragraph-rsid="006b943e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5ed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3df1e1" style:font-weight-asian="normal" style:font-weight-complex="normal"/>
    </style:style>
    <style:style style:name="T3" style:family="text">
      <style:text-properties fo:font-weight="normal" officeooo:rsid="0054bf50" style:font-weight-asian="normal" style:font-weight-complex="normal"/>
    </style:style>
    <style:style style:name="T4" style:family="text">
      <style:text-properties fo:font-weight="normal" officeooo:rsid="004ad389" style:font-weight-asian="normal" style:font-weight-complex="normal"/>
    </style:style>
    <style:style style:name="T5" style:family="text">
      <style:text-properties fo:font-weight="normal" officeooo:rsid="004f4eb0" style:font-weight-asian="normal" style:font-weight-complex="normal"/>
    </style:style>
    <style:style style:name="T6" style:family="text">
      <style:text-properties fo:font-weight="normal" officeooo:rsid="00556b1a" style:font-weight-asian="normal" style:font-weight-complex="normal"/>
    </style:style>
    <style:style style:name="T7" style:family="text">
      <style:text-properties fo:font-weight="normal" officeooo:rsid="0015a16c" style:font-weight-asian="normal" style:font-weight-complex="normal"/>
    </style:style>
    <style:style style:name="T8" style:family="text">
      <style:text-properties fo:font-weight="normal" officeooo:rsid="0063f9d6" style:font-weight-asian="normal" style:font-weight-complex="normal"/>
    </style:style>
    <style:style style:name="T9" style:family="text">
      <style:text-properties fo:font-weight="normal" officeooo:rsid="004de793" style:font-weight-asian="normal" style:font-weight-complex="normal"/>
    </style:style>
    <style:style style:name="T10" style:family="text">
      <style:text-properties fo:font-weight="normal" officeooo:rsid="00620e91" style:font-weight-asian="normal" style:font-weight-complex="normal"/>
    </style:style>
    <style:style style:name="T11" style:family="text">
      <style:text-properties fo:font-weight="normal" officeooo:rsid="00650056" style:font-weight-asian="normal" style:font-weight-complex="normal"/>
    </style:style>
    <style:style style:name="T12" style:family="text">
      <style:text-properties fo:font-weight="normal" officeooo:rsid="006b943e" style:font-weight-asian="normal" style:font-weight-complex="normal"/>
    </style:style>
    <style:style style:name="T13" style:family="text">
      <style:text-properties fo:font-weight="normal" officeooo:rsid="008626cc" style:font-name-asian="Arial" style:font-weight-asian="normal" style:font-name-complex="Arial" style:font-weight-complex="normal"/>
    </style:style>
    <style:style style:name="T14" style:family="text">
      <style:text-properties fo:font-weight="normal" officeooo:rsid="005e6d37" style:font-name-asian="Arial" style:font-weight-asian="normal" style:font-name-complex="Arial" style:font-weight-complex="normal"/>
    </style:style>
    <style:style style:name="T15" style:family="text">
      <style:text-properties officeooo:rsid="0015a16c"/>
    </style:style>
    <style:style style:name="T16" style:family="text">
      <style:text-properties officeooo:rsid="0025ed2d"/>
    </style:style>
    <style:style style:name="T17" style:family="text">
      <style:text-properties officeooo:rsid="00345460"/>
    </style:style>
    <style:style style:name="T18" style:family="text">
      <style:text-properties officeooo:rsid="003df1e1"/>
    </style:style>
    <style:style style:name="T19" style:family="text">
      <style:text-properties officeooo:rsid="0042008c"/>
    </style:style>
    <style:style style:name="T20" style:family="text">
      <style:text-properties officeooo:rsid="0049316d"/>
    </style:style>
    <style:style style:name="T21" style:family="text">
      <style:text-properties officeooo:rsid="004ad389"/>
    </style:style>
    <style:style style:name="T22" style:family="text">
      <style:text-properties officeooo:rsid="004de793"/>
    </style:style>
    <style:style style:name="T23" style:family="text">
      <style:text-properties officeooo:rsid="004f4eb0"/>
    </style:style>
    <style:style style:name="T24" style:family="text">
      <style:text-properties officeooo:rsid="0054bf50"/>
    </style:style>
    <style:style style:name="T25" style:family="text">
      <style:text-properties officeooo:rsid="00556b1a"/>
    </style:style>
    <style:style style:name="T26" style:family="text">
      <style:text-properties officeooo:rsid="00618873"/>
    </style:style>
    <style:style style:name="T27" style:family="text">
      <style:text-properties officeooo:rsid="00620e91"/>
    </style:style>
    <style:style style:name="T28" style:family="text">
      <style:text-properties officeooo:rsid="0063f9d6"/>
    </style:style>
    <style:style style:name="T29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style:use-window-font-color="true" loext:opacity="0%" fo:language="pt" fo:country="BR" officeooo:rsid="00650056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style:use-window-font-color="true" loext:opacity="0%" fo:language="pt" fo:country="BR" officeooo:rsid="006802e7" style:font-name-asian="Times New Roman" style:language-asian="pt" style:country-asian="BR" style:font-name-complex="Times New Roman" style:language-complex="pt" style:country-complex="BR"/>
    </style:style>
    <style:style style:name="T32" style:family="text">
      <style:text-properties officeooo:rsid="00650056"/>
    </style:style>
    <style:style style:name="T33" style:family="text">
      <style:text-properties officeooo:rsid="0066fa47"/>
    </style:style>
    <style:style style:name="T34" style:family="text">
      <style:text-properties officeooo:rsid="00683638"/>
    </style:style>
    <style:style style:name="T35" style:family="text">
      <style:text-properties officeooo:rsid="00688971"/>
    </style:style>
    <style:style style:name="T36" style:family="text">
      <style:text-properties officeooo:rsid="006b943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REQUERIMENTO Nº <text:span text:style-name="T36">264</text:span>/<text:span text:style-name="T16">20</text:span><text:span text:style-name="T23">26</text:span></text:p>
      <text:p text:style-name="P12"><text:span text:style-name="T20">D</text:span>esignação <text:span text:style-name="T15">d</text:span><text:span text:style-name="T28">os </text:span><text:span text:style-name="T22">v</text:span>ereador<text:span text:style-name="T27">es Ito Luciano e Ico Heming,</text:span><text:span text:style-name="T24"> </text:span><text:span text:style-name="T28">compondo a Bancada do PODEMOS, para representar </text:span>Novo Hamburgo <text:span text:style-name="T21">em </text:span><text:span text:style-name="T27">busca de </text:span><text:span text:style-name="T32">recursos</text:span><text:span text:style-name="T27"> </text:span><text:span text:style-name="T28">e emendas para a saúde </text:span><text:span text:style-name="T21">na Câmara dos Deputados </text:span><text:span text:style-name="T36">e</text:span><text:span text:style-name="T21"> </text:span><text:span text:style-name="T24">Senado Federal</text:span><text:span text:style-name="T21"> <text:s/></text:span><text:span text:style-name="T18">nos dias </text:span><text:span text:style-name="T24">12</text:span><text:span text:style-name="T18"> </text:span><text:span text:style-name="T23">a</text:span><text:span text:style-name="T18"> </text:span><text:span text:style-name="T23">1</text:span><text:span text:style-name="T24">7</text:span><text:span text:style-name="T18"> de </text:span><text:span text:style-name="T25">abril</text:span><text:span text:style-name="T18"> de 20</text:span><text:span text:style-name="T23">26</text:span><text:span text:style-name="T18">, em Brasília – DF. </text:span></text:p>
      <text:p text:style-name="P19"><text:span text:style-name="T17">R</text:span>equer, após os trâmites regimentais, <text:span text:style-name="T8">d</text:span><text:span text:style-name="T1">esignação </text:span><text:span text:style-name="T7">d</text:span><text:span text:style-name="T8">os </text:span><text:span text:style-name="T9">v</text:span><text:span text:style-name="T1">ereador</text:span><text:span text:style-name="T10">es Ito Luciano e Ico Heming,</text:span><text:span text:style-name="T3"> </text:span><text:span text:style-name="T8">compondo a Bancada do PODEMOS,</text:span><text:span text:style-name="T11"> </text:span><text:span text:style-name="T8">r</text:span><text:span text:style-name="T11">epresentando</text:span><text:span text:style-name="T8"> </text:span><text:span text:style-name="T1">Novo Hamburgo </text:span><text:span text:style-name="T4">em </text:span><text:span text:style-name="T10">busca de </text:span><text:span text:style-name="T11">recursos</text:span><text:span text:style-name="T10"> </text:span><text:span text:style-name="T8">e emendas para a saúde </text:span><text:span text:style-name="T4">na Câmara dos Deputados </text:span><text:span text:style-name="T12">e</text:span><text:span text:style-name="T4"> </text:span><text:span text:style-name="T3">Senado Federal</text:span><text:span text:style-name="T4"> </text:span><text:span text:style-name="T2">nos dias </text:span><text:span text:style-name="T3">12</text:span><text:span text:style-name="T2"> </text:span><text:span text:style-name="T5">a</text:span><text:span text:style-name="T2"> </text:span><text:span text:style-name="T5">1</text:span><text:span text:style-name="T3">7</text:span><text:span text:style-name="T2"> de </text:span><text:span text:style-name="T6">abril</text:span><text:span text:style-name="T2"> de 20</text:span><text:span text:style-name="T5">26</text:span><text:span text:style-name="T2">, em Brasília – DF.</text:span></text:p>
      <text:p text:style-name="P16"/>
      <text:p text:style-name="P17"><text:span text:style-name="T13">Solicita-se </text:span><text:span text:style-name="T14">cinco (5) diárias e aquisição de passagens aéreas.</text:span></text:p>
      <text:p text:style-name="P18"/>
      <text:p text:style-name="P13"/>
      <text:p text:style-name="P13">Novo Hamburgo, <text:span text:style-name="T34">0</text:span><text:span text:style-name="T36">6</text:span><text:span text:style-name="T19"> de </text:span><text:span text:style-name="T34">março</text:span><text:span text:style-name="T19"> de 20</text:span><text:span text:style-name="T23">26</text:span>.</text:p>
      <text:p text:style-name="P13"/>
      <text:p text:style-name="P13"/>
      <text:p text:style-name="P20"><text:span text:style-name="T29"><text:tab/><text:tab/><text:tab/><text:tab/><text:tab/>Vereador</text:span><text:span text:style-name="T30"> Ico Heming</text:span></text:p>
      <text:p text:style-name="P20"><text:span text:style-name="T30"/></text:p>
      <text:p text:style-name="P20"><text:span text:style-name="T30">Vereador Ito Luciano</text:span></text:p>
      <text:p text:style-name="P20"><text:span text:style-name="T30"/></text:p>
      <text:p text:style-name="P14"/>
      <text:p text:style-name="P5"/>
      <text:p text:style-name="P5"/>
      <text:p text:style-name="P5"/>
      <text:p text:style-name="P15"/>
      <text:p text:style-name="P6"/>
      <text:p text:style-name="P6"/>
      <text:p text:style-name="P7"/>
      <text:p text:style-name="P8"/>
      <text:p text:style-name="P8"/>
      <text:p text:style-name="P9"/>
      <text:p text:style-name="P9"/>
      <text:p text:style-name="P9"><text:span text:style-name="T20">Obs.:</text:span> <text:span text:style-name="T36">r</text:span>edação conforme <text:span text:style-name="T36">o </text:span>original do<text:span text:style-name="T33">s</text:span> autor<text:span text:style-name="T33">es</text:span>.</text:p>
      <text:p text:style-name="P9">/<text:span text:style-name="T36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2976eb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7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6T13:16:04.332819259</dc:date>
    <meta:print-date>2026-02-12T10:02:16.265770655</meta:print-date>
    <dc:language>pt-BR</dc:language>
    <meta:editing-cycles>141</meta:editing-cycles>
    <meta:editing-duration>PT5H37M46S</meta:editing-duration>
    <meta:document-statistic meta:table-count="0" meta:image-count="1" meta:object-count="0" meta:page-count="1" meta:paragraph-count="15" meta:word-count="195" meta:character-count="1142" meta:non-whitespace-character-count="95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file:///../home/luciano-presotto/usr/lib/openoffice/share/template/pt-BR/CMNH/timbre-doc-vazio.odt" meta:date="2010-09-01T14:48:09"/>
  </office:meta>
</office:document-meta>
</file>