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/>
      <style:text-properties style:font-name="Liberation Sans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/>
      <style:text-properties style:font-name="Liberation Sans" officeooo:paragraph-rsid="000f1e42"/>
    </style:style>
    <style:style style:name="P4" style:family="paragraph" style:parent-style-name="Standard">
      <style:paragraph-properties fo:line-height="100%" fo:text-align="center" style:justify-single-word="false"/>
      <style:text-properties style:font-name="Liberation Sans" fo:font-weight="bold" style:font-name-asian="Arial1" style:font-weight-asian="bold" style:font-name-complex="Arial1" style:font-weight-complex="bold"/>
    </style:style>
    <style:style style:name="P5" style:family="paragraph" style:parent-style-name="Standard">
      <style:paragraph-properties fo:margin-left="8.1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Liberation Sans" fo:font-weight="bold" style:font-name-asian="Arial1" style:font-weight-asian="bold" style:font-name-complex="Arial1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/>
      <style:text-properties style:font-name="Liberation Sans" style:font-name-asian="Arial1" style:font-name-complex="Arial1"/>
    </style:style>
    <style:style style:name="P7" style:family="paragraph" style:parent-style-name="Standard">
      <style:paragraph-properties fo:margin-left="8.1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Liberation Sans" fo:font-weight="normal" style:font-name-asian="Arial1" style:font-weight-asian="normal" style:font-name-complex="Arial1" style:font-weight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P11" style:family="paragraph" style:parent-style-name="Standard">
      <style:paragraph-properties fo:margin-left="0cm" fo:margin-right="0cm" fo:margin-top="0cm" fo:margin-bottom="0.212cm" style:contextual-spacing="false" fo:line-height="100%" fo:text-align="end" style:justify-single-word="false" fo:keep-together="auto" fo:orphans="0" fo:widows="0" fo:text-indent="0cm" style:auto-text-indent="false" fo:break-before="auto" fo:break-after="auto" fo:keep-with-next="auto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P12" style:family="paragraph" style:parent-style-name="Standard">
      <style:paragraph-properties fo:margin-left="0cm" fo:margin-right="0cm" fo:margin-top="0cm" fo:margin-bottom="0.212cm" style:contextual-spacing="false" fo:line-height="100%" fo:text-align="end" style:justify-single-word="false" fo:orphans="0" fo:widows="0" fo:text-indent="0cm" style:auto-text-indent="fals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P13" style:family="paragraph" style:parent-style-name="Standard">
      <style:paragraph-properties fo:line-height="100%" fo:text-align="justify" style:justify-single-word="false"/>
      <style:text-properties fo:color="#00000a" loext:opacity="100%" style:font-name="Liberation Sans" style:font-name-asian="Arial1" style:font-name-complex="Arial1"/>
    </style:style>
    <style:style style:name="P14" style:family="paragraph" style:parent-style-name="Standard" style:list-style-name="WWNum1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/>
      <style:text-properties style:font-name="Liberation Sans" officeooo:paragraph-rsid="000f1e42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/>
      <style:text-properties style:font-name="Liberation Sans" officeooo:paragraph-rsid="000f1e42"/>
    </style:style>
    <style:style style:name="P16" style:family="paragraph" style:parent-style-name="Standard" style:master-page-name="Standard">
      <style:paragraph-properties fo:line-height="100%" fo:text-align="center" style:justify-single-word="false" style:page-number="1"/>
      <style:text-properties style:font-name="Liberation Sans" fo:font-weight="bold" style:font-name-asian="Arial1" style:font-weight-asian="bold" style:font-name-complex="Arial1" style:font-weight-complex="bold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/>
      <style:text-properties style:font-name="Liberation Sans" officeooo:paragraph-rsid="000f1e42" style:font-name-asian="Arial1" style:font-name-complex="Arial1"/>
    </style:style>
    <style:style style:name="P18" style:family="paragraph" style:parent-style-name="Standard">
      <style:paragraph-properties fo:line-height="100%" fo:text-align="justify" style:justify-single-word="false"/>
      <style:text-properties fo:color="#00000a" loext:opacity="100%" style:font-name="Liberation Sans" style:font-name-asian="Arial1" style:font-name-complex="Arial1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style:font-name-asian="Arial1" style:font-name-complex="Arial1"/>
    </style:style>
    <style:style style:name="T3" style:family="text">
      <style:text-properties officeooo:rsid="000f9d31" style:font-name-asian="Arial1" style:font-name-complex="Arial1"/>
    </style:style>
    <style:style style:name="T4" style:family="text">
      <style:text-properties fo:font-weight="bold" style:font-name-asian="Arial1" style:font-weight-asian="bold" style:font-name-complex="Arial1" style:font-weight-complex="bold"/>
    </style:style>
    <style:style style:name="T5" style:family="text">
      <style:text-properties officeooo:rsid="000f1e42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REQUERIMENTO Nº <text:span text:style-name="T5">265/</text:span>2026</text:p>
      <text:p text:style-name="P4"/>
      <text:p text:style-name="P7"><text:span text:style-name="T5">I</text:span>nformações ao Poder Executivo acerca de pagamento registrado no Portal da Transparência referente à Ação de Proteção e Defesa Civil.</text:p>
      <text:p text:style-name="P5"/>
      <text:p text:style-name="P6">Requer-se, após os trâmites regimentais, que o Poder Executivo forneça as seguintes informações :</text:p>
      <text:p text:style-name="P6"/>
      <text:list text:style-name="WWNum1">
        <text:list-item>
          <text:p text:style-name="P14"><text:span text:style-name="T2">Considerando o registro no Portal da Transparência do Município de Novo Hamburgo referente ao </text:span><text:span text:style-name="T4">pagamento realizado em 20 de fevereiro de 2026</text:span><text:span text:style-name="T2">, em favor do Ministério da Integração e do Desenvolvimento Regional – MIDR, no valor de </text:span><text:span text:style-name="T4">R$ 625.401,41</text:span><text:span text:style-name="T2">, vinculado ao </text:span><text:span text:style-name="T4">empenho nº 2251/2026</text:span><text:span text:style-name="T2">, cujo histórico menciona “devolução de saldo remanescente da conta da Ação de Proteção e Defesa Civil no RS – MIDR – Portaria nº 3546/2024”, solicita-se informar:</text:span></text:p>
          <text:p text:style-name="P14"/>
        </text:list-item>
      </text:list>
      <text:p text:style-name="P3"><text:span text:style-name="T4">a)</text:span><text:span text:style-name="T2"> Qual foi o valor total recebido pelo Município referente a este recurso.</text:span></text:p>
      <text:p text:style-name="P3"/>
      <text:p text:style-name="P3"><text:span text:style-name="T4">b)</text:span><text:span text:style-name="T2"> Quais foram os valores recebidos na conta vinculada a este recurso, encaminhando os extratos da referida conta.</text:span></text:p>
      <text:p text:style-name="P3"/>
      <text:p text:style-name="P3"><text:span text:style-name="T4">c)</text:span><text:span text:style-name="T2"> Onde os recursos foram investidos, especificando ações, obras, serviços ou despesas realizadas com esses valores.</text:span></text:p>
      <text:p text:style-name="P3"/>
      <text:p text:style-name="P3"><text:span text:style-name="T4">d)</text:span><text:span text:style-name="T2"> Por quais motivos os recursos não foram aplicados integralmente no Município, considerando o registro mencionado.</text:span></text:p>
      <text:p text:style-name="P3"/>
      <text:p text:style-name="P3"><text:span text:style-name="T4">e)</text:span><text:span text:style-name="T2"> Qual foi o valor efetivamente executado pelo Município.</text:span></text:p>
      <text:p text:style-name="P3"/>
      <text:p text:style-name="P2"><text:span text:style-name="T4">f)</text:span><text:span text:style-name="T2"> Informar a origem do recurso, indicando o programa federal, número do convênio ou proposta no Transferegov/SICONV e, se houver, parlamentar autor de emenda.</text:span></text:p>
      <text:p text:style-name="P6"/>
      <text:p text:style-name="P17">Requer-se que cada questionamento seja respondido individualmente, de forma objetiva, fundamentada e acompanhado da respectiva documentação comprobatória.</text:p>
      <text:p text:style-name="P3"/>
      <text:p text:style-name="P3"/>
      <text:p text:style-name="P3"><text:span text:style-name="T1">Novo Hamburgo, </text:span><text:span text:style-name="T2">0</text:span><text:span text:style-name="T3">6</text:span><text:span text:style-name="T2"> de março </text:span><text:span text:style-name="T1">de 202</text:span><text:span text:style-name="T2">6.</text:span></text:p>
      <text:p text:style-name="P3"/>
      <text:p text:style-name="P3"/>
      <text:p text:style-name="P11">Vereadora Professora Luciana Martins</text:p>
      <text:p text:style-name="P12"/>
      <text:p text:style-name="P13">Obs.: Redação conforme o original da autora.</text:p>
      <text:p text:style-name="P13">/EL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Arial" fo:font-family="Arial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07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6T13:23:23.471224859</dc:date>
    <meta:editing-duration>PT6M51S</meta:editing-duration>
    <meta:editing-cycles>3</meta:editing-cycles>
    <meta:document-statistic meta:table-count="0" meta:image-count="1" meta:object-count="0" meta:page-count="1" meta:paragraph-count="21" meta:word-count="302" meta:character-count="1950" meta:non-whitespace-character-count="1665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