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998cm" style:type="right"/>
        </style:tab-stops>
      </style:paragraph-properties>
      <style:text-properties style:font-name="Nimbus Roman No9 L" fo:font-size="7pt" fo:font-weight="bold" officeooo:rsid="002b83e1" officeooo:paragraph-rsid="0092837d" style:font-size-asian="6.09999990463257pt" style:font-weight-asian="bold" style:font-size-complex="7pt" style:font-weight-complex="bold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92837d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fo:font-weight="normal" officeooo:paragraph-rsid="0092837d" style:font-size-asian="6pt" style:font-weight-asian="normal" style:font-size-complex="6pt" style:font-weight-complex="normal"/>
    </style:style>
    <style:style style:name="P7" style:family="paragraph" style:parent-style-name="Standard">
      <style:paragraph-properties fo:line-height="100%" fo:text-align="center" style:justify-single-word="false"/>
      <style:text-properties style:font-name="Liberation Sans" fo:font-size="12pt" fo:font-weight="bold" officeooo:paragraph-rsid="00081b34" style:font-size-asian="12pt" style:font-weight-asian="bold" style:font-size-complex="12pt" style:font-weight-complex="bold"/>
    </style:style>
    <style:style style:name="P8" style:family="paragraph" style:parent-style-name="Standard">
      <style:paragraph-properties fo:margin-left="9.999cm" fo:margin-right="0cm" fo:margin-top="0.101cm" fo:margin-bottom="0cm" style:contextual-spacing="false" fo:line-height="100%" fo:text-align="justify" style:justify-single-word="false" fo:text-indent="0cm" style:auto-text-indent="false"/>
      <style:text-properties style:font-name="Liberation Sans" fo:font-size="12pt" fo:font-weight="normal" officeooo:paragraph-rsid="00689c24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fo:font-weight="normal" officeooo:paragraph-rsid="00081b34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fo:font-weight="normal" officeooo:paragraph-rsid="00a0e03e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text-align="justify" style:justify-single-word="false"/>
      <style:text-properties style:font-name="Liberation Sans" fo:font-size="12pt" officeooo:rsid="0008034d" officeooo:paragraph-rsid="009ded7d" style:font-size-asian="12pt" style:font-size-complex="12pt"/>
    </style:style>
    <style:style style:name="P12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text-align="justify" style:justify-single-word="false"/>
      <style:text-properties style:font-name="Liberation Sans" fo:font-size="12pt" officeooo:rsid="0008034d" officeooo:paragraph-rsid="008cdc22" style:font-size-asian="12pt" style:font-size-complex="12pt"/>
    </style:style>
    <style:style style:name="P13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text-align="justify" style:justify-single-word="false"/>
      <style:text-properties style:font-name="Liberation Sans" fo:font-size="12pt" officeooo:rsid="0099cdde" officeooo:paragraph-rsid="0099cdde" style:font-size-asian="12pt" style:font-size-complex="12pt"/>
    </style:style>
    <style:style style:name="P14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text-align="justify" style:justify-single-word="false"/>
      <style:text-properties fo:color="#000000" loext:opacity="100%" style:font-name="Liberation Sans" fo:font-size="12pt" fo:font-weight="normal" officeooo:rsid="0008034d" officeooo:paragraph-rsid="008cdc22" fo:background-color="#ffffff" style:font-size-asian="12pt" style:font-weight-asian="normal" style:font-name-complex="Arial" style:font-size-complex="12pt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8.999cm" fo:margin-right="0cm" fo:margin-top="1.499cm" fo:margin-bottom="1.401cm" style:contextual-spacing="false" fo:text-align="justify" style:justify-single-word="false" fo:text-indent="0cm" style:auto-text-indent="false">
        <style:tab-stops>
          <style:tab-stop style:position="4.004cm"/>
        </style:tab-stops>
      </style:paragraph-properties>
      <style:text-properties fo:color="#000000" loext:opacity="100%" style:font-name="Liberation Sans" fo:font-size="12pt" fo:font-weight="bold" officeooo:rsid="009ded7d" officeooo:paragraph-rsid="009ded7d" fo:background-color="#ffffff" style:font-size-asian="12pt" style:font-weight-asian="bold" style:font-name-complex="Arial" style:font-size-complex="12pt" style:font-weight-complex="bold"/>
    </style:style>
    <style:style style:name="T1" style:family="text">
      <style:text-properties officeooo:rsid="00427710"/>
    </style:style>
    <style:style style:name="T2" style:family="text">
      <style:text-properties style:use-window-font-color="true" loext:opacity="0%" fo:language="pt" fo:country="BR" officeooo:rsid="000da7b1" style:font-name-asian="Calibri" style:font-name-complex="Calibri" style:language-complex="ar" style:country-complex="SA"/>
    </style:style>
    <style:style style:name="T3" style:family="text">
      <style:text-properties style:use-window-font-color="true" loext:opacity="0%" fo:language="pt" fo:country="BR" officeooo:rsid="0099cdde" style:font-name-asian="Calibri" style:font-name-complex="Calibri" style:language-complex="ar" style:country-complex="SA"/>
    </style:style>
    <style:style style:name="T4" style:family="text">
      <style:text-properties fo:color="#000000" loext:opacity="100%" fo:font-weight="normal" fo:background-color="#ffffff" loext:char-shading-value="0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08cdc22" fo:background-color="#ffffff" loext:char-shading-value="0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9ded7d" fo:background-color="#ffffff" loext:char-shading-value="0" style:font-weight-asian="normal" style:font-name-complex="Arial" style:font-weight-complex="normal"/>
    </style:style>
    <style:style style:name="T7" style:family="text">
      <style:text-properties fo:color="#000000" loext:opacity="100%" fo:font-weight="normal" officeooo:rsid="00a27e7e" fo:background-color="#ffffff" loext:char-shading-value="0" style:font-weight-asian="normal" style:font-name-complex="Arial" style:font-weight-complex="normal"/>
    </style:style>
    <style:style style:name="T8" style:family="text">
      <style:text-properties fo:color="#000000" loext:opacity="100%" fo:font-weight="bold" fo:background-color="#ffffff" loext:char-shading-value="0" style:font-weight-asian="bold" style:font-name-complex="Arial" style:font-weight-complex="bold"/>
    </style:style>
    <style:style style:name="T9" style:family="text">
      <style:text-properties fo:color="#000000" loext:opacity="100%" fo:font-weight="bold" officeooo:rsid="0099cdde" fo:background-color="#ffffff" loext:char-shading-value="0" style:font-weight-asian="bold" style:font-name-complex="Arial" style:font-weight-complex="bold"/>
    </style:style>
    <style:style style:name="T10" style:family="text">
      <style:text-properties fo:color="#000000" loext:opacity="100%" fo:font-weight="bold" officeooo:rsid="009ded7d" fo:background-color="#ffffff" loext:char-shading-value="0" style:font-weight-asian="bold" style:font-name-complex="Arial" style:font-weight-complex="bold"/>
    </style:style>
    <style:style style:name="T11" style:family="text">
      <style:text-properties fo:color="#000000" loext:opacity="100%" fo:font-weight="bold" officeooo:rsid="0092837d" fo:background-color="#ffffff" loext:char-shading-value="0" style:font-weight-asian="bold" style:font-name-complex="Arial" style:font-weight-complex="bold"/>
    </style:style>
    <style:style style:name="T12" style:family="text">
      <style:text-properties officeooo:rsid="0092837d"/>
    </style:style>
    <style:style style:name="T13" style:family="text">
      <style:text-properties fo:font-weight="bold" style:font-weight-asian="bold" style:font-weight-complex="bold"/>
    </style:style>
    <style:style style:name="T14" style:family="text">
      <style:text-properties fo:font-weight="bold" officeooo:rsid="0099cdde" style:font-weight-asian="bold" style:font-weight-complex="bold"/>
    </style:style>
    <style:style style:name="T15" style:family="text">
      <style:text-properties fo:font-weight="bold" officeooo:rsid="009ded7d" style:font-weight-asian="bold" style:font-weight-complex="bold"/>
    </style:style>
    <style:style style:name="T16" style:family="text">
      <style:text-properties officeooo:rsid="0099cdde"/>
    </style:style>
    <style:style style:name="T17" style:family="text">
      <style:text-properties officeooo:rsid="009ded7d"/>
    </style:style>
    <style:style style:name="T18" style:family="text">
      <style:text-properties officeooo:rsid="00a0e03e"/>
    </style:style>
    <style:style style:name="T19" style:family="text">
      <style:text-properties officeooo:rsid="00a27e7e"/>
    </style:style>
    <style:style style:name="T20" style:family="text">
      <style:text-properties officeooo:rsid="00a37160"/>
    </style:style>
    <style:style style:name="T21" style:family="text">
      <style:text-properties officeooo:rsid="00a3ec35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ROJETO DE LEI <text:span text:style-name="T1">Nº </text:span><text:span text:style-name="T18">2</text:span><text:span text:style-name="T20">5</text:span><text:span text:style-name="T1">/20</text:span><text:span text:style-name="T16">2</text:span><text:span text:style-name="T17">6</text:span></text:p>
      <text:p text:style-name="P15">Dispõe sobre a implantação de vagas de estacionamento preferenciais reservadas <text:span text:style-name="T21">a</text:span> pessoas com Transtorno do Espectro Autista – TEA, sinalizadas com símbolo mundial de conscientização do autismo.</text:p>
      <text:p text:style-name="P9"><text:span text:style-name="T16">O</text:span> PREFEIT<text:span text:style-name="T16">O</text:span> MUNICIPAL DE NOVO HAMBURGO, <text:span text:style-name="T12">f</text:span>aço saber que o Poder Legislativo Municipal aprovou e eu sanciono e promulgo a seguinte Lei:</text:p>
      <text:p text:style-name="P11"><text:bookmark text:name="artigo_1"/><text:span text:style-name="T8">Art. 1º</text:span><text:span text:style-name="T4"> <text:s/>Fica</text:span><text:span text:style-name="T7">m</text:span><text:span text:style-name="T4"> </text:span><text:span text:style-name="T6">implantad</text:span><text:span text:style-name="T7">as</text:span><text:span text:style-name="T4"> no Município </text:span><text:span text:style-name="T5">Novo Hamburgo</text:span><text:span text:style-name="T4"> </text:span><text:span text:style-name="T6">vagas de estacionamento preferenciais reservadas </text:span><text:span text:style-name="T7">a</text:span><text:span text:style-name="T6"> pessoas com Transtorno do Espectro Autista – TEA, sinalizadas com símbolo mundial de conscientização do autismo.</text:span></text:p>
      <text:p text:style-name="P13"><text:span text:style-name="T8">Art. 2º</text:span><text:span text:style-name="T4"> <text:s/></text:span><text:span text:style-name="T6">Os estabelecimentos privados e públicos, de uso coletivo, que disponibilizam vagas de estacionamento preferenciais reservadas às pessoas com deficiências, ficam obrigados a reservar vagas às pessoas com Transtorno do Espectro Autista – TEA, sinalizando com placas indicativas e também com demarcação horizontal com Símbolo Mundial de Conscientização do Autismo.</text:span></text:p>
      <text:p text:style-name="P11"><text:span text:style-name="T10">Parágrafo </text:span><text:span text:style-name="T11">ú</text:span><text:span text:style-name="T10">nico.</text:span><text:span text:style-name="T6"> Para fins de aplicação desta lei, entende-se como pessoa com Transtorno do Espectro Autista – TEA aquela definida no art. 1º da Lei nº 12.764, de 27 de dezembro de 2012.</text:span></text:p>
      <text:p text:style-name="P12"><text:bookmark text:name="artigo_2"/><text:span text:style-name="T8">Art. </text:span><text:span text:style-name="T9">3</text:span><text:span text:style-name="T8">º</text:span><text:span text:style-name="T4"> <text:s/></text:span><text:span text:style-name="T6">As vagas referidas no Art. 1º devem equivaler ao percentual definido no Art. 47 da Lei nº 13.146, de 06 de julho de 2015, garantindo-se no mínimo uma vaga devidamente sinalizada com as especificações de desenho do Símbolo Mundial de Conscientização do Autismo.</text:span></text:p>
      <text:p text:style-name="P14"><text:bookmark text:name="artigo_3"/><text:span text:style-name="T13">Art. </text:span><text:span text:style-name="T14">4</text:span><text:span text:style-name="T13">º <text:s/></text:span><text:span text:style-name="T17">Nas áreas de estacionamento de uso público e coletivo, em vias públicas, serão reservadas vagas específicas e devidamente sinalizadas conforme definido nest</text:span><text:span text:style-name="T19">a</text:span><text:span text:style-name="T17"> Lei.</text:span></text:p>
      <text:p text:style-name="P14"><text:bookmark text:name="artigo_10"/><text:span text:style-name="T13">Art. </text:span><text:span text:style-name="T15">5</text:span><text:span text:style-name="T14">º</text:span> <text:s/>Esta Lei entrará em vigor após <text:span text:style-name="T17">180</text:span> (<text:span text:style-name="T17">cento e oitenta</text:span>) dias da sua publicação. </text:p>
      <text:p text:style-name="P10">GABINETE D<text:span text:style-name="T16">O</text:span> PREFEIT<text:span text:style-name="T16">O</text:span> MUNICIPAL DE NOVO HAMBURGO, aos . . . . . . . </text:p>
      <text:p text:style-name="P10"><text:s/></text:p>
      <text:p text:style-name="P8"/>
      <text:p text:style-name="P8"><text:span text:style-name="T2">Prefeit</text:span><text:span text:style-name="T3">o</text:span><text:span text:style-name="T2"> Municipa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Sem_20_Espaçamento" style:display-name="Sem Espaçamento" style:family="paragraph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center" style:justify-single-word="false" fo:keep-with-next="always"/>
      <style:text-properties fo:font-weight="bold" style:font-name-asian="Arial Unicode MS" style:font-family-asian="'Arial Unicode MS'" style:font-family-generic-asian="swiss" style:font-pitch-asian="variable" style:font-weight-asian="bold" style:font-size-complex="12.5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Strong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998cm" style:type="right"/>
        </style:tab-stops>
      </style:paragraph-properties>
      <style:text-properties style:font-name="Nimbus Roman No9 L" fo:font-size="7pt" fo:font-weight="bold" officeooo:rsid="002b83e1" officeooo:paragraph-rsid="0092837d" style:font-size-asian="6.09999990463257pt" style:font-weight-asian="bold" style:font-size-complex="7pt" style:font-weight-complex="bold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92837d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fo:font-weight="normal" officeooo:paragraph-rsid="0092837d" style:font-size-asian="6pt" style:font-weight-asian="norma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2" text:anchor-type="as-char" svg:width="1.566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nº 31, de 19 de maio de 1998)</text:p>
        <text:p text:style-name="MP5">Contribua com o Fundo Municipal da Criança e do Adolescente (Lei nº 1.180, de 13 de outubro de 2004)</text:p>
        <text:p text:style-name="MP6">Doe Medula Óssea, Sangue do Cordão Umbilical e Placentário – PRÓ-MEDULA (Lei nº 2.310, de 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9-06-04T14:33:20.189009764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8" meta:word-count="332" meta:character-count="2079" meta:non-whitespace-character-count="1750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../usr/lib/openoffice/share/template/pt-BR/CMNH/ped-provid.odt" meta:date="2010-09-29T13:22:32"/>
  </office:meta>
</office:document-meta>
</file>