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5b2ebd" officeooo:paragraph-rsid="00631d59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60f101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0f101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805106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rsid="0065638c" officeooo:paragraph-rsid="0065638c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60f101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use-window-font-color="true" loext:opacity="0%" style:font-name="Liberation Sans" fo:font-size="12pt" fo:language="pt" fo:country="BR" fo:font-weight="normal" officeooo:rsid="0367e1e4" officeooo:paragraph-rsid="00631d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49413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a0d81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5faf6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631d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6361d1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65572d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703032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70d649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754826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7f8e7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805106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823311" style:font-size-asian="12pt" style:font-weight-asian="normal" style:font-size-complex="12pt" style:font-weight-complex="normal"/>
    </style:style>
    <style:style style:name="T16" style:family="text">
      <style:text-properties officeooo:rsid="005cf537"/>
    </style:style>
    <style:style style:name="T1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681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a0d8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654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2cd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548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abd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e429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65572d"/>
    </style:style>
    <style:style style:name="T25" style:family="text">
      <style:text-properties officeooo:rsid="00657523"/>
    </style:style>
    <style:style style:name="T26" style:family="text">
      <style:text-properties officeooo:rsid="0072cd67"/>
    </style:style>
    <style:style style:name="T27" style:family="text">
      <style:text-properties officeooo:rsid="00823311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7">766</text:span>/20<text:span text:style-name="T2">2</text:span><text:span text:style-name="T26">6</text:span></text:p>
      <text:p text:style-name="P10"><text:span text:style-name="T4">Colocação de </text:span><text:span text:style-name="T8">coletor de resíduos </text:span><text:span text:style-name="T4">n</text:span><text:span text:style-name="T14">o cruzamento da</text:span><text:span text:style-name="T11"> </text:span><text:span text:style-name="T10">Rua </text:span><text:span text:style-name="T15">d</text:span><text:span text:style-name="T14">os Garis </text:span><text:span text:style-name="T15">com a</text:span><text:span text:style-name="T14"> Rua </text:span><text:span text:style-name="T15">d</text:span><text:span text:style-name="T14">as Pontes</text:span><text:span text:style-name="T12">,</text:span><text:span text:style-name="T11"> </text:span><text:span text:style-name="T8">no </text:span><text:span text:style-name="T9">B</text:span><text:span text:style-name="T8">airro </text:span><text:span text:style-name="T15">Vila </text:span><text:span text:style-name="T14">Diehl</text:span><text:span text:style-name="T8">.</text:span></text:p>
      <text:p text:style-name="P11"><text:span text:style-name="T5">Solicita-se</text:span><text:span text:style-name="T3">, após os trâmites regimentais, </text:span><text:span text:style-name="T5">que seja enviada </text:span><text:span text:style-name="T3">cópia da presente proposição ao </text:span><text:span text:style-name="T5">Poder Executivo</text:span><text:span text:style-name="T3">, para que </text:span><text:span text:style-name="T5">realize as seguintes providências:</text:span></text:p>
      <text:p text:style-name="P12"/>
      <text:p text:style-name="P13"><text:span text:style-name="T8">Colocação de coletor de resíduos no cruzamento da Rua dos Garis com a Rua das Pontes, no Bairro Vila Diehl.</text:span></text:p>
      <text:p text:style-name="P12"/>
      <text:p text:style-name="P14">A necessidade se dá em razão dos resíduos estarem sendo espalhados pela via e <text:span text:style-name="T25">pelo</text:span> passeio público, com risco de proliferação de animais transmissores de doenças, além dos problemas ambientais.</text:p>
      <text:p text:style-name="P12"/>
      <text:p text:style-name="P16">Diante do acima exposto, sabedores da atenção de Vossa Excelência e dos anseios da comunidade, contamos com o apoio e atendimento do pedido.</text:p>
      <text:p text:style-name="P16"/>
      <text:p text:style-name="P12"/>
      <text:p text:style-name="P12"><text:span text:style-name="T17">Novo Hamburgo, </text:span><text:span text:style-name="T22">1</text:span><text:span text:style-name="T23">2</text:span><text:span text:style-name="T19"> </text:span><text:span text:style-name="T18">de </text:span><text:span text:style-name="T21">março</text:span><text:span text:style-name="T17"> de 202</text:span><text:span text:style-name="T20">6</text:span><text:span text:style-name="T17">.</text:span></text:p>
      <text:p text:style-name="P12"/>
      <text:p text:style-name="P12"/>
      <text:p text:style-name="P12"/>
      <text:p text:style-name="P12"/>
      <text:p text:style-name="P12"/>
      <text:p text:style-name="P15"><text:span text:style-name="T3">Vereador</text:span><text:span text:style-name="T6"> </text:span><text:span text:style-name="T7">Eliton Ávila</text:span></text:p>
      <text:p text:style-name="P8"/>
      <text:p text:style-name="P8"/>
      <text:p text:style-name="P8"/>
      <text:p text:style-name="P8"/>
      <text:p text:style-name="P8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pan text:style-name="T24">Obs.: </text:span><text:span text:style-name="T16">Redação conforme </text:span><text:span text:style-name="T27">o</text:span><text:span text:style-name="T16"> original do autor.</text:span></text:p>
      <text:p text:style-name="P9">/<text:span text:style-name="T2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42cm" svg:height="1.78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6" meta:word-count="205" meta:character-count="1223" meta:non-whitespace-character-count="1032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