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rsid="00684771" officeooo:paragraph-rsid="007aaab6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rsid="005b2ebd" officeooo:paragraph-rsid="005b2ebd"/>
    </style:style>
    <style:style style:name="P12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06e8647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6e8647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644a86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rsid="006b17b0" officeooo:paragraph-rsid="0074bf5c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officeooo:paragraph-rsid="00644a86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5681b9" officeooo:paragraph-rsid="00644a8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5681b9" officeooo:paragraph-rsid="00644a8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549413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5a0d81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5faf6a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684771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71bd4f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74bf5c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790454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7aaab6" style:font-size-asian="12pt" style:font-weight-asian="normal" style:font-size-complex="12pt" style:font-weight-complex="normal"/>
    </style:style>
    <style:style style:name="T12" style:family="text">
      <style:text-properties officeooo:rsid="005cf537"/>
    </style:style>
    <style:style style:name="T1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681b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68477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a10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officeooo:rsid="00730e15"/>
    </style:style>
    <style:style style:name="T17" style:family="text">
      <style:text-properties officeooo:rsid="00732b35"/>
    </style:style>
    <style:style style:name="T18" style:family="text">
      <style:text-properties officeooo:rsid="0074bf5c"/>
    </style:style>
    <style:style style:name="T19" style:family="text">
      <style:text-properties officeooo:rsid="00758b22"/>
    </style:style>
    <style:style style:name="T20" style:family="text">
      <style:text-properties officeooo:rsid="0077f3cc"/>
    </style:style>
    <style:style style:name="T21" style:family="text">
      <style:text-properties officeooo:rsid="00790454"/>
    </style:style>
    <style:style style:name="T22" style:family="text">
      <style:text-properties officeooo:rsid="005a0d81"/>
    </style:style>
    <style:style style:name="T23" style:family="text">
      <style:text-properties officeooo:rsid="007aaab6"/>
    </style:style>
    <style:style style:name="T24" style:family="text">
      <style:text-properties officeooo:rsid="007bd4d8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24">792</text:span>/20<text:span text:style-name="T2">2</text:span><text:span text:style-name="T21">6</text:span></text:p>
      <text:p text:style-name="P11"><text:span text:style-name="T4">Colocação de</text:span><text:span text:style-name="T9"> </text:span><text:span text:style-name="T4">lixeira</text:span><text:span text:style-name="T9">s</text:span><text:span text:style-name="T4"> </text:span><text:span text:style-name="T8">do</text:span><text:span text:style-name="T4"> tipo contêiner na </text:span><text:span text:style-name="T7">Rua </text:span><text:span text:style-name="T11">Chavantes</text:span><text:span text:style-name="T7">, em frente ao nº </text:span><text:span text:style-name="T11">496</text:span><text:span text:style-name="T7">, no Bairro </text:span><text:span text:style-name="T10">Liberdade</text:span><text:span text:style-name="T7">.</text:span></text:p>
      <text:p text:style-name="P12"><text:span text:style-name="T5">Solicita-se</text:span><text:span text:style-name="T3">, após os trâmites regimentais, </text:span><text:span text:style-name="T5">que seja enviada </text:span><text:span text:style-name="T3">cópia da presente proposição ao </text:span><text:span text:style-name="T5">Poder Executivo</text:span><text:span text:style-name="T3">, para que </text:span><text:span text:style-name="T5">realize as seguintes providências:</text:span></text:p>
      <text:p text:style-name="P13"/>
      <text:p text:style-name="P8">Colocação de lixeiras do tipo contêiner na Rua Chavantes, em frente ao nº 496, no Bairro Liberdade.</text:p>
      <text:p text:style-name="P13"/>
      <text:p text:style-name="P15"><text:span text:style-name="T17">Se faz necessári</text:span><text:span text:style-name="T18">a</text:span><text:span text:style-name="T17"> a </text:span>colocação de<text:span text:style-name="T18"> </text:span>lixeira<text:span text:style-name="T18">s</text:span> <text:span text:style-name="T16">do </text:span>tipo contêiner<text:span text:style-name="T17"> para evitar o sobrecarregamento das </text:span><text:span text:style-name="T19">atuais</text:span><text:span text:style-name="T17"> e o acúmulo discrepante de resíduos que vem ocorrendo.</text:span></text:p>
      <text:p text:style-name="P15"/>
      <text:p text:style-name="P15"><text:span text:style-name="T17">As </text:span><text:span text:style-name="T18">lixeiras </text:span><text:span text:style-name="T17">presentes no local estão quebradas.</text:span></text:p>
      <text:p text:style-name="P17"/>
      <text:p text:style-name="P17"/>
      <text:p text:style-name="P14"><text:span text:style-name="T13">Novo Hamburgo, </text:span><text:span text:style-name="T15">16</text:span><text:span text:style-name="T14"> de </text:span><text:span text:style-name="T15">março</text:span><text:span text:style-name="T14"> </text:span><text:span text:style-name="T13">de 202</text:span><text:span text:style-name="T15">6</text:span><text:span text:style-name="T13">.</text:span></text:p>
      <text:p text:style-name="P17"/>
      <text:p text:style-name="P18"/>
      <text:p text:style-name="P18"/>
      <text:p text:style-name="P18"/>
      <text:p text:style-name="P18"/>
      <text:p text:style-name="P16"><text:span text:style-name="T3">Vereador </text:span><text:span text:style-name="T6">I</text:span><text:span text:style-name="T10">to Luciano</text:span></text:p>
      <text:p text:style-name="P9"/>
      <text:p text:style-name="P9"/>
      <text:p text:style-name="P9"/>
      <text:p text:style-name="P9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<text:span text:style-name="T12">Redação conforme </text:span><text:span text:style-name="T24">o </text:span><text:span text:style-name="T12">original do autor.</text:span></text:p>
      <text:p text:style-name="P10">/<text:span text:style-name="T2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92cm" svg:height="1.72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6-03-16T14:21:06.500000000</meta:print-date>
    <meta:document-statistic meta:table-count="0" meta:image-count="1" meta:object-count="0" meta:page-count="1" meta:paragraph-count="16" meta:word-count="178" meta:character-count="1077" meta:non-whitespace-character-count="913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