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3115c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11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Liberation Sans" fo:font-size="12pt" officeooo:paragraph-rsid="02b1ce4b" style:font-size-asian="12pt" style:font-size-complex="12pt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Liberation Sans" fo:font-size="12pt" officeooo:paragraph-rsid="02b1ce4b" style:font-size-asian="12pt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/>
      <style:text-properties style:font-name="Liberation Sans" fo:font-size="12pt" officeooo:paragraph-rsid="02b1ce4b" style:font-size-asian="12pt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Liberation Sans" fo:font-size="12pt" fo:font-weight="normal" officeooo:paragraph-rsid="02b1ce4b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text-align="justify" style:justify-single-word="false"/>
      <style:text-properties style:font-name="Liberation Sans" fo:font-size="12pt" fo:font-weight="normal" officeooo:rsid="00045301" officeooo:paragraph-rsid="000847bc" style:font-name-asian="Ari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text-align="justify" style:justify-single-word="false"/>
      <style:text-properties style:font-name="Liberation Sans" officeooo:paragraph-rsid="000847bc"/>
    </style:style>
    <style:style style:name="P14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officeooo:paragraph-rsid="02c4b7e2"/>
    </style:style>
    <style:style style:name="P15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15%" fo:text-align="justify" style:justify-single-word="false"/>
      <style:text-properties style:font-name="Liberation Sans" fo:font-weight="normal" style:font-weight-asian="normal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15%" fo:text-align="justify" style:justify-single-word="false"/>
      <style:text-properties style:font-name="Liberation Sans" fo:font-weight="normal" officeooo:paragraph-rsid="02c4b7e2" style:font-weight-asian="normal" style:font-weight-complex="normal"/>
    </style:style>
    <style:style style:name="P17" style:family="paragraph" style:parent-style-name="Standard">
      <loext:graphic-properties draw:fill-hatch-name="hatch"/>
      <style:paragraph-properties fo:text-align="justify" style:justify-single-word="false"/>
      <style:text-properties officeooo:paragraph-rsid="02bf2b14"/>
    </style:style>
    <style:style style:name="P18" style:family="paragraph" style:parent-style-name="Standard">
      <loext:graphic-properties draw:fill-hatch-name="hatch"/>
      <style:paragraph-properties fo:text-align="start" style:justify-single-word="false"/>
      <style:text-properties officeooo:paragraph-rsid="02bf2b14"/>
    </style:style>
    <style:style style:name="P19" style:family="paragraph" style:parent-style-name="Standard">
      <loext:graphic-properties draw:fill-hatch-name="hatch"/>
      <style:paragraph-properties fo:text-align="justify" style:justify-single-word="false"/>
      <style:text-properties style:use-window-font-color="true" loext:opacity="0%" style:font-name="Liberation Sans" fo:font-size="12pt" fo:language="pt" fo:country="BR" fo:font-weight="normal" officeooo:rsid="003383fb" officeooo:paragraph-rsid="000847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Text_20_body">
      <loext:graphic-properties draw:fill="none" draw:fill-gradient-name="gradient" draw:fill-hatch-name="hatch"/>
      <style:paragraph-properties fo:margin-left="0cm" fo:margin-right="0cm" fo:margin-top="0.101cm" fo:margin-bottom="0.101cm" style:contextual-spacing="false" fo:line-height="115%" fo:text-align="justify" style:justify-single-word="false" fo:text-indent="0cm" style:auto-text-indent="false" fo:background-color="transparent" style:writing-mode="page">
        <style:tab-stops/>
      </style:paragraph-properties>
      <style:text-properties fo:font-variant="normal" fo:text-transform="none" fo:color="#000000" loext:opacity="100%" style:font-name="Nimbus Roman" fo:font-size="12pt" fo:letter-spacing="normal" fo:font-style="normal" fo:font-weight="normal" officeooo:rsid="00dcfc25" officeooo:paragraph-rsid="02ba0dac" style:font-size-asian="12pt" style:font-weight-asian="normal" style:font-size-complex="12pt" style:font-weight-complex="normal" loext:padding="0cm" loext:border="none"/>
    </style:style>
    <style:style style:name="P21" style:family="paragraph" style:parent-style-name="Text_20_body" style:master-page-name="">
      <loext:graphic-properties draw:fill="none" draw:fill-gradient-name="gradient" draw:fill-hatch-name="hatch"/>
      <style:paragraph-properties fo:margin-left="8.999cm" fo:margin-right="0cm" fo:margin-top="1.499cm" fo:margin-bottom="1.401cm" style:contextual-spacing="false" fo:text-align="justify" style:justify-single-word="false" fo:text-indent="0cm" style:auto-text-indent="false" style:page-number="auto" fo:background-color="transparent" style:writing-mode="page">
        <style:tab-stops/>
      </style:paragraph-properties>
      <style:text-properties style:font-name="Nimbus Roman" fo:font-size="12pt" fo:font-weight="normal" officeooo:rsid="02bcd756" officeooo:paragraph-rsid="02bde620" style:font-size-asian="12pt" style:font-weight-asian="normal" style:font-size-complex="12pt"/>
    </style:style>
    <style:style style:name="P22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15%" fo:text-align="justify" style:justify-single-word="false"/>
      <style:text-properties officeooo:paragraph-rsid="02c4b7e2"/>
    </style:style>
    <style:style style:name="P23" style:family="paragraph" style:parent-style-name="Title" style:master-page-name="Standard">
      <loext:graphic-properties draw:fill-hatch-name="hatch"/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fo:font-weight="bold" officeooo:paragraph-rsid="002df4fc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28b905" style:font-weight-asian="normal" style:font-weight-complex="normal"/>
    </style:style>
    <style:style style:name="T3" style:family="text">
      <style:text-properties officeooo:rsid="002df4fc"/>
    </style:style>
    <style:style style:name="T4" style:family="text">
      <style:text-properties officeooo:rsid="007c7de4"/>
    </style:style>
    <style:style style:name="T5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2c2b8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2a7041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2b5a3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2bde6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officeooo:rsid="02a33d81"/>
    </style:style>
    <style:style style:name="T11" style:family="text">
      <style:text-properties officeooo:rsid="02bcd756"/>
    </style:style>
    <style:style style:name="T12" style:family="text">
      <style:text-properties fo:font-variant="normal" fo:text-transform="none" fo:color="#000000" loext:opacity="100%" style:font-name="Liberation Sans" fo:letter-spacing="normal" fo:font-style="normal" fo:font-weight="bold" officeooo:rsid="02bde620" style:font-weight-asian="bold" style:font-weight-complex="bold" loext:padding="0cm" loext:border="none"/>
    </style:style>
    <style:style style:name="T13" style:family="text">
      <style:text-properties fo:font-variant="normal" fo:text-transform="none" fo:color="#000000" loext:opacity="100%" style:font-name="Liberation Sans" fo:letter-spacing="normal" fo:font-style="normal" fo:font-weight="bold" officeooo:rsid="02c6414e" style:font-weight-asian="bold" style:font-weight-complex="bold" loext:padding="0cm" loext:border="none"/>
    </style:style>
    <style:style style:name="T14" style:family="text">
      <style:text-properties officeooo:rsid="02c2bd57"/>
    </style:style>
    <style:style style:name="T15" style:family="text">
      <style:text-properties style:font-name="Liberation Sans"/>
    </style:style>
    <style:style style:name="T16" style:family="text">
      <style:text-properties style:font-name="Liberation Sans" fo:font-weight="normal" style:font-weight-asian="normal" style:font-weight-complex="normal"/>
    </style:style>
    <style:style style:name="T17" style:family="text">
      <style:text-properties style:font-name="Liberation Sans" fo:font-weight="normal" officeooo:rsid="02c2b840" style:font-weight-asian="normal" style:font-weight-complex="normal"/>
    </style:style>
    <style:style style:name="T18" style:family="text">
      <style:text-properties style:font-name="Liberation Sans" officeooo:rsid="02c4b7e2"/>
    </style:style>
    <style:style style:name="T19" style:family="text">
      <style:text-properties officeooo:rsid="02c4b7e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1">MOÇÃO</text:span> N<text:span text:style-name="T3">º </text:span><text:span text:style-name="T19">24</text:span><text:span text:style-name="T3">/</text:span><text:span text:style-name="T10">202</text:span><text:span text:style-name="T14">6</text:span></text:p>
      <text:p text:style-name="P21"><text:span text:style-name="Strong_20_Emphasis"><text:span text:style-name="T12">M</text:span></text:span><text:span text:style-name="Strong_20_Emphasis"><text:span text:style-name="T13">anifesta</text:span></text:span><text:span text:style-name="Strong_20_Emphasis"><text:span text:style-name="T12">ção de apoio aos aprovados no concurso público para soldado do Corpo de Bombeiros Militar do Estado do Rio Grande do Sul.</text:span></text:span></text:p>
      <text:p text:style-name="P20"><text:span text:style-name="T15"><text:tab/><text:tab/>O </text:span><text:span text:style-name="T18">v</text:span><text:span text:style-name="T15">ereador </text:span><text:span text:style-name="Strong_20_Emphasis"><text:span text:style-name="T16">Cristiano Coller</text:span></text:span><text:span text:style-name="T15">, que esta subscreve, nos termos do Regimento desta Casa Legislativa, apresenta </text:span><text:span text:style-name="Strong_20_Emphasis"><text:span text:style-name="T16">M</text:span></text:span><text:span text:style-name="Strong_20_Emphasis"><text:span text:style-name="T17">oção de Apoio</text:span></text:span><text:span text:style-name="T15">, a ser deliberada em Plenário, para posterior envio ao Secretário Estadual da Segurança Pública do Rio Grande do Sul, </text:span><text:span text:style-name="Strong_20_Emphasis"><text:span text:style-name="T16">Coronel Mário Yukio Ikeda</text:span></text:span><text:span text:style-name="T15">, bem como ao Comandante-Geral do Corpo de Bombeiros Militar do Estado do Rio Grande do Sul, </text:span><text:span text:style-name="Strong_20_Emphasis"><text:span text:style-name="T16">Coronel Ricardo Mattei Santos</text:span></text:span><text:span text:style-name="T15">, em atendimento à solicitação da </text:span><text:span text:style-name="Strong_20_Emphasis"><text:span text:style-name="T16">Comissão dos Aprovados no Concurso para Soldado do Corpo de Bombeiros Militar do Estado do Rio Grande do Sul</text:span></text:span><text:span text:style-name="T15">, formada por representantes dos candidatos aprovados no referido certame.</text:span></text:p>
      <text:p text:style-name="P22"><text:span text:style-name="Strong_20_Emphasis"><text:span text:style-name="T16"><text:tab/><text:tab/></text:span></text:span><text:span text:style-name="T16">A presente Moção de Apoio fundamenta-se na necessidade urgente de recomposição do efetivo do Corpo de Bombeiros Militar do Estado do Rio Grande do Sul, instituição essencial à preservação da vida, do patrimônio e da segurança da população.</text:span></text:p>
      <text:p text:style-name="P16"><text:tab/><text:tab/>Atualmente, a corporação enfrenta significativo déficit de efetivo, com aproximadamente 695 (seiscentas e noventa e cinco) vagas não preenchidas, conforme dados do Portal da Transparência do Estado, em relação ao quantitativo mínimo previsto em lei para a graduação de Soldado, cujo efetivo fixado é de 2.447 (dois mil quatrocentos e quarenta e sete) militares — base operacional da instituição.</text:p>
      <text:p text:style-name="P15"><text:tab/><text:tab/>Tal cenário é agravado pela sobrecarga dos profissionais em atividade, decorrente de aposentadorias, exonerações e afastamentos, somado ao aumento da demanda por atendimentos em situações de emergência, como enchentes históricas e incêndios de grande porte, que exigem atuação rápida, eficiente e coordenada em diversas regiões do Estado.</text:p>
      <text:p text:style-name="P15"><text:tab/><text:tab/>Destaca-se, ainda, a inexistência de unidades próprias do Corpo de Bombeiros em diversos municípios, o que amplia as áreas de cobertura e impacta diretamente no tempo de resposta às ocorrências, colocando em risco a segurança da população.</text:p>
      <text:p text:style-name="P15"><text:tab/><text:tab/>Importa salientar que, mesmo com o eventual chamamento de todos os 999 (novecentos e noventa e nove) aprovados remanescentes, o efetivo ainda permaneceria abaixo do necessário para o pleno atendimento das demandas estaduais.</text:p>
      <text:p text:style-name="P15"><text:soft-page-break/><text:tab/><text:tab/>Dessa forma, a convocação dos aprovados mostra-se medida urgente, econômica e eficaz, uma vez que dispensa a realização de novo concurso público, contribui para a recomposição do efetivo mínimo legal e fortalece a capacidade de resposta da corporação.</text:p>
      <text:p text:style-name="P14"><text:span text:style-name="T1"><text:tab/></text:span><text:span text:style-name="T5"><text:tab/>Novo Hamburgo, </text:span><text:span text:style-name="T6">08 </text:span><text:span text:style-name="T7">de </text:span><text:span text:style-name="T6">abril</text:span><text:span text:style-name="T8"> </text:span><text:span text:style-name="T7">de 202</text:span><text:span text:style-name="T9">6</text:span><text:span text:style-name="T7">.</text:span></text:p>
      <text:p text:style-name="P10"><text:s/></text:p>
      <text:p text:style-name="P9"/>
      <text:p text:style-name="P9"/>
      <text:p text:style-name="P8"><text:span text:style-name="T1">Vereador </text:span><text:span text:style-name="T2">Cristiano Coller </text:span></text:p>
      <text:p text:style-name="P8"/>
      <text:p text:style-name="P8"/>
      <text:p text:style-name="P11"/>
      <text:p text:style-name="P12"/>
      <text:p text:style-name="P13"/>
      <text:p text:style-name="P18"/>
      <text:p text:style-name="P17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<text:span text:style-name="T4">R</text:span>edação conforme original do autor</text:p>
      <text:p text:style-name="P12">/<text:span text:style-name="T19">AAF</text:span></text:p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3115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115c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26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6-04-08T09:26:11.511939465</meta:print-date>
    <meta:document-statistic meta:table-count="0" meta:image-count="1" meta:object-count="0" meta:page-count="2" meta:paragraph-count="20" meta:word-count="455" meta:character-count="2945" meta:non-whitespace-character-count="248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home/.broffice.org/3/user/template/modelo-2012.ott" meta:date="2014-03-06T13:16:53"/>
  </office:meta>
</office:document-meta>
</file>