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rsid="00a0f47b" officeooo:paragraph-rsid="00a0f47b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c18cf7"/>
    </style:style>
    <style:style style:name="P14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bde9b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a2e190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bd06ea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be71ad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bf14b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bfc570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c15c44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c18cf7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c21a74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c3888a" style:font-size-asian="12pt" style:font-weight-asian="normal" style:font-size-complex="12pt" style:font-weight-complex="normal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officeooo:rsid="0099bf8e" style:font-size-asian="12pt" style:font-size-complex="12pt"/>
    </style:style>
    <style:style style:name="T20" style:family="text">
      <style:text-properties officeooo:rsid="005e8cf4"/>
    </style:style>
    <style:style style:name="T21" style:family="text">
      <style:text-properties officeooo:rsid="00914115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officeooo:rsid="0094aa6a"/>
    </style:style>
    <style:style style:name="T26" style:family="text">
      <style:text-properties style:font-name="Liberation Sans"/>
    </style:style>
    <style:style style:name="T27" style:family="text">
      <style:text-properties style:font-name="Liberation Sans" fo:font-size="12pt" fo:font-weight="normal" officeooo:rsid="00c15c44" style:font-size-asian="12pt" style:font-weight-asian="normal" style:font-size-complex="12pt" style:font-weight-complex="normal"/>
    </style:style>
    <style:style style:name="T28" style:family="text">
      <style:text-properties officeooo:rsid="00a2ebbb"/>
    </style:style>
    <style:style style:name="T29" style:family="text">
      <style:text-properties officeooo:rsid="00c21a74"/>
    </style:style>
    <style:style style:name="T30" style:family="text">
      <style:text-properties officeooo:rsid="00c34cb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N<text:span text:style-name="T20">º </text:span><text:span text:style-name="T29">1261</text:span><text:span text:style-name="T20">/202</text:span><text:span text:style-name="T28">6</text:span></text:p>
      <text:p text:style-name="P10"><text:span text:style-name="T16">L</text:span><text:span text:style-name="T3">impeza e </text:span><text:span text:style-name="T8">capina </text:span><text:span text:style-name="T14">em toda </text:span><text:span text:style-name="T16">a </text:span><text:span text:style-name="T14">extensão da</text:span><text:span text:style-name="T10"> </text:span><text:span text:style-name="T17">Avenida</text:span><text:span text:style-name="T10"> </text:span><text:span text:style-name="T14">Pedro Adams Filho</text:span><text:span text:style-name="T12">, </text:span><text:span text:style-name="T16">nº </text:span><text:span text:style-name="T12">6086, no </text:span><text:span text:style-name="T16">B</text:span><text:span text:style-name="T12">airro Operário</text:span><text:span text:style-name="T14">.</text:span></text:p>
      <text:p text:style-name="P5">Solicita-se, após os trâmites regimentais, que seja enviada cópia da presente proposição ao Poder Executivo, para que realize as seguintes providências:</text:p>
      <text:p text:style-name="P6"/>
      <text:p text:style-name="P13"><text:span text:style-name="Strong_20_Emphasis"><text:span text:style-name="T27">Limpeza e capina em toda a extensão da Avenida Pedro Adams Filho, nº 6086, no Bairro Operário.</text:span></text:span></text:p>
      <text:p text:style-name="P15"><text:span text:style-name="Strong_20_Emphasis"/></text:p>
      <text:p text:style-name="P11"><text:span text:style-name="T22">Diante do acima exposto e sabedores da atenção de </text:span><text:span text:style-name="T23">V</text:span><text:span text:style-name="T22">ossa </text:span><text:span text:style-name="T23">E</text:span><text:span text:style-name="T22">xcelência aos anseios da comunidade, contamos com seu apoio no atendimento deste pedido</text:span><text:span text:style-name="T24">.</text:span></text:p>
      <text:p text:style-name="P11"/>
      <text:p text:style-name="P11"/>
      <text:p text:style-name="P11"><text:span text:style-name="T4">N</text:span><text:span text:style-name="T2">ovo Hamburgo, </text:span><text:span text:style-name="T13">1</text:span><text:span text:style-name="T15">5 </text:span><text:span text:style-name="T5">de </text:span><text:span text:style-name="T11">abril</text:span><text:span text:style-name="T6"> </text:span><text:span text:style-name="T2">de 20</text:span><text:span text:style-name="T7">2</text:span><text:span text:style-name="T9">6</text:span><text:span text:style-name="T2">.</text:span></text:p>
      <text:p text:style-name="P11"/>
      <text:p text:style-name="P11"/>
      <text:p text:style-name="P11"/>
      <text:p text:style-name="P11"/>
      <text:p text:style-name="P11"/>
      <text:p text:style-name="P12"><text:span text:style-name="T18">Vereador </text:span><text:span text:style-name="T19">Eliton Ávila</text:span></text:p>
      <text:p text:style-name="P7"/>
      <text:p text:style-name="P7"/>
      <text:p text:style-name="P7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Obs.: Redação conforme <text:span text:style-name="T30">o </text:span>original d<text:span text:style-name="T25">o</text:span><text:span text:style-name="T21"> </text:span>autor.</text:p>
      <text:p text:style-name="P9">/<text:span text:style-name="T2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7:28:59.410943358</dc:date>
    <meta:printed-by>Adriana Sachser</meta:printed-by>
    <meta:print-date>2014-10-27T13:53:20</meta:print-date>
    <dc:language>pt-BR</dc:language>
    <meta:editing-cycles>273</meta:editing-cycles>
    <meta:editing-duration>PT16H31M47S</meta:editing-duration>
    <meta:document-statistic meta:table-count="0" meta:image-count="1" meta:object-count="0" meta:page-count="1" meta:paragraph-count="15" meta:word-count="169" meta:character-count="1010" meta:non-whitespace-character-count="85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sftp://manuela-tarouco@info73/home/secretaria-cmnh/PPs/tmp/usr/lib/openoffice/share/template/pt-BR/CMNH/timbre-doc-vazio.odt" meta:date="2010-09-01T14:48:09"/>
  </office:meta>
</office:document-meta>
</file>