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df8d81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cf2e2b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d9575d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de7558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dedcc4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e007b1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officeooo:rsid="0099bf8e" style:font-size-asian="12pt" style:font-size-complex="12pt"/>
    </style:style>
    <style:style style:name="T19" style:family="text">
      <style:text-properties officeooo:rsid="005e8cf4"/>
    </style:style>
    <style:style style:name="T20" style:family="text">
      <style:text-properties officeooo:rsid="00914115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94aa6a"/>
    </style:style>
    <style:style style:name="T25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cf2e2b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0de7558" style:font-size-asian="12pt" style:font-weight-asian="normal" style:font-size-complex="12pt" style:font-weight-complex="normal"/>
    </style:style>
    <style:style style:name="T32" style:family="text">
      <style:text-properties officeooo:rsid="00d28339"/>
    </style:style>
    <style:style style:name="T33" style:family="text">
      <style:text-properties officeooo:rsid="00e007b1"/>
    </style:style>
    <style:style style:name="T34" style:family="text">
      <style:text-properties style:font-name="Liberation Sans"/>
    </style:style>
    <style:style style:name="T35" style:family="text">
      <style:text-properties style:font-name="Liberation Sans" fo:font-size="12pt" fo:font-weight="normal" officeooo:rsid="00de7558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37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<text:span text:style-name="T19">º </text:span><text:span text:style-name="T33">1266</text:span><text:span text:style-name="T19">/202</text:span><text:span text:style-name="T32">6</text:span></text:p>
      <text:p text:style-name="P13"><text:span text:style-name="T8">Limpeza e recolhimento de </text:span><text:span text:style-name="T9">resíduos</text:span><text:span text:style-name="T10"> </text:span><text:span text:style-name="T8">na </text:span><text:span text:style-name="T7">Rua </text:span><text:span text:style-name="T13">Guaíba, nº 1083, no </text:span><text:span text:style-name="T15">B</text:span><text:span text:style-name="T13">airro São Jorge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<text:span text:style-name="Strong_20_Emphasis"><text:span text:style-name="T31">Limpeza e recolhimento de resíduos na Rua Guaíba, nº 1083, no Bairro São Jorge.</text:span></text:span></text:p>
      <text:p text:style-name="P5"><text:span text:style-name="Strong_20_Emphasis"><text:span text:style-name="T37"/></text:span></text:p>
      <text:p text:style-name="P4"><text:span text:style-name="Strong_20_Emphasis"><text:span text:style-name="T30">Considerando os problemas sanitários que o acúmulo de resíduos podem causar à população, entendemos como de extrema importância a solicitação.</text:span></text:span></text:p>
      <text:p text:style-name="P14"/>
      <text:p text:style-name="P14"><text:span text:style-name="T21">Diante do acima exposto e sabedores da atenção de </text:span><text:span text:style-name="T22">V</text:span><text:span text:style-name="T21">ossa </text:span><text:span text:style-name="T22">E</text:span><text:span text:style-name="T21">xcelência aos anseios da comunidade, contamos com seu apoio no atendimento deste pedido</text:span><text:span text:style-name="T23">.</text:span></text:p>
      <text:p text:style-name="P14"/>
      <text:p text:style-name="P14"/>
      <text:p text:style-name="P14"><text:span text:style-name="T3">N</text:span><text:span text:style-name="T2">ovo Hamburgo, </text:span><text:span text:style-name="T14">15</text:span><text:span text:style-name="T12"> </text:span><text:span text:style-name="T4">de </text:span><text:span text:style-name="T15">a</text:span><text:span text:style-name="T14">bril</text:span><text:span text:style-name="T5"> </text:span><text:span text:style-name="T2">de 20</text:span><text:span text:style-name="T6">2</text:span><text:span text:style-name="T11">6</text:span><text:span text:style-name="T2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7">Vereador </text:span><text:span text:style-name="T18">Eliton Ávila</text:span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<text:span text:style-name="T33">o </text:span>original d<text:span text:style-name="T24">o</text:span><text:span text:style-name="T20"> </text:span>autor.</text:p>
      <text:p text:style-name="P12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0:47:47.815726226</dc:date>
    <meta:printed-by>Adriana Sachser</meta:printed-by>
    <meta:print-date>2014-10-27T13:53:20</meta:print-date>
    <dc:language>pt-BR</dc:language>
    <meta:editing-cycles>287</meta:editing-cycles>
    <meta:editing-duration>PT16H19M46S</meta:editing-duration>
    <meta:document-statistic meta:table-count="0" meta:image-count="1" meta:object-count="0" meta:page-count="1" meta:paragraph-count="16" meta:word-count="183" meta:character-count="1122" meta:non-whitespace-character-count="95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