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Nimbus roman" svg:font-family="'Nimbus roman'" style:font-pitch="fixed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Nimbus roman" officeooo:paragraph-rsid="00227d09"/>
    </style:style>
    <style:style style:name="P5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6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Liberation Sans" fo:font-size="12pt" fo:font-weight="normal" officeooo:rsid="0024aa9d" officeooo:paragraph-rsid="0042a707" style:font-size-asian="12pt" style:font-weight-asian="normal" style:font-size-complex="12pt" style:font-weight-complex="normal"/>
    </style:style>
    <style:style style:name="P7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rsid="000d545c" officeooo:paragraph-rsid="00227d09" style:font-size-asian="12pt" style:font-weight-asian="normal" style:font-size-complex="12pt" style:font-weight-complex="normal"/>
    </style:style>
    <style:style style:name="P8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227d09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54abc7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4e0b55" style:font-size-asian="12pt" style:font-weight-asian="normal" style:font-size-complex="12pt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01e259e" style:font-name-asian="Arial1" style:font-size-asian="12pt" style:font-weight-asian="normal" style:font-name-complex="Arial1" style:font-size-complex="12pt" style:font-weight-complex="normal"/>
    </style:style>
    <style:style style:name="P12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officeooo:rsid="00462ee6" officeooo:paragraph-rsid="00462ee6"/>
    </style:style>
    <style:style style:name="P13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officeooo:paragraph-rsid="00227d09"/>
    </style:style>
    <style:style style:name="P14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end" style:justify-single-word="false" fo:text-indent="3cm" style:auto-text-indent="false" fo:background-color="transparent"/>
      <style:text-properties style:font-name="Liberation Sans" officeooo:paragraph-rsid="00227d09"/>
    </style:style>
    <style:style style:name="P1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f20be"/>
    </style:style>
    <style:style style:name="T3" style:family="text">
      <style:text-properties fo:font-size="12pt" fo:font-style="normal" fo:font-weight="normal" officeooo:rsid="00109221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4" style:family="text">
      <style:text-properties fo:font-size="12pt" fo:font-style="normal" fo:font-weight="normal" officeooo:rsid="0088dff4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5" style:family="text">
      <style:text-properties fo:font-size="12pt" fo:font-style="normal" fo:font-weight="normal" officeooo:rsid="00818376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6" style:family="text">
      <style:text-properties fo:font-size="12pt" fo:font-style="normal" fo:font-weight="normal" officeooo:rsid="005cd18c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7" style:family="text">
      <style:text-properties fo:font-size="12pt" fo:font-style="normal" fo:font-weight="normal" officeooo:rsid="003a625a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8" style:family="text">
      <style:text-properties fo:font-size="12pt" fo:font-style="normal" fo:font-weight="normal" officeooo:rsid="00541b5a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9" style:family="text">
      <style:text-properties fo:font-size="12pt" fo:font-style="normal" fo:font-weight="normal" officeooo:rsid="005620d1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10" style:family="text">
      <style:text-properties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11" style:family="text">
      <style:text-properties fo:font-size="12pt" fo:font-style="normal" officeooo:rsid="00241643" style:font-name-asian="Arial1" style:font-size-asian="12pt" style:font-style-asian="normal" style:font-name-complex="Arial1" style:font-size-complex="12pt" style:font-style-complex="normal"/>
    </style:style>
    <style:style style:name="T12" style:family="text">
      <style:text-properties fo:font-size="12pt" fo:font-weight="normal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288035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574b0b" style:font-size-asian="12pt" style:font-weight-asian="normal" style:font-size-complex="12pt" style:font-weight-complex="normal"/>
    </style:style>
    <style:style style:name="T15" style:family="text">
      <style:text-properties officeooo:rsid="0036b6bb"/>
    </style:style>
    <style:style style:name="T16" style:family="text">
      <style:text-properties officeooo:rsid="001fe878"/>
    </style:style>
    <style:style style:name="T17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font-style="normal" style:text-underline-style="none" fo:font-weight="normal" officeooo:rsid="0087d090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18" style:family="text">
      <style:text-properties fo:font-variant="normal" fo:text-transform="none" fo:color="#000000" loext:opacity="100%" style:text-line-through-style="none" style:text-line-through-type="none" fo:font-size="12pt" fo:letter-spacing="normal" fo:font-style="normal" style:text-underline-style="none" fo:font-weight="normal" officeooo:rsid="0087d090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19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font-style="normal" style:text-underline-style="none" fo:font-weight="normal" officeooo:rsid="0087d090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20" style:family="text">
      <style:text-properties officeooo:rsid="0024aa9d"/>
    </style:style>
    <style:style style:name="T21" style:family="text">
      <style:text-properties officeooo:rsid="00288035"/>
    </style:style>
    <style:style style:name="T22" style:family="text">
      <style:text-properties officeooo:rsid="003b93df"/>
    </style:style>
    <style:style style:name="T23" style:family="text">
      <style:text-properties officeooo:rsid="00462ee6"/>
    </style:style>
    <style:style style:name="T24" style:family="text">
      <style:text-properties officeooo:rsid="004e0b55"/>
    </style:style>
    <style:style style:name="T25" style:family="text">
      <style:text-properties officeooo:rsid="00522045"/>
    </style:style>
    <style:style style:name="T26" style:family="text">
      <style:text-properties officeooo:rsid="00541b5a"/>
    </style:style>
    <style:style style:name="T27" style:family="text">
      <style:text-properties officeooo:rsid="00545d32"/>
    </style:style>
    <style:style style:name="T28" style:family="text">
      <style:text-properties officeooo:rsid="0054abc7"/>
    </style:style>
    <style:style style:name="T29" style:family="text">
      <style:text-properties officeooo:rsid="00574b0b"/>
    </style:style>
    <style:style style:name="T30" style:family="text">
      <style:text-properties style:font-name="Liberation Sans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PEDIDO DE PROVIDÊNCIAS Nº <text:span text:style-name="T29">1269</text:span>/<text:span text:style-name="T2">20</text:span><text:span text:style-name="T16">2</text:span><text:span text:style-name="T22">6</text:span></text:p>
      <text:p text:style-name="P6"><text:span text:style-name="T29">Co</text:span><text:span text:style-name="T21">nserto de </text:span><text:span text:style-name="T23">canalização </text:span><text:span text:style-name="T29">na</text:span><text:span text:style-name="T24"> </text:span><text:span text:style-name="T26">via</text:span><text:span text:style-name="T25"> públic</text:span><text:span text:style-name="T29">a d</text:span><text:span text:style-name="T23">a Rua Luiz Gonzaga Peres, em frente ao número </text:span><text:span text:style-name="T28">110</text:span><text:span text:style-name="T23">, no </text:span><text:span text:style-name="T29">B</text:span><text:span text:style-name="T23">airro </text:span><text:span text:style-name="T27">São Jo</text:span><text:span text:style-name="T28">sé</text:span><text:span text:style-name="T23">.</text:span></text:p>
      <text:p text:style-name="P7">Solicita-se, após os trâmites regimentais, que seja enviada cópia da presente proposição ao Poder Executivo, para que realize as seguintes providências:</text:p>
      <text:p text:style-name="P8"/>
      <text:p text:style-name="P9">Conserto de canalização na via pública da Rua Luiz Gonzaga Peres, em frente ao número 110, no Bairro São José.</text:p>
      <text:p text:style-name="P10"/>
      <text:p text:style-name="P12"><text:span text:style-name="T14">A c</text:span><text:span text:style-name="T12">analização quebrada ou entupida </text:span><text:span text:style-name="T14">está</text:span><text:span text:style-name="T12"> dificultando o escoamento da água em dias de chuvas, acumulando resíduos e causando alagamentos. </text:span></text:p>
      <text:p text:style-name="P4"><text:span text:style-name="Fonte_20_parág._20_padrão"><text:span text:style-name="T30"/></text:span></text:p>
      <text:p text:style-name="P4"><text:span text:style-name="Fonte_20_parág._20_padrão"><text:span text:style-name="T17">Certos de que assim contribuímos para o bem da nossa cidade, subscrevemo-nos.</text:span></text:span></text:p>
      <text:p text:style-name="P4"><text:span text:style-name="Fonte_20_parág._20_padrão"><text:span text:style-name="T30"/></text:span></text:p>
      <text:p text:style-name="P4"><text:span text:style-name="Fonte_20_parág._20_padrão"><text:span text:style-name="T30"/></text:span></text:p>
      <text:p text:style-name="P13"><text:span text:style-name="T3">Novo Hamburgo, </text:span><text:span text:style-name="T9">15</text:span><text:span text:style-name="T4"> </text:span><text:span text:style-name="T5">de </text:span><text:span text:style-name="T8">abril</text:span><text:span text:style-name="T6"> de 202</text:span><text:span text:style-name="T7">6</text:span><text:span text:style-name="T6">.</text:span></text:p>
      <text:p text:style-name="P13"/>
      <text:p text:style-name="P13"/>
      <text:p text:style-name="P13"/>
      <text:p text:style-name="P13"/>
      <text:p text:style-name="P13"/>
      <text:p text:style-name="P14"><text:span text:style-name="T10">Vereador </text:span><text:span text:style-name="T11">Eliton Ávila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Obs.: <text:span text:style-name="T15">R</text:span>edação conforme <text:span text:style-name="T29">o </text:span>original do autor.</text:p>
      <text:p text:style-name="P11">/<text:span text:style-name="T29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Nimbus roman" svg:font-family="'Nimbus roman'" style:font-pitch="fixed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23cm" svg:height="1.75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4-15T11:42:48.037729244</dc:date>
    <meta:printed-by>Adriana Sachser</meta:printed-by>
    <meta:print-date>2014-10-27T13:53:20</meta:print-date>
    <dc:language>pt-BR</dc:language>
    <meta:editing-cycles>175</meta:editing-cycles>
    <meta:editing-duration>PT11H31M56S</meta:editing-duration>
    <meta:document-statistic meta:table-count="0" meta:image-count="1" meta:object-count="0" meta:page-count="1" meta:paragraph-count="16" meta:word-count="184" meta:character-count="1111" meta:non-whitespace-character-count="940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usr/lib/openoffice/share/template/pt-BR/CMNH/timbre-doc-vazio.odt" meta:date="2010-09-01T14:48:09"/>
  </office:meta>
</office:document-meta>
</file>