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Nimbus_Roman_2.ttf" manifest:media-type="application/x-font-ttf"/>
  <manifest:file-entry manifest:full-path="Fonts/Font_Linux_Libertine_G_1.ttf" manifest:media-type="application/x-font-ttf"/>
  <manifest:file-entry manifest:full-path="Fonts/Font_Liberation_Serif_2.ttf" manifest:media-type="application/x-font-ttf"/>
  <manifest:file-entry manifest:full-path="Fonts/Font_Liberation_Sans_2.ttf" manifest:media-type="application/x-font-ttf"/>
  <manifest:file-entry manifest:full-path="Fonts/Font_Linux_Libertine_G_4.ttf" manifest:media-type="application/x-font-ttf"/>
  <manifest:file-entry manifest:full-path="Fonts/Font_Nimbus_Roman_3.ttf" manifest:media-type="application/x-font-ttf"/>
  <manifest:file-entry manifest:full-path="Fonts/Font_Linux_Libertine_G_2.ttf" manifest:media-type="application/x-font-ttf"/>
  <manifest:file-entry manifest:full-path="Fonts/Font_Liberation_Serif_3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  <manifest:file-entry manifest:full-path="Fonts/Font_Linux_Libertine_G_3.ttf" manifest:media-type="application/x-font-ttf"/>
  <manifest:file-entry manifest:full-path="Fonts/Font_Liberation_Serif_4.ttf" manifest:media-type="application/x-font-ttf"/>
  <manifest:file-entry manifest:full-path="Fonts/Font_Liberation_Serif_1.ttf" manifest:media-type="application/x-font-ttf"/>
  <manifest:file-entry manifest:full-path="Fonts/Font_Nimbus_Roman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1" fo:font-size="18pt" fo:font-weight="normal" officeooo:paragraph-rsid="001310a3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1" fo:font-size="8pt" officeooo:paragraph-rsid="001310a3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310a3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310a3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10a3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Liberation Sans" style:font-name-asian="Liberation Sans2" style:font-name-complex="Liberation Sans2"/>
    </style:style>
    <style:style style:name="P7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style:font-name-asian="Liberation Sans2" style:font-name-complex="Liberation Sans2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style:font-name-asian="Liberation Sans2" style:font-name-complex="Liberation Sans2"/>
    </style:style>
    <style:style style:name="P9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Liberation Sans2" style:font-name-complex="Liberation Sans2"/>
    </style:style>
    <style:style style:name="P10" style:family="paragraph" style:parent-style-name="Standard">
      <style:paragraph-properties fo:margin-left="0cm" fo:margin-right="0cm" fo:text-align="end" style:justify-single-word="false" fo:text-indent="3cm" style:auto-text-indent="false"/>
      <style:text-properties style:font-name="Liberation Sans" style:font-name-asian="Liberation Sans2" style:font-name-complex="Liberation Sans2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2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weight="bold" style:font-name-asian="Liberation Sans2" style:font-weight-asian="bold" style:font-name-complex="Liberation Sans2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style:font-name-asian="Liberation Sans2" style:font-name-complex="Liberation Sans2"/>
    </style:style>
    <style:style style:name="T3" style:family="text">
      <style:text-properties style:font-name="Liberation Sans" style:font-name-asian="Liberation Sans2" style:font-name-complex="Liberation Sans2"/>
    </style:style>
    <style:style style:name="T4" style:family="text">
      <style:text-properties officeooo:rsid="001310a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INDICAÇÃO Nº <text:span text:style-name="T4">137</text:span>/2026</text:p>
      <text:p text:style-name="P9">Estudo de viabilidade para que a COMUSA reduza em 50% a cobrança tarifária no mês de abril de todos os usuários do <text:span text:style-name="T4">M</text:span>unicípio de Novo Hamburgo.</text:p>
      <text:p text:style-name="P8">Solicita-se, após os trâmites regimentais, que seja enviada cópia da presente proposição ao Poder Executivo, para que realize as seguintes providências:</text:p>
      <text:p text:style-name="P8"/>
      <text:p text:style-name="P8">Estudo de viabilidade para que a COMUSA reduza em 50% a cobrança tarifária no mês de abril de todos os usuários do Município de Novo Hamburgo, <text:span text:style-name="T4">uma vez que</text:span> o abastecimento se deu com água com odor e coloração escura. <text:span text:style-name="T4">Tal fato </text:span>obrigou <text:span text:style-name="T4">boa parte da</text:span> população a <text:span text:style-name="T4">adquirir</text:span> água mineral para beber e cozinhar, aumentando as despesas domésticas.</text:p>
      <text:p text:style-name="P8"/>
      <text:p text:style-name="P11"><text:span text:style-name="T2">Certos d</text:span><text:span text:style-name="T3">o compromisso com</text:span><text:span text:style-name="T2"> a nossa cidade, subscrevemo-nos.</text:span></text:p>
      <text:p text:style-name="P8"/>
      <text:p text:style-name="P8"/>
      <text:p text:style-name="P11"><text:span text:style-name="T2">Novo Hamburgo, </text:span><text:span text:style-name="T3">15 </text:span><text:span text:style-name="T2">de </text:span><text:span text:style-name="T3">abril </text:span><text:span text:style-name="T2">de 202</text:span><text:span text:style-name="T3">6</text:span><text:span text:style-name="T2">.</text:span></text:p>
      <text:p text:style-name="P7"/>
      <text:p text:style-name="P7"/>
      <text:p text:style-name="P7"/>
      <text:p text:style-name="P7"/>
      <text:p text:style-name="P7"/>
      <text:p text:style-name="P10">Vereador Enio Brizola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<text:span text:style-name="T4">o </text:span>original do autor.</text:p>
      <text:p text:style-name="P6">/<text:span text:style-name="T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1" fo:font-size="18pt" fo:font-weight="normal" officeooo:paragraph-rsid="001310a3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1" fo:font-size="8pt" officeooo:paragraph-rsid="001310a3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10a3" style:font-size-asian="6pt" style:font-size-complex="6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310a3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310a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 Copia 1 Copia 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5:04:55.740853952</dc:date>
    <meta:editing-duration>PT6M39S</meta:editing-duration>
    <meta:editing-cycles>2</meta:editing-cycles>
    <meta:document-statistic meta:table-count="0" meta:image-count="1" meta:object-count="0" meta:page-count="1" meta:paragraph-count="14" meta:word-count="203" meta:character-count="1201" meta:non-whitespace-character-count="101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