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Nimbus Roman No9 L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979171" style:font-size-asian="7pt" style:font-size-complex="7pt"/>
    </style:style>
    <style:style style:name="P5" style:family="paragraph" style:parent-style-name="Standard">
      <loext:graphic-properties draw:fill-gradient-name="gradient" draw:fill-hatch-name="hatch"/>
      <style:paragraph-properties fo:margin-left="9.999cm" fo:margin-right="0cm" fo:margin-top="0cm" fo:margin-bottom="0cm" style:contextual-spacing="true" fo:text-align="end" style:justify-single-word="false" fo:text-indent="0cm" style:auto-text-indent="false" style:writing-mode="page"/>
      <style:text-properties style:font-name="Liberation Sans" fo:font-size="12pt" fo:font-weight="normal" officeooo:paragraph-rsid="0017fe52" style:font-size-asian="12pt" style:font-weight-asian="normal" style:font-size-complex="12pt" style:font-weight-complex="normal"/>
    </style:style>
    <style:style style:name="P6" style:family="paragraph" style:parent-style-name="Subtitle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bold" officeooo:paragraph-rsid="0017fe52" style:font-size-asian="12pt" style:font-weight-asian="bold" style:font-size-complex="12pt" style:font-weight-complex="bold"/>
    </style:style>
    <style:style style:name="P7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bold" officeooo:paragraph-rsid="0017fe52" style:font-size-asian="12pt" style:font-weight-asian="bold" style:font-size-complex="12pt" style:font-weight-complex="bold"/>
    </style:style>
    <style:style style:name="P8" style:family="paragraph" style:parent-style-name="Title">
      <loext:graphic-properties draw:fill-gradient-name="gradient" draw:fill-hatch-name="hatch"/>
      <style:paragraph-properties fo:margin-top="0cm" fo:margin-bottom="0cm" style:contextual-spacing="true" fo:text-align="center" style:justify-single-word="false" fo:break-before="page"/>
      <style:text-properties style:font-name="Liberation Sans" fo:font-size="12pt" fo:font-weight="bold" officeooo:paragraph-rsid="0017fe52" style:font-size-asian="12pt" style:font-weight-asian="bold" style:font-size-complex="12pt" style:font-weight-complex="bold"/>
    </style:style>
    <style:style style:name="P9" style:family="paragraph" style:parent-style-name="Header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1954d5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Header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1379fe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Header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1916487" officeooo:paragraph-rsid="01929c8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Header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1a2a75d" officeooo:paragraph-rsid="01379fe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use-window-font-color="true" loext:opacity="0%" style:font-name="Liberation Sans" fo:font-size="12pt" fo:language="pt" fo:country="BR" fo:font-weight="normal" officeooo:rsid="0198a81e" officeooo:paragraph-rsid="0017fe5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paragraph-rsid="007e57a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style:page-number="auto" fo:background-color="transparent" style:shadow="none" style:writing-mode="page"/>
      <style:text-properties style:use-window-font-color="true" loext:opacity="0%" style:font-name="Liberation Sans" fo:font-size="12pt" fo:language="pt" fo:country="BR" fo:font-weight="normal" officeooo:rsid="01a4e84e" officeooo:paragraph-rsid="018871c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style:writing-mode="page"/>
      <style:text-properties style:use-window-font-color="true" loext:opacity="0%" style:font-name="Liberation Sans" fo:font-size="12pt" fo:language="pt" fo:country="BR" fo:font-weight="normal" officeooo:rsid="0198a81e" officeooo:paragraph-rsid="01a5dd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rsid="0198a81e" officeooo:paragraph-rsid="01a5dd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fo:background-color="transparent" style:shadow="none" style:writing-mode="page"/>
      <style:text-properties style:font-name="Liberation Sans" fo:font-size="12pt" officeooo:paragraph-rsid="018871c0" style:font-size-asian="12pt" style:font-size-complex="12pt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Liberation Sans" fo:font-size="12pt" fo:font-weight="normal" officeooo:paragraph-rsid="01a5dd22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ae9b"/>
    </style:style>
    <style:style style:name="T3" style:family="text">
      <style:text-properties style:use-window-font-color="true" loext:opacity="0%" fo:language="pt" fo:country="BR" officeooo:rsid="0198a81e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fo:font-weight="normal" officeooo:rsid="01a4e84e" style:font-name-asian="Times New Roman" style:language-asian="pt" style:country-asian="BR" style:font-weight-asian="normal" style:font-name-complex="Arial" style:language-complex="pt" style:country-complex="BR" style:font-weight-complex="normal"/>
    </style:style>
    <style:style style:name="T5" style:family="text">
      <style:text-properties officeooo:rsid="019623ec"/>
    </style:style>
    <style:style style:name="T6" style:family="text">
      <style:text-properties officeooo:rsid="019f8829"/>
    </style:style>
    <style:style style:name="T7" style:family="text">
      <style:text-properties officeooo:rsid="01a959a6"/>
    </style:style>
    <style:style style:name="T8" style:family="text">
      <style:text-properties officeooo:rsid="01aa94b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REQUERIMENTO N<text:span text:style-name="T2">º </text:span><text:span text:style-name="T7">570</text:span><text:span text:style-name="T2">/</text:span>2026</text:p>
      <text:p text:style-name="P6"/>
      <text:p text:style-name="P7"/>
      <text:p text:style-name="P7"/>
      <text:p text:style-name="P15">Voto de Pesar pelo falecimento d<text:span text:style-name="T8">a</text:span> Senhora Altair Correa Machado.</text:p>
      <text:p text:style-name="P18"/>
      <text:p text:style-name="P18"/>
      <text:p text:style-name="P18"/>
      <text:p text:style-name="P16">Considerando o falecimento d<text:span text:style-name="T8">a</text:span> Senhora Altair Correa Machado, ocorrido no dia 15 de abril de 2026, aos 78 anos de idade.</text:p>
      <text:p text:style-name="P19"/>
      <text:p text:style-name="P17">Considerando que certamente cumpriu e honrou seus deveres, sendo respeitad<text:span text:style-name="T8">a</text:span> por todos que <text:span text:style-name="T8">a</text:span> conheciam, assim, oferecemos nossa solidariedade aos familiares e amigos, na esperança de que encontrem as forças necessárias para superar este momento difícil. É reconfortante saber que um dia todos nos encontraremos na morada celestial.</text:p>
      <text:p text:style-name="P19"/>
      <text:p text:style-name="P17">Dessa forma, requer-se que seja consignado em Ata Voto de Pesar pelo falecimento d<text:span text:style-name="T8">a</text:span> Senhora Altair Correa Machado e seja oficiado aos familiares, com as condolências em nome desta Casa Legislativa.</text:p>
      <text:p text:style-name="P19"/>
      <text:p text:style-name="P19"/>
      <text:p text:style-name="P17">Novo Hamburgo, 16 de abril de 2026.</text:p>
      <text:p text:style-name="P19"/>
      <text:p text:style-name="P19"/>
      <text:p text:style-name="P14"/>
      <text:p text:style-name="P14"/>
      <text:p text:style-name="P5">Vereador <text:span text:style-name="T6">Eliton Ávila</text:span></text:p>
      <text:p text:style-name="P13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1"/>
      <text:p text:style-name="P10"/>
      <text:p text:style-name="P12"/>
      <text:p text:style-name="P10"/>
      <text:p text:style-name="P10">Obs.: Redação conforme o original d<text:span text:style-name="T7">o</text:span> auto<text:span text:style-name="T5">r.</text:span></text:p>
      <text:p text:style-name="P10">/<text:span text:style-name="T7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Nimbus Roman No9 L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paragraph-rsid="00979171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0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<text:span text:style-name="MT1">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0T13:26:37.627463682</dc:date>
    <meta:print-date>2026-04-20T13:25:58.440895326</meta:print-date>
    <dc:language>pt-BR</dc:language>
    <meta:editing-cycles>402</meta:editing-cycles>
    <meta:editing-duration>P1DT15H3M30S</meta:editing-duration>
    <meta:document-statistic meta:table-count="0" meta:image-count="1" meta:object-count="0" meta:page-count="1" meta:paragraph-count="15" meta:word-count="196" meta:character-count="1180" meta:non-whitespace-character-count="997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file:///usr/lib/openoffice/share/template/pt-BR/CMNH/timbre-doc-vazio.odt" meta:date="2010-09-01T14:48:09"/>
  </office:meta>
</office:document-meta>
</file>